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80000000AD599DE1C9408FDCE3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-BoldMT" svg:font-family="Arial-BoldMT" style:font-family-generic="roman"/>
    <style:font-face style:name="ArialMT" svg:font-family="ArialMT" style:font-family-generic="roman"/>
    <style:font-face style:name="OpenSymbol" svg:font-family="OpenSymbol" style:font-family-generic="system"/>
    <style:font-face style:name="MS Mincho" svg:font-family="'MS Mincho'" style:font-family-generic="roman" style:font-pitch="fixed"/>
    <style:font-face style:name="Arial2" svg:font-family="Arial" style:font-pitch="variable"/>
    <style:font-face style:name="Arial1" svg:font-family="Arial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  <style:font-face style:name="Arial3" svg:font-family="Arial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_20__28_user_29_">
      <style:paragraph-properties fo:text-align="center" style:justify-single-word="false">
        <style:tab-stops>
          <style:tab-stop style:position="2.249cm"/>
        </style:tab-stops>
      </style:paragraph-properties>
    </style:style>
    <style:style style:name="P2" style:family="paragraph" style:parent-style-name="Standard_20__28_user_29_">
      <style:paragraph-properties fo:text-align="center" style:justify-single-word="false">
        <style:tab-stops>
          <style:tab-stop style:position="2.249cm"/>
        </style:tab-stops>
      </style:paragraph-properties>
      <style:text-properties style:font-name="Arial" fo:font-size="12pt" fo:font-style="normal" fo:font-weight="bold" style:font-name-asian="Arial" style:font-size-asian="12pt" style:font-style-asian="normal" style:font-weight-asian="bold" style:font-name-complex="Arial" style:font-size-complex="12pt" style:font-style-complex="normal" style:font-weight-complex="bold"/>
    </style:style>
    <style:style style:name="P3" style:family="paragraph" style:parent-style-name="Standard">
      <style:paragraph-properties fo:margin-left="0cm" fo:margin-right="-0.011cm" fo:text-align="center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fo:font-style="normal" officeooo:paragraph-rsid="0e465191" style:font-size-asian="12pt" style:font-style-asian="normal" style:font-size-complex="12pt" style:font-style-complex="normal"/>
    </style:style>
    <style:style style:name="P4" style:family="paragraph" style:parent-style-name="Standard">
      <style:paragraph-properties fo:margin-left="0cm" fo:margin-right="-0.011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fo:font-style="normal" style:text-underline-style="none" fo:font-weight="bold" officeooo:rsid="0e2b23c5" officeooo:paragraph-rsid="0e465191" style:font-size-asian="12pt" style:font-style-asian="normal" style:font-weight-asian="bold" style:font-size-complex="12pt" style:font-style-complex="normal" style:font-weight-complex="bold"/>
    </style:style>
    <style:style style:name="P5" style:family="paragraph" style:parent-style-name="Standard">
      <style:paragraph-properties fo:margin-left="0cm" fo:margin-right="-0.011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fo:font-style="normal" style:text-underline-style="none" fo:font-weight="bold" officeooo:paragraph-rsid="0e465191" style:font-size-asian="12pt" style:font-style-asian="normal" style:font-weight-asian="bold" style:font-size-complex="12pt" style:font-style-complex="normal" style:font-weight-complex="bold"/>
    </style:style>
    <style:style style:name="P6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fo:font-weight="bold" officeooo:paragraph-rsid="0e465191" style:font-size-asian="12pt" style:font-weight-asian="bold"/>
    </style:style>
    <style:style style:name="P7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fo:font-style="normal" style:text-underline-style="none" officeooo:paragraph-rsid="0b54a55b" style:font-size-asian="12pt" style:font-style-asian="normal" style:font-size-complex="12pt" style:font-style-complex="normal"/>
    </style:style>
    <style:style style:name="P8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style:font-size-asian="12pt" style:font-size-complex="12pt"/>
    </style:style>
    <style:style style:name="P9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officeooo:paragraph-rsid="0ee66d67" style:font-size-asian="12pt" style:font-size-complex="12pt"/>
    </style:style>
    <style:style style:name="P10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officeooo:paragraph-rsid="0ee7bcd4" style:font-size-asian="12pt" style:font-size-complex="12pt"/>
    </style:style>
    <style:style style:name="P11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officeooo:paragraph-rsid="0ee9cec8" style:font-size-asian="12pt" style:font-size-complex="12pt"/>
    </style:style>
    <style:style style:name="P12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officeooo:paragraph-rsid="0eef808f" style:font-size-asian="12pt" style:font-size-complex="12pt"/>
    </style:style>
    <style:style style:name="P13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officeooo:paragraph-rsid="0ef03eea" style:font-size-asian="12pt" style:font-size-complex="12pt"/>
    </style:style>
    <style:style style:name="P14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officeooo:paragraph-rsid="0ef16669" style:font-size-asian="12pt" style:font-size-complex="12pt"/>
    </style:style>
    <style:style style:name="P15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4f1c6" style:font-size-asian="12pt" style:font-weight-asian="normal" style:font-size-complex="12pt"/>
    </style:style>
    <style:style style:name="P16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66d67" style:font-size-asian="12pt" style:font-weight-asian="normal" style:font-size-complex="12pt"/>
    </style:style>
    <style:style style:name="P17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71f5f" style:font-size-asian="12pt" style:font-weight-asian="normal" style:font-size-complex="12pt"/>
    </style:style>
    <style:style style:name="P18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78be3" style:font-size-asian="12pt" style:font-weight-asian="normal" style:font-size-complex="12pt"/>
    </style:style>
    <style:style style:name="P19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7bcd4" style:font-size-asian="12pt" style:font-weight-asian="normal" style:font-size-complex="12pt"/>
    </style:style>
    <style:style style:name="P20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c56e9" style:font-size-asian="12pt" style:font-weight-asian="normal" style:font-size-complex="12pt"/>
    </style:style>
    <style:style style:name="P21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8d859" style:font-size-asian="12pt" style:font-weight-asian="normal" style:font-size-complex="12pt"/>
    </style:style>
    <style:style style:name="P22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9cec8" style:font-size-asian="12pt" style:font-weight-asian="normal" style:font-size-complex="12pt"/>
    </style:style>
    <style:style style:name="P23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b7cf3" style:font-size-asian="12pt" style:font-weight-asian="normal" style:font-size-complex="12pt"/>
    </style:style>
    <style:style style:name="P24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e3858" style:font-size-asian="12pt" style:font-weight-asian="normal" style:font-size-complex="12pt"/>
    </style:style>
    <style:style style:name="P25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f808f" style:font-size-asian="12pt" style:font-weight-asian="normal" style:font-size-complex="12pt"/>
    </style:style>
    <style:style style:name="P26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f03eea" style:font-size-asian="12pt" style:font-weight-asian="normal" style:font-size-complex="12pt"/>
    </style:style>
    <style:style style:name="P27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f16669" style:font-size-asian="12pt" style:font-weight-asian="normal" style:font-size-complex="12pt"/>
    </style:style>
    <style:style style:name="P28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f312ce" style:font-size-asian="12pt" style:font-weight-asian="normal" style:font-size-complex="12pt"/>
    </style:style>
    <style:style style:name="P29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bold" style:font-size-asian="12pt" style:font-weight-asian="bold" style:font-size-complex="12pt" style:font-weight-complex="bold"/>
    </style:style>
    <style:style style:name="P30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bold" officeooo:paragraph-rsid="0ee66d67" style:font-size-asian="12pt" style:font-weight-asian="bold" style:font-size-complex="12pt" style:font-weight-complex="bold"/>
    </style:style>
    <style:style style:name="P31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bold" officeooo:paragraph-rsid="0ee7bcd4" style:font-size-asian="12pt" style:font-weight-asian="bold" style:font-size-complex="12pt" style:font-weight-complex="bold"/>
    </style:style>
    <style:style style:name="P32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bold" officeooo:paragraph-rsid="0ee9cec8" style:font-size-asian="12pt" style:font-weight-asian="bold" style:font-size-complex="12pt" style:font-weight-complex="bold"/>
    </style:style>
    <style:style style:name="P33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bold" officeooo:paragraph-rsid="0ef16669" style:font-size-asian="12pt" style:font-weight-asian="bold" style:font-size-complex="12pt" style:font-weight-complex="bold"/>
    </style:style>
    <style:style style:name="P34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officeooo:paragraph-rsid="0ee4f1c6" style:font-size-asian="12pt" style:font-size-complex="12pt"/>
    </style:style>
    <style:style style:name="P35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officeooo:paragraph-rsid="0ee66d67" style:font-size-asian="12pt" style:font-size-complex="12pt"/>
    </style:style>
    <style:style style:name="P36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officeooo:paragraph-rsid="0ee78be3" style:font-size-asian="12pt" style:font-size-complex="12pt"/>
    </style:style>
    <style:style style:name="P37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officeooo:paragraph-rsid="0ee7bcd4" style:font-size-asian="12pt" style:font-size-complex="12pt"/>
    </style:style>
    <style:style style:name="P38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officeooo:paragraph-rsid="0ee8d859" style:font-size-asian="12pt" style:font-size-complex="12pt"/>
    </style:style>
    <style:style style:name="P39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officeooo:paragraph-rsid="0ee9cec8" style:font-size-asian="12pt" style:font-size-complex="12pt"/>
    </style:style>
    <style:style style:name="P40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officeooo:paragraph-rsid="0eeb7cf3" style:font-size-asian="12pt" style:font-size-complex="12pt"/>
    </style:style>
    <style:style style:name="P41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officeooo:paragraph-rsid="0eee3858" style:font-size-asian="12pt" style:font-size-complex="12pt"/>
    </style:style>
    <style:style style:name="P42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officeooo:paragraph-rsid="0eef808f" style:font-size-asian="12pt" style:font-size-complex="12pt"/>
    </style:style>
    <style:style style:name="P43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officeooo:paragraph-rsid="0ef03eea" style:font-size-asian="12pt" style:font-size-complex="12pt"/>
    </style:style>
    <style:style style:name="P44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officeooo:paragraph-rsid="0ef16669" style:font-size-asian="12pt" style:font-size-complex="12pt"/>
    </style:style>
    <style:style style:name="P45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officeooo:paragraph-rsid="0ef312ce" style:font-size-asian="12pt" style:font-size-complex="12pt"/>
    </style:style>
    <style:style style:name="P46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fo:font-weight="bold" officeooo:paragraph-rsid="0ee4f1c6" style:font-size-asian="12pt" style:font-weight-asian="bold" style:font-size-complex="12pt" style:font-weight-complex="bold"/>
    </style:style>
    <style:style style:name="P47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fo:font-weight="bold" officeooo:paragraph-rsid="0ee66d67" style:font-size-asian="12pt" style:font-weight-asian="bold" style:font-size-complex="12pt" style:font-weight-complex="bold"/>
    </style:style>
    <style:style style:name="P48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fo:font-weight="bold" officeooo:paragraph-rsid="0ee71f5f" style:font-size-asian="12pt" style:font-weight-asian="bold" style:font-size-complex="12pt" style:font-weight-complex="bold"/>
    </style:style>
    <style:style style:name="P49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fo:font-weight="bold" officeooo:paragraph-rsid="0ee7bcd4" style:font-size-asian="12pt" style:font-weight-asian="bold" style:font-size-complex="12pt" style:font-weight-complex="bold"/>
    </style:style>
    <style:style style:name="P50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fo:font-weight="bold" officeooo:paragraph-rsid="0ee8d859" style:font-size-asian="12pt" style:font-weight-asian="bold" style:font-size-complex="12pt" style:font-weight-complex="bold"/>
    </style:style>
    <style:style style:name="P51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fo:font-weight="bold" officeooo:paragraph-rsid="0ee9cec8" style:font-size-asian="12pt" style:font-weight-asian="bold" style:font-size-complex="12pt" style:font-weight-complex="bold"/>
    </style:style>
    <style:style style:name="P52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fo:font-weight="bold" officeooo:paragraph-rsid="0eeb7cf3" style:font-size-asian="12pt" style:font-weight-asian="bold" style:font-size-complex="12pt" style:font-weight-complex="bold"/>
    </style:style>
    <style:style style:name="P53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fo:font-weight="bold" officeooo:paragraph-rsid="0eee3858" style:font-size-asian="12pt" style:font-weight-asian="bold" style:font-size-complex="12pt" style:font-weight-complex="bold"/>
    </style:style>
    <style:style style:name="P54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fo:font-weight="bold" officeooo:paragraph-rsid="0eef808f" style:font-size-asian="12pt" style:font-weight-asian="bold" style:font-size-complex="12pt" style:font-weight-complex="bold"/>
    </style:style>
    <style:style style:name="P55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fo:font-weight="bold" officeooo:paragraph-rsid="0ef03eea" style:font-size-asian="12pt" style:font-weight-asian="bold" style:font-size-complex="12pt" style:font-weight-complex="bold"/>
    </style:style>
    <style:style style:name="P56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fo:font-weight="bold" officeooo:paragraph-rsid="0ef16669" style:font-size-asian="12pt" style:font-weight-asian="bold" style:font-size-complex="12pt" style:font-weight-complex="bold"/>
    </style:style>
    <style:style style:name="P57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fo:font-weight="bold" officeooo:paragraph-rsid="0ef312ce" style:font-size-asian="12pt" style:font-weight-asian="bold" style:font-size-complex="12pt" style:font-weight-complex="bold"/>
    </style:style>
    <style:style style:name="P58" style:family="paragraph" style:parent-style-name="Standard">
      <style:paragraph-properties fo:margin-left="0cm" fo:margin-right="-0.011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officeooo:paragraph-rsid="0ee66d67" style:font-size-asian="12pt" style:font-size-complex="12pt"/>
    </style:style>
    <style:style style:name="P59" style:family="paragraph" style:parent-style-name="Standard">
      <style:paragraph-properties fo:margin-left="0cm" fo:margin-right="-0.011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66d67" style:font-size-asian="12pt" style:font-weight-asian="normal" style:font-size-complex="12pt"/>
    </style:style>
    <style:style style:name="P60" style:family="paragraph" style:parent-style-name="Standard">
      <style:paragraph-properties fo:margin-left="0cm" fo:margin-right="-0.004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officeooo:paragraph-rsid="0edc2dbb"/>
    </style:style>
    <style:style style:name="P61" style:family="paragraph" style:parent-style-name="Standard">
      <style:paragraph-properties fo:line-height="100%" fo:text-align="center" style:justify-single-word="false">
        <style:tab-stops>
          <style:tab-stop style:position="0.127cm"/>
        </style:tab-stops>
      </style:paragraph-properties>
      <style:text-properties fo:color="#000000" style:font-name="Arial1" fo:font-size="12pt" fo:font-style="normal" fo:font-weight="bold" officeooo:paragraph-rsid="0dbd2424" style:font-size-asian="12pt" style:font-style-asian="normal" style:font-weight-asian="bold" style:font-size-complex="12pt" style:font-style-complex="normal"/>
    </style:style>
    <style:style style:name="P62" style:family="paragraph" style:parent-style-name="Standard">
      <style:paragraph-properties fo:text-align="center" style:justify-single-word="false"/>
      <style:text-properties fo:color="#000000" style:font-name="Arial1" fo:font-size="12pt" fo:font-style="normal" fo:font-weight="bold" style:font-size-asian="12pt" style:font-style-asian="normal" style:font-weight-asian="bold" style:font-size-complex="12pt" style:font-style-complex="normal"/>
    </style:style>
    <style:style style:name="P63" style:family="paragraph" style:parent-style-name="Standard">
      <style:paragraph-properties fo:line-height="100%" fo:text-align="center" style:justify-single-word="false">
        <style:tab-stops>
          <style:tab-stop style:position="0.127cm"/>
        </style:tab-stops>
      </style:paragraph-properties>
      <style:text-properties fo:color="#000000" style:font-name="Arial2" fo:font-size="12pt" fo:font-style="normal" style:text-underline-style="none" fo:font-weight="bold" officeooo:rsid="0ad48cec" officeooo:paragraph-rsid="0abe9544" style:font-size-asian="12pt" style:font-style-asian="normal" style:font-weight-asian="bold" style:font-size-complex="12pt" style:font-style-complex="normal"/>
    </style:style>
    <style:style style:name="P64" style:family="paragraph" style:parent-style-name="Standard">
      <style:paragraph-properties fo:line-height="100%" fo:text-align="end" style:justify-single-word="false">
        <style:tab-stops>
          <style:tab-stop style:position="0.127cm"/>
        </style:tab-stops>
      </style:paragraph-properties>
      <style:text-properties fo:color="#000000" style:font-name="Arial2" fo:font-size="12pt" fo:font-style="italic" style:text-underline-style="none" fo:font-weight="bold" officeooo:rsid="0a228d51" officeooo:paragraph-rsid="0abe9544" style:font-size-asian="12pt" style:font-style-asian="italic" style:font-weight-asian="bold" style:font-size-complex="12pt" style:font-style-complex="italic" style:font-weight-complex="bold"/>
    </style:style>
    <style:style style:name="P65" style:family="paragraph" style:parent-style-name="Standard">
      <style:paragraph-properties fo:text-align="center" style:justify-single-word="false"/>
      <style:text-properties fo:font-size="12pt" fo:font-style="normal" style:font-size-asian="12pt" style:font-style-asian="normal" style:font-size-complex="12pt" style:font-style-complex="normal"/>
    </style:style>
    <style:style style:name="P66" style:family="paragraph" style:parent-style-name="Standard">
      <style:paragraph-properties fo:margin-left="0cm" fo:margin-right="-0.004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fo:font-style="normal" style:text-underline-style="none" officeooo:paragraph-rsid="0abe9544" style:font-size-asian="12pt" style:font-style-asian="normal" style:font-size-complex="12pt" style:font-style-complex="normal"/>
    </style:style>
    <style:style style:name="P67" style:family="paragraph" style:parent-style-name="Standard">
      <style:paragraph-properties fo:margin-left="0cm" fo:margin-right="-0.004cm" fo:text-align="end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fo:font-style="italic" style:text-underline-style="none" officeooo:paragraph-rsid="0a228d51" style:font-size-asian="12pt" style:font-style-asian="italic" style:font-size-complex="12pt" style:font-style-complex="italic"/>
    </style:style>
    <style:style style:name="P68" style:family="paragraph" style:parent-style-name="Standard">
      <style:paragraph-properties fo:margin-left="0cm" fo:margin-right="-0.011cm" fo:text-align="center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fo:font-style="normal" style:text-underline-style="none" fo:font-weight="bold" officeooo:rsid="0e2b23c5" officeooo:paragraph-rsid="0e465191" style:font-size-asian="12pt" style:font-style-asian="normal" style:font-weight-asian="bold" style:font-size-complex="12pt" style:font-style-complex="normal" style:font-weight-complex="bold"/>
    </style:style>
    <style:style style:name="P69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4f1c6" style:font-size-asian="12pt" style:font-weight-asian="normal" style:font-size-complex="12pt"/>
    </style:style>
    <style:style style:name="P70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66d67" style:font-size-asian="12pt" style:font-weight-asian="normal" style:font-size-complex="12pt"/>
    </style:style>
    <style:style style:name="P71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71f5f" style:font-size-asian="12pt" style:font-weight-asian="normal" style:font-size-complex="12pt"/>
    </style:style>
    <style:style style:name="P72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7bcd4" style:font-size-asian="12pt" style:font-weight-asian="normal" style:font-size-complex="12pt"/>
    </style:style>
    <style:style style:name="P73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9cec8" style:font-size-asian="12pt" style:font-weight-asian="normal" style:font-size-complex="12pt"/>
    </style:style>
    <style:style style:name="P74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b7cf3" style:font-size-asian="12pt" style:font-weight-asian="normal" style:font-size-complex="12pt"/>
    </style:style>
    <style:style style:name="P75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e3858" style:font-size-asian="12pt" style:font-weight-asian="normal" style:font-size-complex="12pt"/>
    </style:style>
    <style:style style:name="P76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paragraph-rsid="0eef808f" style:font-size-asian="12pt" style:font-weight-asian="normal" style:font-size-complex="12pt"/>
    </style:style>
    <style:style style:name="P77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rsid="0ee78be3" officeooo:paragraph-rsid="0ee7bcd4" style:font-size-asian="12pt" style:font-weight-asian="normal" style:font-size-complex="12pt"/>
    </style:style>
    <style:style style:name="P78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rsid="0ee8d859" officeooo:paragraph-rsid="0ee9cec8" style:font-size-asian="12pt" style:font-weight-asian="normal" style:font-size-complex="12pt"/>
    </style:style>
    <style:style style:name="P79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rsid="0ee8d859" officeooo:paragraph-rsid="0eeb7cf3" style:font-size-asian="12pt" style:font-weight-asian="normal" style:font-size-complex="12pt"/>
    </style:style>
    <style:style style:name="P80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rsid="0ee8d859" officeooo:paragraph-rsid="0ee35a71" style:font-size-asian="12pt" style:font-weight-asian="normal" style:font-size-complex="12pt"/>
    </style:style>
    <style:style style:name="P81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rsid="0eee3858" officeooo:paragraph-rsid="0ef16669" style:font-size-asian="12pt" style:font-weight-asian="normal" style:font-size-complex="12pt"/>
    </style:style>
    <style:style style:name="P82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rsid="0ef6c802" officeooo:paragraph-rsid="0ef6c802" style:font-size-asian="12pt" style:font-weight-asian="normal" style:font-size-complex="12pt"/>
    </style:style>
    <style:style style:name="P83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normal" officeooo:rsid="0eee3858" officeooo:paragraph-rsid="0ef312ce" style:font-size-asian="10.5pt" style:font-weight-asian="normal" style:font-size-complex="12pt"/>
    </style:style>
    <style:style style:name="P84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bold" officeooo:rsid="0ee8d859" officeooo:paragraph-rsid="0eeb7cf3" style:font-size-asian="12pt" style:font-weight-asian="bold" style:font-size-complex="12pt" style:font-weight-complex="bold"/>
    </style:style>
    <style:style style:name="P85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bold" officeooo:rsid="0ee8d859" officeooo:paragraph-rsid="0ee35a71" style:font-size-asian="12pt" style:font-weight-asian="bold" style:font-size-complex="12pt" style:font-weight-complex="bold"/>
    </style:style>
    <style:style style:name="P86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bold" style:font-size-asian="12pt" style:font-weight-asian="bold" style:font-size-complex="12pt" style:font-weight-complex="bold"/>
    </style:style>
    <style:style style:name="P87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bold" officeooo:paragraph-rsid="0ee66d67" style:font-size-asian="12pt" style:font-weight-asian="bold" style:font-size-complex="12pt" style:font-weight-complex="bold"/>
    </style:style>
    <style:style style:name="P88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bold" officeooo:paragraph-rsid="0ee7bcd4" style:font-size-asian="12pt" style:font-weight-asian="bold" style:font-size-complex="12pt" style:font-weight-complex="bold"/>
    </style:style>
    <style:style style:name="P89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bold" officeooo:paragraph-rsid="0ee9cec8" style:font-size-asian="12pt" style:font-weight-asian="bold" style:font-size-complex="12pt" style:font-weight-complex="bold"/>
    </style:style>
    <style:style style:name="P90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fo:font-weight="bold" officeooo:paragraph-rsid="0ef16669" style:font-size-asian="12pt" style:font-weight-asian="bold" style:font-size-complex="12pt" style:font-weight-complex="bold"/>
    </style:style>
    <style:style style:name="P91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style:font-size-asian="12pt" style:font-size-complex="12pt"/>
    </style:style>
    <style:style style:name="P92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officeooo:paragraph-rsid="0ee66d67" style:font-size-asian="12pt" style:font-size-complex="12pt"/>
    </style:style>
    <style:style style:name="P93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officeooo:paragraph-rsid="0ee7bcd4" style:font-size-asian="12pt" style:font-size-complex="12pt"/>
    </style:style>
    <style:style style:name="P94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officeooo:paragraph-rsid="0ee9cec8" style:font-size-asian="12pt" style:font-size-complex="12pt"/>
    </style:style>
    <style:style style:name="P95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officeooo:paragraph-rsid="0ef03eea" style:font-size-asian="12pt" style:font-size-complex="12pt"/>
    </style:style>
    <style:style style:name="P96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1" fo:font-size="12pt" style:text-underline-style="none" officeooo:paragraph-rsid="0ef16669" style:font-size-asian="12pt" style:font-size-complex="12pt"/>
    </style:style>
    <style:style style:name="P97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officeooo:paragraph-rsid="0ee66d67" style:font-size-asian="12pt" style:font-size-complex="12pt"/>
    </style:style>
    <style:style style:name="P98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officeooo:paragraph-rsid="0ef3e590" style:font-size-asian="12pt" style:font-size-complex="12pt"/>
    </style:style>
    <style:style style:name="P99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officeooo:paragraph-rsid="0ef52938" style:font-size-asian="12pt" style:font-size-complex="12pt"/>
    </style:style>
    <style:style style:name="P100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officeooo:paragraph-rsid="0ef6bb85" style:font-size-asian="12pt" style:font-size-complex="12pt"/>
    </style:style>
    <style:style style:name="P101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officeooo:paragraph-rsid="0ef6c802" style:font-size-asian="12pt" style:font-size-complex="12pt"/>
    </style:style>
    <style:style style:name="P102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fo:font-weight="bold" officeooo:paragraph-rsid="0ee66d67" style:font-size-asian="12pt" style:font-weight-asian="bold" style:font-size-complex="12pt"/>
    </style:style>
    <style:style style:name="P103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fo:font-weight="bold" officeooo:paragraph-rsid="0ee78be3" style:font-size-asian="12pt" style:font-weight-asian="bold" style:font-size-complex="12pt"/>
    </style:style>
    <style:style style:name="P104" style:family="paragraph" style:parent-style-name="Standard">
      <style:paragraph-properties fo:margin-left="0cm" fo:margin-right="0.002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fo:font-weight="bold" officeooo:paragraph-rsid="0ee7bcd4" style:font-size-asian="12pt" style:font-weight-asian="bold" style:font-size-complex="12pt"/>
    </style:style>
    <style:style style:name="P105" style:family="paragraph" style:parent-style-name="Standard">
      <style:paragraph-properties fo:margin-left="0cm" fo:margin-right="-0.004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style:font-name="Arial2" fo:font-size="12pt" fo:font-style="normal" style:text-underline-style="none" fo:font-weight="bold" officeooo:rsid="0ec87f2a" officeooo:paragraph-rsid="0edc2dbb" style:font-size-asian="12pt" style:font-style-asian="normal" style:font-weight-asian="bold" style:font-size-complex="12pt" style:font-style-complex="normal" style:font-weight-complex="bold"/>
    </style:style>
    <style:style style:name="P106" style:family="paragraph" style:parent-style-name="Standard">
      <style:paragraph-properties fo:margin-left="0cm" fo:margin-right="-0.011cm" fo:text-align="justify" style:justify-single-word="false" fo:text-indent="0cm" style:auto-text-indent="false">
        <style:tab-stops>
          <style:tab-stop style:position="0.127cm"/>
        </style:tab-stops>
      </style:paragraph-properties>
      <style:text-properties fo:font-size="12pt" officeooo:paragraph-rsid="0ef3e590" style:font-size-asian="12pt" style:font-size-complex="12pt"/>
    </style:style>
    <style:style style:name="P107" style:family="paragraph" style:parent-style-name="Standard_20__28_user_29_" style:master-page-name="MP0">
      <style:paragraph-properties fo:text-align="center" style:justify-single-word="false" style:page-number="auto" fo:break-before="page">
        <style:tab-stops>
          <style:tab-stop style:position="2.249cm"/>
        </style:tab-stops>
      </style:paragraph-properties>
    </style:style>
    <style:style style:name="T1" style:family="text">
      <style:text-properties style:font-name="Arial" fo:font-size="12pt" fo:font-style="normal" style:font-name-asian="Arial" style:font-size-asian="12pt" style:language-asian="pt" style:country-asian="BR" style:font-style-asian="normal" style:font-name-complex="Arial" style:font-size-complex="12pt" style:language-complex="ar" style:country-complex="SA" style:font-style-complex="normal"/>
    </style:style>
    <style:style style:name="T2" style:family="text">
      <style:text-properties style:text-underline-style="none" fo:font-weight="bold" style:font-weight-asian="bold" style:font-weight-complex="bold"/>
    </style:style>
    <style:style style:name="T3" style:family="text">
      <style:text-properties style:text-underline-style="none" fo:font-weight="bold" officeooo:rsid="0e9d832f" style:font-weight-asian="bold" style:font-weight-complex="bold"/>
    </style:style>
    <style:style style:name="T4" style:family="text">
      <style:text-properties style:text-underline-style="none" fo:font-weight="bold" officeooo:rsid="0ee05f58" style:font-weight-asian="bold" style:font-weight-complex="bold"/>
    </style:style>
    <style:style style:name="T5" style:family="text">
      <style:text-properties officeooo:rsid="0ee05f58"/>
    </style:style>
    <style:style style:name="T6" style:family="text">
      <style:text-properties style:font-name="Arial1" fo:font-style="normal" style:text-underline-style="none" style:font-style-asian="normal" style:font-size-complex="12pt" style:font-style-complex="normal" style:font-weight-complex="bold"/>
    </style:style>
    <style:style style:name="T7" style:family="text">
      <style:text-properties style:font-name="Arial1" fo:font-style="normal" style:text-underline-style="none" officeooo:rsid="099dbcc0" style:font-style-asian="normal" style:font-size-complex="12pt" style:font-style-complex="normal" style:font-weight-complex="bold"/>
    </style:style>
    <style:style style:name="T8" style:family="text">
      <style:text-properties style:font-name="Arial1" fo:font-style="normal" style:text-underline-style="none" officeooo:rsid="0ee05f58" style:font-style-asian="normal" style:font-size-complex="12pt" style:font-style-complex="normal" style:font-weight-complex="bold"/>
    </style:style>
    <style:style style:name="T9" style:family="text">
      <style:text-properties style:font-name="Arial1" fo:font-style="normal" style:text-underline-style="none" officeooo:rsid="0eb56d66" style:font-style-asian="normal" style:font-size-complex="12pt" style:font-style-complex="normal" style:font-weight-complex="bold"/>
    </style:style>
    <style:style style:name="T10" style:family="text">
      <style:text-properties style:font-name="Arial1" fo:font-style="normal" style:text-underline-style="none" officeooo:rsid="0e9d832f" style:font-style-asian="normal" style:font-size-complex="12pt" style:font-style-complex="normal" style:font-weight-complex="bold"/>
    </style:style>
    <style:style style:name="T11" style:family="text">
      <style:text-properties style:font-name="Arial1" style:text-underline-style="none"/>
    </style:style>
    <style:style style:name="T12" style:family="text">
      <style:text-properties style:font-name="Arial1" style:text-underline-style="none" fo:font-weight="bold" style:font-weight-asian="bold"/>
    </style:style>
    <style:style style:name="T13" style:family="text">
      <style:text-properties style:font-name="Arial1" style:text-underline-style="none" fo:font-weight="bold" style:font-weight-asian="bold" style:font-weight-complex="bold"/>
    </style:style>
    <style:style style:name="T14" style:family="text">
      <style:text-properties style:font-name="Arial1" style:text-underline-style="none" fo:font-weight="bold" officeooo:rsid="0ee4f1c6" style:font-weight-asian="bold" style:font-weight-complex="bold"/>
    </style:style>
    <style:style style:name="T15" style:family="text">
      <style:text-properties style:font-name="Arial1" style:text-underline-style="none" fo:font-weight="bold" officeooo:rsid="0ee66d67" style:font-weight-asian="bold" style:font-weight-complex="bold"/>
    </style:style>
    <style:style style:name="T16" style:family="text">
      <style:text-properties style:font-name="Arial1" style:text-underline-style="none" fo:font-weight="bold" officeooo:rsid="0ee35a71" style:font-weight-asian="bold" style:font-weight-complex="bold"/>
    </style:style>
    <style:style style:name="T17" style:family="text">
      <style:text-properties style:font-name="Arial1" style:text-underline-style="none" fo:font-weight="bold" officeooo:rsid="0ef3e590" style:font-weight-asian="bold" style:font-weight-complex="bold"/>
    </style:style>
    <style:style style:name="T18" style:family="text">
      <style:text-properties style:font-name="Arial1" style:text-underline-style="none" fo:font-weight="bold" officeooo:rsid="0ee4f1c6" style:font-weight-asian="bold"/>
    </style:style>
    <style:style style:name="T19" style:family="text">
      <style:text-properties style:font-name="Arial1" style:text-underline-style="none" fo:font-weight="bold" officeooo:rsid="0ee66d67" style:font-weight-asian="bold"/>
    </style:style>
    <style:style style:name="T20" style:family="text">
      <style:text-properties style:font-name="Arial1" style:text-underline-style="none" fo:font-weight="bold" officeooo:rsid="0ee35a71" style:font-weight-asian="bold"/>
    </style:style>
    <style:style style:name="T21" style:family="text">
      <style:text-properties style:font-name="Arial1" style:text-underline-style="none" fo:font-weight="bold" officeooo:rsid="0ef3e590" style:font-weight-asian="bold"/>
    </style:style>
    <style:style style:name="T22" style:family="text">
      <style:text-properties style:font-name="Arial1" style:text-underline-style="none" fo:font-weight="bold" officeooo:rsid="0ef52938" style:font-weight-asian="bold"/>
    </style:style>
    <style:style style:name="T23" style:family="text">
      <style:text-properties style:font-name="Arial1" style:text-underline-style="none" fo:font-weight="bold" officeooo:rsid="0ef6bb85" style:font-weight-asian="bold"/>
    </style:style>
    <style:style style:name="T24" style:family="text">
      <style:text-properties style:font-name="Arial1" style:text-underline-style="none" fo:font-weight="bold" officeooo:rsid="0ef6c802" style:font-weight-asian="bold"/>
    </style:style>
    <style:style style:name="T25" style:family="text">
      <style:text-properties style:font-name="Arial1" style:text-underline-style="none" fo:font-weight="normal" style:font-weight-asian="normal"/>
    </style:style>
    <style:style style:name="T26" style:family="text">
      <style:text-properties style:font-name="Arial1" style:text-underline-style="none" fo:font-weight="normal" officeooo:rsid="0ee4f1c6" style:font-weight-asian="normal"/>
    </style:style>
    <style:style style:name="T27" style:family="text">
      <style:text-properties style:font-name="Arial1" style:text-underline-style="none" fo:font-weight="normal" officeooo:rsid="0ef34e06" style:font-weight-asian="normal"/>
    </style:style>
    <style:style style:name="T28" style:family="text">
      <style:text-properties style:font-name="Arial1" style:text-underline-style="none" fo:font-weight="normal" officeooo:rsid="0ee66d67" style:font-weight-asian="normal"/>
    </style:style>
    <style:style style:name="T29" style:family="text">
      <style:text-properties style:font-name="Arial1" style:text-underline-style="none" fo:font-weight="normal" officeooo:rsid="0ee78be3" style:font-weight-asian="normal"/>
    </style:style>
    <style:style style:name="T30" style:family="text">
      <style:text-properties style:font-name="Arial1" style:text-underline-style="none" fo:font-weight="normal" officeooo:rsid="0ee7bcd4" style:font-weight-asian="normal"/>
    </style:style>
    <style:style style:name="T31" style:family="text">
      <style:text-properties style:font-name="Arial1" style:text-underline-style="none" fo:font-weight="normal" officeooo:rsid="0ee8d859" style:font-weight-asian="normal"/>
    </style:style>
    <style:style style:name="T32" style:family="text">
      <style:text-properties style:font-name="Arial1" style:text-underline-style="none" fo:font-weight="normal" officeooo:rsid="0ee9cec8" style:font-weight-asian="normal"/>
    </style:style>
    <style:style style:name="T33" style:family="text">
      <style:text-properties style:font-name="Arial1" style:text-underline-style="none" fo:font-weight="normal" officeooo:rsid="0eeb7cf3" style:font-weight-asian="normal"/>
    </style:style>
    <style:style style:name="T34" style:family="text">
      <style:text-properties style:font-name="Arial1" style:text-underline-style="none" fo:font-weight="normal" officeooo:rsid="0eee3858" style:font-weight-asian="normal"/>
    </style:style>
    <style:style style:name="T35" style:family="text">
      <style:text-properties style:font-name="Arial1" style:text-underline-style="none" fo:font-weight="normal" officeooo:rsid="0ef03eea" style:font-weight-asian="normal"/>
    </style:style>
    <style:style style:name="T36" style:family="text">
      <style:text-properties style:font-name="Arial1" style:text-underline-style="none" fo:font-weight="normal" officeooo:rsid="0ef312ce" style:font-weight-asian="normal"/>
    </style:style>
    <style:style style:name="T37" style:family="text">
      <style:text-properties style:font-name="Arial1" style:text-underline-style="none" fo:font-weight="normal" officeooo:rsid="0ef3e590" style:font-weight-asian="normal"/>
    </style:style>
    <style:style style:name="T38" style:family="text">
      <style:text-properties style:font-name="Arial1" style:text-underline-style="none" fo:font-weight="normal" officeooo:rsid="0ef52938" style:font-weight-asian="normal"/>
    </style:style>
    <style:style style:name="T39" style:family="text">
      <style:text-properties style:font-name="Arial1" style:text-underline-style="none" fo:font-weight="normal" officeooo:rsid="0ef6bb85" style:font-weight-asian="normal"/>
    </style:style>
    <style:style style:name="T40" style:family="text">
      <style:text-properties style:font-name="Arial1" style:text-underline-style="none" fo:font-weight="normal" officeooo:rsid="0ef6c802" style:font-weight-asian="normal"/>
    </style:style>
    <style:style style:name="T41" style:family="text">
      <style:text-properties style:font-name="Arial1" style:text-underline-style="none" officeooo:rsid="0ee4f1c6"/>
    </style:style>
    <style:style style:name="T42" style:family="text">
      <style:text-properties style:font-name="Arial1" style:text-underline-style="none" officeooo:rsid="0ee78be3"/>
    </style:style>
    <style:style style:name="T43" style:family="text">
      <style:text-properties style:font-name="Arial1" style:text-underline-style="none" officeooo:rsid="0ee8d859"/>
    </style:style>
    <style:style style:name="T44" style:family="text">
      <style:text-properties style:font-name="Arial1" style:text-underline-style="none" officeooo:rsid="0eee3858"/>
    </style:style>
    <style:style style:name="T45" style:family="text">
      <style:text-properties style:font-name="Arial1" style:text-underline-style="none" style:font-weight-complex="bold"/>
    </style:style>
    <style:style style:name="T46" style:family="text">
      <style:text-properties style:font-name="Arial1" style:text-underline-style="none" officeooo:rsid="0ee4f1c6" style:font-weight-complex="bold"/>
    </style:style>
    <style:style style:name="T47" style:family="text">
      <style:text-properties style:font-name="Arial1" style:text-underline-style="none" officeooo:rsid="0ee78be3" style:font-weight-complex="bold"/>
    </style:style>
    <style:style style:name="T48" style:family="text">
      <style:text-properties style:font-name="Arial1" fo:font-size="12pt" fo:font-style="normal" style:text-underline-style="none" fo:font-weight="bold" officeooo:rsid="0dbd2424" style:font-size-asian="12pt" style:font-style-asian="normal" style:font-weight-asian="bold" style:font-size-complex="12pt" style:font-style-complex="normal" style:font-weight-complex="bold"/>
    </style:style>
    <style:style style:name="T49" style:family="text">
      <style:text-properties style:font-name="Arial1" fo:font-size="12pt" fo:font-style="normal" style:text-underline-style="none" fo:font-weight="bold" officeooo:rsid="0abc8f12" style:font-size-asian="12pt" style:font-style-asian="normal" style:font-weight-asian="bold" style:font-size-complex="12pt" style:font-style-complex="normal" style:font-weight-complex="bold"/>
    </style:style>
    <style:style style:name="T50" style:family="text">
      <style:text-properties style:font-name="Arial1" fo:font-size="12pt" fo:font-style="normal" style:text-underline-style="none" style:font-size-asian="12pt" style:font-style-asian="normal" style:font-size-complex="12pt" style:font-style-complex="normal"/>
    </style:style>
    <style:style style:name="T51" style:family="text">
      <style:text-properties style:font-name="Arial1" fo:font-size="12pt" fo:font-style="normal" style:text-underline-style="none" officeooo:rsid="0ee05f58" style:font-size-asian="12pt" style:font-style-asian="normal" style:font-size-complex="12pt" style:font-style-complex="normal"/>
    </style:style>
    <style:style style:name="T52" style:family="text">
      <style:text-properties officeooo:rsid="0eec56e9"/>
    </style:style>
    <style:style style:name="T53" style:family="text">
      <style:text-properties officeooo:rsid="0eee3858"/>
    </style:style>
    <style:style style:name="T54" style:family="text">
      <style:text-properties officeooo:rsid="0eef808f"/>
    </style:style>
    <style:style style:name="T55" style:family="text">
      <style:text-properties officeooo:rsid="0ef03eea"/>
    </style:style>
    <style:style style:name="T56" style:family="text">
      <style:text-properties officeooo:rsid="0ef16669"/>
    </style:style>
    <style:style style:name="T57" style:family="text">
      <style:text-properties officeooo:rsid="0ef312ce"/>
    </style:style>
    <style:style style:name="T58" style:family="text">
      <style:text-properties style:font-name="Arial2" fo:font-size="12pt" fo:font-style="normal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T59" style:family="text">
      <style:text-properties style:font-name="Arial2" fo:font-size="12pt" fo:font-style="normal" style:text-underline-style="none" fo:font-weight="bold" officeooo:rsid="0edc2dbb" style:font-size-asian="12pt" style:font-style-asian="normal" style:font-weight-asian="bold" style:font-size-complex="12pt" style:font-style-complex="normal" style:font-weight-complex="bold"/>
    </style:style>
    <style:style style:name="T60" style:family="text">
      <style:text-properties style:font-name="Arial2" fo:font-size="12pt" fo:font-style="normal" style:text-underline-style="none" fo:font-weight="bold" officeooo:rsid="0dc0679b" style:font-size-asian="12pt" style:font-style-asian="normal" style:font-weight-asian="bold" style:font-size-complex="12pt" style:font-style-complex="normal" style:font-weight-complex="bold"/>
    </style:style>
    <style:style style:name="T61" style:family="text">
      <style:text-properties style:font-name="Arial2" fo:font-size="12pt" fo:font-style="normal" style:text-underline-style="none" fo:font-weight="bold" officeooo:rsid="0ec87f2a" style:font-size-asian="12pt" style:font-style-asian="normal" style:font-weight-asian="bold" style:font-size-complex="12pt" style:font-style-complex="normal" style:font-weight-complex="bold"/>
    </style:style>
    <style:style style:name="T62" style:family="text">
      <style:text-properties style:font-name="Arial2" fo:font-size="12pt" fo:font-style="normal" style:text-underline-style="none" fo:font-weight="bold" officeooo:rsid="0ee05f58" style:font-size-asian="12pt" style:font-style-asian="normal" style:font-weight-asian="bold" style:font-size-complex="12pt" style:font-style-complex="normal" style:font-weight-complex="bold"/>
    </style:style>
    <style:style style:name="T63" style:family="text">
      <style:text-properties officeooo:rsid="0eb56d66"/>
    </style:style>
    <style:style style:name="T64" style:family="text">
      <style:text-properties fo:color="#000000" style:font-name="Arial1" fo:font-weight="bold" style:font-weight-asian="bold"/>
    </style:style>
    <style:style style:name="T65" style:family="text">
      <style:text-properties fo:color="#000000" style:font-name="Arial1" fo:font-weight="normal" style:font-weight-asian="normal"/>
    </style:style>
    <style:style style:name="T66" style:family="text">
      <style:text-properties officeooo:rsid="0ef3e590"/>
    </style:style>
    <style:style style:name="T67" style:family="text">
      <style:text-properties officeooo:rsid="0ef52938"/>
    </style:style>
    <style:style style:name="T68" style:family="text">
      <style:text-properties officeooo:rsid="0ef6bb85"/>
    </style:style>
    <style:style style:name="T69" style:family="text">
      <style:text-properties officeooo:rsid="0ef6c802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Illustration"/>
      </text:sequence-decls>
      <text:p text:style-name="P107"><text:span text:style-name="Fonte_20_parág._20_padrão"><text:span text:style-name="T1"/></text:span></text:p>
      <text:p text:style-name="P1"><text:span text:style-name="Fonte_20_parág._20_padrão"><text:span text:style-name="T1"><draw:frame draw:style-name="fr1" draw:name="Imagem 2" text:anchor-type="as-char" svg:y="0cm" svg:width="2.011cm" style:rel-width="scale" svg:height="2.54cm" style:rel-height="scale" draw:z-index="0"><draw:image xlink:href="Pictures/1000000000000080000000AD599DE1C9408FDCE3.jpg" xlink:type="simple" xlink:show="embed" xlink:actuate="onLoad" loext:mime-type="image/jpeg"/></draw:frame></text:span></text:span><text:span text:style-name="Fonte_20_parág._20_padrão"><text:span text:style-name="T1">/</text:span></text:span></text:p>
      <text:p text:style-name="P2">ESTADO DO CEARÁ</text:p>
      <text:p text:style-name="P2">PODER JUDICIÁRIO </text:p>
      <text:p text:style-name="P2">TRIBUNAL DE JUSTIÇA</text:p>
      <text:p text:style-name="P2">SECRETARIA DA 1ª CÂMARA CRIMINAL</text:p>
      <text:p text:style-name="P3"><text:span text:style-name="T2">Número da Pauta: </text:span><text:span text:style-name="T3">2</text:span><text:span text:style-name="T4">8</text:span></text:p>
      <text:p text:style-name="P68"/>
      <text:p text:style-name="P4">DISPONIBILIZADA EM: <text:span text:style-name="T5">04 de agosto de</text:span> 2026</text:p>
      <text:p text:style-name="P5"/>
      <text:p text:style-name="P6"><text:span text:style-name="T6">SERÃO JULGADOS, NA PRIMEIRA SESSÃO ORDINÁRIA DESIMPEDIDA, OS SEGUINTES PROCESSOS </text:span><text:span text:style-name="T7">PARA </text:span><text:span text:style-name="T8">11 DE AGOSTO</text:span><text:span text:style-name="T9"> </text:span><text:span text:style-name="T8">DE</text:span><text:span text:style-name="T10"> 2026</text:span></text:p>
      <text:p text:style-name="P8"/>
      <text:p text:style-name="P34"><text:span text:style-name="T14">0</text:span><text:span text:style-name="T13">1</text:span><text:span text:style-name="T11"> - </text:span><text:span text:style-name="T12">Apelação Criminal </text:span><text:span text:style-name="T21">Nº</text:span><text:span text:style-name="T12"> 0000546-66.2019.8.06.0157 -</text:span><text:span text:style-name="T18"> </text:span><text:span text:style-name="T25">Vara Única da Comarca de Reriutaba. </text:span></text:p>
      <text:p text:style-name="P15">Apelante: José Allyson Rodrigues de Sousa. </text:p>
      <text:p text:style-name="P34"><text:span text:style-name="T25">Advogada: Antônia de Maria Ximenes Caetano (OAB/</text:span><text:span text:style-name="T26">CE</text:span><text:span text:style-name="T25">: 22435). </text:span></text:p>
      <text:p text:style-name="P15">Apelante: Francisco Renan Andrade Soares. </text:p>
      <text:p text:style-name="P34"><text:span text:style-name="T25">Advogado: Francisco Laécio de Aguiar Filho (OAB/</text:span><text:span text:style-name="T26">CE</text:span><text:span text:style-name="T25">: 23633). </text:span></text:p>
      <text:p text:style-name="P15">Apelado: Ministério Público Estadual. </text:p>
      <text:p text:style-name="P46"><text:span text:style-name="T11">Relator: </text:span><text:span text:style-name="T41">Desembargador </text:span><text:span text:style-name="T11">MÁRIO PARENTE TEÓFILO NETO. </text:span></text:p>
      <text:p text:style-name="P34"><text:span text:style-name="T25">Revisor</text:span><text:span text:style-name="T26">a</text:span><text:span text:style-name="T25">: </text:span><text:span text:style-name="T26">Desembargadora </text:span><text:span text:style-name="T25">L</text:span><text:span text:style-name="T26">Í</text:span><text:span text:style-name="T25">GIA ANDRADE DE ALENCAR MAGALHÃES.</text:span></text:p>
      <text:p text:style-name="P15"/>
      <text:p text:style-name="P15"/>
      <text:p text:style-name="P106"><text:span text:style-name="T15">02 - Apelação Criminal </text:span><text:span text:style-name="T17">Nº</text:span><text:span text:style-name="T15"> - </text:span><text:span text:style-name="T12">0002921-10.2019.8.06.0070</text:span><text:span text:style-name="T25"> <text:s/>- Vara Única Criminal de Crat</text:span><text:span text:style-name="T27">eús</text:span><text:span text:style-name="T25">. </text:span></text:p>
      <text:p text:style-name="P106"><text:span text:style-name="T25">Apelante: Marcos Wilke Lima </text:span><text:span text:style-name="T37">Lúcio.</text:span><text:span text:style-name="T25"> </text:span></text:p>
      <text:p text:style-name="P58"><text:span text:style-name="T25">Advogado: João Alfredo Ximenes Torres (OAB/</text:span><text:span text:style-name="T28">CE</text:span><text:span text:style-name="T25">: 35790). </text:span></text:p>
      <text:p text:style-name="P59">Apelado: Ministério Público Estadual. </text:p>
      <text:p text:style-name="P47"><text:span text:style-name="T11">Relator: </text:span><text:span text:style-name="T41">Desembargador </text:span><text:span text:style-name="T11">MÁRIO PARENTE TEÓFILO NETO. </text:span></text:p>
      <text:p text:style-name="P35"><text:span text:style-name="T25">Revisor</text:span><text:span text:style-name="T26">a</text:span><text:span text:style-name="T25">: </text:span><text:span text:style-name="T26">Desembargadora </text:span><text:span text:style-name="T25">L</text:span><text:span text:style-name="T26">Í</text:span><text:span text:style-name="T25">GIA ANDRADE DE ALENCAR MAGALHÃES.</text:span></text:p>
      <text:p text:style-name="P30"/>
      <text:p text:style-name="P30"/>
      <text:p text:style-name="P35"><text:span text:style-name="T15">0</text:span><text:span text:style-name="T13">3 </text:span><text:span text:style-name="T11">- </text:span><text:span text:style-name="T12">Apelação Criminal </text:span><text:span text:style-name="T21">Nº</text:span><text:span text:style-name="T12"> 0030140-98.2025.8.06.0001</text:span><text:span text:style-name="T25"> - Vara de Delitos de Organizações Criminosas </text:span><text:span text:style-name="T37">da Comarca de Fortaleza</text:span><text:span text:style-name="T25">. </text:span></text:p>
      <text:p text:style-name="P16">Apelante: Jhonatan Ferreira do Nascimento. </text:p>
      <text:p text:style-name="P35"><text:span text:style-name="T25">Advogado: Pedro Paulo de </text:span><text:span text:style-name="T37">Araújo</text:span><text:span text:style-name="T25"> Gomes (OAB/</text:span><text:span text:style-name="T28">CE</text:span><text:span text:style-name="T25">: 52827). </text:span></text:p>
      <text:p text:style-name="P35"><text:span text:style-name="T25">Advogado: José Reginaldo Gonçalves (OAB/</text:span><text:span text:style-name="T28">CE</text:span><text:span text:style-name="T25">: 43841). </text:span></text:p>
      <text:p text:style-name="P16">Apelado: Ministério Público Estadual. </text:p>
      <text:p text:style-name="P47"><text:span text:style-name="T11">Relator: </text:span><text:span text:style-name="T41">Desembargador </text:span><text:span text:style-name="T11">MÁRIO PARENTE TEÓFILO NETO. </text:span></text:p>
      <text:p text:style-name="P35"><text:span text:style-name="T25">Revisor</text:span><text:span text:style-name="T26">a</text:span><text:span text:style-name="T25">: </text:span><text:span text:style-name="T26">Desembargadora </text:span><text:span text:style-name="T25">L</text:span><text:span text:style-name="T26">Í</text:span><text:span text:style-name="T25">GIA ANDRADE DE ALENCAR MAGALHÃES.</text:span></text:p>
      <text:p text:style-name="P9"/>
      <text:p text:style-name="P9"/>
      <text:p text:style-name="P35"><text:span text:style-name="T15">0</text:span><text:span text:style-name="T13">4</text:span><text:span text:style-name="T11"> - </text:span><text:span text:style-name="T12">Apelação Criminal </text:span><text:span text:style-name="T21">Nº</text:span><text:span text:style-name="T12"> 0200100-02.2023.8.06.0299 - </text:span><text:span text:style-name="T25">Vara Única da Comarca de Independência. </text:span></text:p>
      <text:p text:style-name="P16">Apelante: Francisco Giovanni Fernandes de Souza. </text:p>
      <text:p text:style-name="P35"><text:span text:style-name="T25">Advogado: Ícaro Pacífico Félix França (OAB/</text:span><text:span text:style-name="T28">CE</text:span><text:span text:style-name="T25">: 41010). </text:span></text:p>
      <text:p text:style-name="P35"><text:soft-page-break/><text:span text:style-name="T25">Advogada: Rayanney Mourão Alves (OAB/</text:span><text:span text:style-name="T28">CE</text:span><text:span text:style-name="T25">: 31492). </text:span></text:p>
      <text:p text:style-name="P16">Apelado: Ministério Público Estadual. </text:p>
      <text:p text:style-name="P47"><text:span text:style-name="T11">Relator: </text:span><text:span text:style-name="T41">Desembargador </text:span><text:span text:style-name="T11">MÁRIO PARENTE TEÓFILO NETO. </text:span></text:p>
      <text:p text:style-name="P35"><text:span text:style-name="T25">Revisor</text:span><text:span text:style-name="T26">a</text:span><text:span text:style-name="T25">: </text:span><text:span text:style-name="T26">Desembargadora </text:span><text:span text:style-name="T25">L</text:span><text:span text:style-name="T26">Í</text:span><text:span text:style-name="T25">GIA ANDRADE DE ALENCAR MAGALHÃES.</text:span></text:p>
      <text:p text:style-name="P35"><text:span text:style-name="T15"/></text:p>
      <text:p text:style-name="P35"><text:span text:style-name="T15"/></text:p>
      <text:p text:style-name="P35"><text:span text:style-name="T15">0</text:span><text:span text:style-name="T13">5 </text:span><text:span text:style-name="T11">- </text:span><text:span text:style-name="T12">Apelação Criminal </text:span><text:span text:style-name="T21">Nº</text:span><text:span text:style-name="T12"> 0200137-29.2023.8.06.0299</text:span><text:span text:style-name="T25"> - 2ª Vara Criminal da Comarca de Tauá. </text:span></text:p>
      <text:p text:style-name="P16">Apelante: F. A. T. B.. </text:p>
      <text:p text:style-name="P35"><text:span text:style-name="T25">Advogado: Francisco Valdone Anchieta Arrais (OAB/</text:span><text:span text:style-name="T28">CE</text:span><text:span text:style-name="T25">: 46835). </text:span></text:p>
      <text:p text:style-name="P16">Apelado: Ministério Público Estadual. </text:p>
      <text:p text:style-name="P47"><text:span text:style-name="T11">Relator: </text:span><text:span text:style-name="T41">Desembargador </text:span><text:span text:style-name="T11">MÁRIO PARENTE TEÓFILO NETO. </text:span></text:p>
      <text:p text:style-name="P35"><text:span text:style-name="T25">Revisor</text:span><text:span text:style-name="T26">a</text:span><text:span text:style-name="T25">: </text:span><text:span text:style-name="T26">Desembargadora </text:span><text:span text:style-name="T25">L</text:span><text:span text:style-name="T26">Í</text:span><text:span text:style-name="T25">GIA ANDRADE DE ALENCAR MAGALHÃES.</text:span></text:p>
      <text:p text:style-name="P30"/>
      <text:p text:style-name="P30"/>
      <text:p text:style-name="P98"><text:span text:style-name="T15">0</text:span><text:span text:style-name="T13">6 </text:span><text:span text:style-name="T11">- </text:span><text:span text:style-name="T12">Apelação Criminal </text:span><text:span text:style-name="T21">Nº</text:span><text:span text:style-name="T12"> 0200390-54.2025.8.06.0070</text:span><text:span text:style-name="T25"> - Vara Única Criminal de </text:span><text:span text:style-name="T37">Crateús.</text:span><text:span text:style-name="T25"> </text:span></text:p>
      <text:p text:style-name="P98"><text:span text:style-name="T25">Apelante: Ministério Público Estadual. </text:span></text:p>
      <text:p text:style-name="P16">Apelado: La<text:span text:style-name="T66">í</text:span>rton da Silva Sousa. </text:p>
      <text:p text:style-name="P16">Defensoria Pública do Estado do Ceará. </text:p>
      <text:p text:style-name="P47"><text:span text:style-name="T11">Relator: </text:span><text:span text:style-name="T41">Desembargador </text:span><text:span text:style-name="T11">MÁRIO PARENTE TEÓFILO NETO. </text:span></text:p>
      <text:p text:style-name="P35"><text:span text:style-name="T25">Revisor</text:span><text:span text:style-name="T26">a</text:span><text:span text:style-name="T25">: </text:span><text:span text:style-name="T26">Desembargadora </text:span><text:span text:style-name="T25">L</text:span><text:span text:style-name="T26">Í</text:span><text:span text:style-name="T25">GIA ANDRADE DE ALENCAR MAGALHÃES.</text:span></text:p>
      <text:p text:style-name="P9"/>
      <text:p text:style-name="P9"/>
      <text:p text:style-name="P35"><text:span text:style-name="T15">0</text:span><text:span text:style-name="T13">7</text:span><text:span text:style-name="T11"> - </text:span><text:span text:style-name="T12">Apelação Criminal </text:span><text:span text:style-name="T21">Nº</text:span><text:span text:style-name="T11"> </text:span><text:span text:style-name="T12">0200771-42.2025.8.06.0303</text:span><text:span text:style-name="T25"> - Juizado da Violência Doméstica e Familiar Contra a Mulher da Comarca de Quixadá. </text:span></text:p>
      <text:p text:style-name="P16">Apelante: R. S. A.. </text:p>
      <text:p text:style-name="P35"><text:span text:style-name="T25">Advogado: Ruan Barboza Lopes (OAB/</text:span><text:span text:style-name="T28">CE</text:span><text:span text:style-name="T25">: 52319). </text:span></text:p>
      <text:p text:style-name="P35"><text:span text:style-name="T25">Advogado: Samuel Igo de Paiva Sales (OAB/</text:span><text:span text:style-name="T28">CE</text:span><text:span text:style-name="T25">: 46585). </text:span></text:p>
      <text:p text:style-name="P16">Apelado: Ministério Público Estadual. </text:p>
      <text:p text:style-name="P47"><text:span text:style-name="T11">Relator: </text:span><text:span text:style-name="T41">Desembargador </text:span><text:span text:style-name="T11">MÁRIO PARENTE TEÓFILO NETO. </text:span></text:p>
      <text:p text:style-name="P35"><text:span text:style-name="T25">Revisor</text:span><text:span text:style-name="T26">a</text:span><text:span text:style-name="T25">: </text:span><text:span text:style-name="T26">Desembargadora </text:span><text:span text:style-name="T25">L</text:span><text:span text:style-name="T26">Í</text:span><text:span text:style-name="T25">GIA ANDRADE DE ALENCAR MAGALHÃES.</text:span></text:p>
      <text:p text:style-name="P9"/>
      <text:p text:style-name="P9"/>
      <text:p text:style-name="P35"><text:span text:style-name="T15">0</text:span><text:span text:style-name="T13">8 </text:span><text:span text:style-name="T11">- </text:span><text:span text:style-name="T12">Apelação Criminal </text:span><text:span text:style-name="T21">Nº</text:span><text:span text:style-name="T12"> 0200846-81.2025.8.06.0303 -</text:span><text:span text:style-name="T19"> </text:span><text:span text:style-name="T25">2ª Vara Criminal da Comarca de Quixadá. </text:span></text:p>
      <text:p text:style-name="P16">Apelante: Ministério Público Estadual. </text:p>
      <text:p text:style-name="P16">Apelado: Francisco Welton Gomes da Silva. </text:p>
      <text:p text:style-name="P35"><text:span text:style-name="T25">Advogada: Vanessa Darlla Gomes Bezerra (OAB/</text:span><text:span text:style-name="T28">CE</text:span><text:span text:style-name="T25">: 54546). </text:span></text:p>
      <text:p text:style-name="P47"><text:span text:style-name="T11">Relator: </text:span><text:span text:style-name="T41">Desembargador </text:span><text:span text:style-name="T11">MÁRIO PARENTE TEÓFILO NETO. </text:span></text:p>
      <text:p text:style-name="P35"><text:span text:style-name="T25">Revisor</text:span><text:span text:style-name="T26">a</text:span><text:span text:style-name="T25">: </text:span><text:span text:style-name="T26">Desembargadora </text:span><text:span text:style-name="T25">L</text:span><text:span text:style-name="T26">Í</text:span><text:span text:style-name="T25">GIA ANDRADE DE ALENCAR MAGALHÃES.</text:span></text:p>
      <text:p text:style-name="P16"/>
      <text:p text:style-name="P16"/>
      <text:p text:style-name="P35"><text:span text:style-name="T15">0</text:span><text:span text:style-name="T13">9 </text:span><text:span text:style-name="T11">- </text:span><text:span text:style-name="T12">Apelação Criminal </text:span><text:span text:style-name="T21">Nº</text:span><text:span text:style-name="T12"> 0201402-86.2025.8.06.0302</text:span><text:span text:style-name="T25"> - 2ª Vara Criminal da Comarca de Iguatu. </text:span></text:p>
      <text:p text:style-name="P16">Apelante: Francisco Wândalo Alves da Silva. </text:p>
      <text:p text:style-name="P35"><text:span text:style-name="T25">Advogada: Danyele Rodrigues da Silva (OAB/</text:span><text:span text:style-name="T28">CE</text:span><text:span text:style-name="T25">: 44613). </text:span></text:p>
      <text:p text:style-name="P16">Apelado: Ministério Público Estadual. </text:p>
      <text:p text:style-name="P47"><text:span text:style-name="T11">Relator: </text:span><text:span text:style-name="T41">Desembargador </text:span><text:span text:style-name="T11">MÁRIO PARENTE TEÓFILO NETO. </text:span></text:p>
      <text:p text:style-name="P35"><text:span text:style-name="T25">Revisor</text:span><text:span text:style-name="T26">a</text:span><text:span text:style-name="T25">: </text:span><text:span text:style-name="T26">Desembargadora </text:span><text:span text:style-name="T25">L</text:span><text:span text:style-name="T26">Í</text:span><text:span text:style-name="T25">GIA ANDRADE DE ALENCAR MAGALHÃES.</text:span></text:p>
      <text:p text:style-name="P16"/>
      <text:p text:style-name="P16"/>
      <text:p text:style-name="P98"><text:soft-page-break/><text:span text:style-name="T13">10 </text:span><text:span text:style-name="T11">- </text:span><text:span text:style-name="T12">Apelação Criminal </text:span><text:span text:style-name="T21">Nº</text:span><text:span text:style-name="T12"> 0204765-51.2025.8.06.0312</text:span><text:span text:style-name="T25"> - 1ª Vara da Comarca de Cascavel. </text:span></text:p>
      <text:p text:style-name="P98"><text:span text:style-name="T25">Apelante: Fábio Queiroz do Nascimento. </text:span></text:p>
      <text:p text:style-name="P35"><text:span text:style-name="T25">Advogado: Jorge Felipe Madeira de Matos (OAB/</text:span><text:span text:style-name="T28">CE</text:span><text:span text:style-name="T25">: 29375). </text:span></text:p>
      <text:p text:style-name="P16">Apelado: Ministério Público Estadual. </text:p>
      <text:p text:style-name="P47"><text:span text:style-name="T11">Relator: </text:span><text:span text:style-name="T41">Desembargador </text:span><text:span text:style-name="T11">MÁRIO PARENTE TEÓFILO NETO. </text:span></text:p>
      <text:p text:style-name="P35"><text:span text:style-name="T25">Revisor</text:span><text:span text:style-name="T26">a</text:span><text:span text:style-name="T25">: </text:span><text:span text:style-name="T26">Desembargadora </text:span><text:span text:style-name="T25">L</text:span><text:span text:style-name="T26">Í</text:span><text:span text:style-name="T25">GIA ANDRADE DE ALENCAR MAGALHÃES.</text:span></text:p>
      <text:p text:style-name="P9"/>
      <text:p text:style-name="P9"/>
      <text:p text:style-name="P98"><text:span text:style-name="T13">11</text:span><text:span text:style-name="T11"> - </text:span><text:span text:style-name="T12">Apelação Criminal </text:span><text:span text:style-name="T21">Nº</text:span><text:span text:style-name="T12"> 0264632-69.2024.8.06.0001</text:span><text:span text:style-name="T25"> - 5ª Vara Criminal </text:span><text:span text:style-name="T37">da Comarca de Fortaleza</text:span><text:span text:style-name="T25">. </text:span></text:p>
      <text:p text:style-name="P98"><text:span text:style-name="T25">Apelante: Bruno da Costa Silva. </text:span></text:p>
      <text:p text:style-name="P35"><text:span text:style-name="T25">Advogado: Cláudio Vidal de Brito (OAB/</text:span><text:span text:style-name="T28">CE</text:span><text:span text:style-name="T25">: 33989). </text:span></text:p>
      <text:p text:style-name="P16">Apelado: Ministério Público Estadual. </text:p>
      <text:p text:style-name="P102"><text:span text:style-name="T45">Relator: </text:span><text:span text:style-name="T46">Desembargador </text:span><text:span text:style-name="T45">MÁRIO PARENTE TEÓFILO NETO. </text:span></text:p>
      <text:p text:style-name="P35"><text:span text:style-name="T25">Revisor</text:span><text:span text:style-name="T26">a</text:span><text:span text:style-name="T25">: </text:span><text:span text:style-name="T26">Desembargadora </text:span><text:span text:style-name="T25">L</text:span><text:span text:style-name="T26">Í</text:span><text:span text:style-name="T25">GIA ANDRADE DE ALENCAR MAGALHÃES.</text:span></text:p>
      <text:p text:style-name="P30"/>
      <text:p text:style-name="P30"/>
      <text:p text:style-name="P98"><text:span text:style-name="T13">12 </text:span><text:span text:style-name="T11">- </text:span><text:span text:style-name="T12">Agravo de Execução Penal </text:span><text:span text:style-name="T21">Nº</text:span><text:span text:style-name="T25"> </text:span><text:span text:style-name="T12">8001576-75.2022.8.06.0001</text:span><text:span text:style-name="T25"> - 4ª Vara de Execução Penal e Corregedoria dos Presídios </text:span><text:span text:style-name="T37">da Comarca de Fortaleza</text:span><text:span text:style-name="T25"> (SEJUD 1º Grau). </text:span></text:p>
      <text:p text:style-name="P17">Agravante: Ministério Público Estadual. </text:p>
      <text:p text:style-name="P17">Agravado: Francisco Edston Ferreira Cruz. </text:p>
      <text:p text:style-name="P17">Defensoria Pública do Estado do Ceará. </text:p>
      <text:p text:style-name="P48"><text:span text:style-name="T11">Relator: </text:span><text:span text:style-name="T41">Desembargador </text:span><text:span text:style-name="T11">MÁRIO PARENTE TEÓFILO NETO. </text:span></text:p>
      <text:p text:style-name="P17"/>
      <text:p text:style-name="P17"/>
      <text:p text:style-name="P36"><text:span text:style-name="T13">13 </text:span><text:span text:style-name="T11">- </text:span><text:span text:style-name="T12">Apelação Criminal </text:span><text:span text:style-name="T21">Nº</text:span><text:span text:style-name="T12"> 0005606-78.2007.8.06.0112</text:span><text:span text:style-name="T25"> - 1ª Vara Criminal da Comarca de Juazeiro do Norte. </text:span></text:p>
      <text:p text:style-name="P18">Apelante/<text:span text:style-name="T66">apelado</text:span>: <text:span text:style-name="T66">Júlio</text:span> <text:span text:style-name="T66">César</text:span> Correia da Silva. </text:p>
      <text:p text:style-name="P18">Defensoria Pública do Estado do Ceará. </text:p>
      <text:p text:style-name="P18">Apelante/<text:span text:style-name="T66">apelado</text:span>: Ministério Público <text:span text:style-name="T66">Estadual</text:span>. </text:p>
      <text:p text:style-name="P103"><text:span text:style-name="T45">Relator</text:span><text:span text:style-name="T47">a</text:span><text:span text:style-name="T45">: </text:span><text:span text:style-name="T46">Desembargador</text:span><text:span text:style-name="T47">a</text:span><text:span text:style-name="T46"> LÍGIA ANDRADE DE ALENCAR MAGALHÃES.</text:span></text:p>
      <text:p text:style-name="P36"><text:span text:style-name="T25">Revisor: </text:span><text:span text:style-name="T26">Desembargador </text:span><text:span text:style-name="T29">FRANCISCO CARNEIRO LIMA.</text:span></text:p>
      <text:p text:style-name="P8"/>
      <text:p text:style-name="P8"/>
      <text:p text:style-name="P98"><text:span text:style-name="T13">14 </text:span><text:span text:style-name="T11">- </text:span><text:span text:style-name="T12">Apelação Criminal </text:span><text:span text:style-name="T21">Nº</text:span><text:span text:style-name="T12"> 0107778-23.2019.8.06.0001</text:span><text:span text:style-name="T25"> - 9ª Vara Criminal </text:span><text:span text:style-name="T37">da Comarca de Fortaleza</text:span><text:span text:style-name="T25">. </text:span></text:p>
      <text:p text:style-name="P98"><text:span text:style-name="T25">Apelante: Ministério Público Estadual. </text:span></text:p>
      <text:p text:style-name="P19">Apelado: Rafael Silva Rodrigues. </text:p>
      <text:p text:style-name="P37"><text:span text:style-name="T25">Advogado: Cícero Cézar Quezado Fernandes (OAB/</text:span><text:span text:style-name="T30">CE</text:span><text:span text:style-name="T25">: 9947). </text:span></text:p>
      <text:p text:style-name="P37"><text:span text:style-name="T25">Advogado: Carlos </text:span><text:span text:style-name="T37">Antônio</text:span><text:span text:style-name="T25"> Gonzaga Fernandes (OAB/</text:span><text:span text:style-name="T30">CE</text:span><text:span text:style-name="T25">: 28099). </text:span></text:p>
      <text:p text:style-name="P49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ÍGIA ANDRADE DE ALENCAR MAGALHÃES.</text:span></text:p>
      <text:p text:style-name="P37"><text:span text:style-name="T25">Revisor</text:span><text:span text:style-name="T30">a</text:span><text:span text:style-name="T25">: </text:span><text:span text:style-name="T26">Desembargador</text:span><text:span text:style-name="T30">a</text:span><text:span text:style-name="T26"> </text:span><text:span text:style-name="T30">LIRA RAMOS DE OLIVEIRA.</text:span></text:p>
      <text:p text:style-name="P29"/>
      <text:p text:style-name="P29"/>
      <text:p text:style-name="P37"><text:span text:style-name="T13">15 </text:span><text:span text:style-name="T11">- </text:span><text:span text:style-name="T12">Apelação Criminal </text:span><text:span text:style-name="T21">Nº</text:span><text:span text:style-name="T12"> 0202018-67.2023.8.06.0064</text:span><text:span text:style-name="T25"> -</text:span><text:span text:style-name="T30"> </text:span><text:span text:style-name="T25">4ª Vara Criminal da Comarca de Caucaia. </text:span></text:p>
      <text:p text:style-name="P19">Apelante: J. N. R. do N.. </text:p>
      <text:p text:style-name="P37"><text:span text:style-name="T25">Advogado: Cláudio Barros Joventino (OAB/</text:span><text:span text:style-name="T30">CE</text:span><text:span text:style-name="T25">: 29677). </text:span></text:p>
      <text:p text:style-name="P37"><text:span text:style-name="T25">Advogado: Duquesne Monteiro de Castro (OAB/</text:span><text:span text:style-name="T30">CE</text:span><text:span text:style-name="T25">: 6734). </text:span></text:p>
      <text:p text:style-name="P37"><text:span text:style-name="T25">Advogado: Wagner Rocha Joventino (OAB/</text:span><text:span text:style-name="T30">CE</text:span><text:span text:style-name="T25">: 33893). </text:span></text:p>
      <text:p text:style-name="P19">Apelado: Ministério Público Estadual. </text:p>
      <text:p text:style-name="P49"><text:soft-page-break/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ÍGIA ANDRADE DE ALENCAR MAGALHÃES.</text:span></text:p>
      <text:p text:style-name="P37"><text:span text:style-name="T25">Revisor: </text:span><text:span text:style-name="T26">Desembargador </text:span><text:span text:style-name="T29">FRANCISCO CARNEIRO LIMA.</text:span></text:p>
      <text:p text:style-name="P31"/>
      <text:p text:style-name="P31"/>
      <text:p text:style-name="P98"><text:span text:style-name="T13">16 </text:span><text:span text:style-name="T11">- </text:span><text:span text:style-name="T12">Apelação Criminal </text:span><text:span text:style-name="T21">Nº</text:span><text:span text:style-name="T12"> 0267961-26.2023.8.06.0001</text:span><text:span text:style-name="T25"> - 2ª Vara do J</text:span><text:span text:style-name="T37">ú</text:span><text:span text:style-name="T25">ri </text:span><text:span text:style-name="T37">da Comarca de Fortaleza</text:span><text:span text:style-name="T25">.</text:span></text:p>
      <text:p text:style-name="P20">Apelante/<text:span text:style-name="T67">apelado</text:span>: Ministério Público Estadual. </text:p>
      <text:p text:style-name="P19"><text:span text:style-name="T52">A</text:span>pelante/<text:span text:style-name="T67">apelado</text:span>: Ericles da Silva Sousa. </text:p>
      <text:p text:style-name="P19">Defensoria Pública do Estado do Ceará. </text:p>
      <text:p text:style-name="P104"><text:span text:style-name="T45">Relator</text:span><text:span text:style-name="T47">a</text:span><text:span text:style-name="T45">: </text:span><text:span text:style-name="T46">Desembargador</text:span><text:span text:style-name="T47">a</text:span><text:span text:style-name="T46"> LÍGIA ANDRADE DE ALENCAR MAGALHÃES.</text:span></text:p>
      <text:p text:style-name="P37"><text:span text:style-name="T25">Revisor: </text:span><text:span text:style-name="T26">Desembargador </text:span><text:span text:style-name="T29">FRANCISCO CARNEIRO LIMA.</text:span></text:p>
      <text:p text:style-name="P10"/>
      <text:p text:style-name="P10"/>
      <text:p text:style-name="P99"><text:span text:style-name="T13">17 </text:span><text:span text:style-name="T11">- </text:span><text:span text:style-name="T12">Apelação Criminal </text:span><text:span text:style-name="T22">Nº</text:span><text:span text:style-name="T12"> 0287116-78.2024.8.06.0001</text:span><text:span text:style-name="T25"> - 3ª Vara de Delitos de Tr</text:span><text:span text:style-name="T38">á</text:span><text:span text:style-name="T25">fico de Drogas </text:span><text:span text:style-name="T37">da Comarca de Fortaleza</text:span><text:span text:style-name="T25">. </text:span></text:p>
      <text:p text:style-name="P19">Apelante: Ministério Público Estadual. </text:p>
      <text:p text:style-name="P19">Apelado: Carlos Henrique Alves Negreiros. </text:p>
      <text:p text:style-name="P37"><text:span text:style-name="T25">Advogado: Francisco Magno Silva Oliveira (OAB/</text:span><text:span text:style-name="T30">CE</text:span><text:span text:style-name="T25">: 39632). </text:span></text:p>
      <text:p text:style-name="P37"><text:span text:style-name="T25">Advogada: Evelayne Araújo de Castro (OAB/</text:span><text:span text:style-name="T30">CE</text:span><text:span text:style-name="T25">: 33965). </text:span></text:p>
      <text:p text:style-name="P49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ÍGIA ANDRADE DE ALENCAR MAGALHÃES.</text:span></text:p>
      <text:p text:style-name="P37"><text:span text:style-name="T25">Revisor: </text:span><text:span text:style-name="T26">Desembargador </text:span><text:span text:style-name="T29">FRANCISCO CARNEIRO LIMA.</text:span></text:p>
      <text:p text:style-name="P10"/>
      <text:p text:style-name="P10"/>
      <text:p text:style-name="P99"><text:span text:style-name="T13">18 - </text:span><text:span text:style-name="T12">Apelação Criminal </text:span><text:span text:style-name="T22">Nº</text:span><text:span text:style-name="T12"> 0386045-40.2010.8.06.0001</text:span><text:span text:style-name="T25"> - 18ª Vara Criminal </text:span><text:span text:style-name="T37">da Comarca de Fortaleza</text:span><text:span text:style-name="T25">. </text:span></text:p>
      <text:p text:style-name="P99"><text:span text:style-name="T25">Apelante: Raphael Renee do Vale Barreto. </text:span></text:p>
      <text:p text:style-name="P37"><text:span text:style-name="T25">Advogado: Ytalo Jordão do Nascimento Oliveira Sales Silva (OAB/</text:span><text:span text:style-name="T30">CE</text:span><text:span text:style-name="T25">: 45592). </text:span></text:p>
      <text:p text:style-name="P19">Apelado: Ministério Público Estadual. </text:p>
      <text:p text:style-name="P49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ÍGIA ANDRADE DE ALENCAR MAGALHÃES.</text:span></text:p>
      <text:p text:style-name="P37"><text:span text:style-name="T25">Revisor: </text:span><text:span text:style-name="T26">Desembargador </text:span><text:span text:style-name="T29">FRANCISCO CARNEIRO LIMA.</text:span></text:p>
      <text:p text:style-name="P19"/>
      <text:p text:style-name="P19"/>
      <text:p text:style-name="P37"><text:span text:style-name="T13">19 </text:span><text:span text:style-name="T11">- </text:span><text:span text:style-name="T16">R</text:span><text:span text:style-name="T13">ec</text:span><text:span text:style-name="T12">urso em Sentido Estrito </text:span><text:span text:style-name="T22">Nº</text:span><text:span text:style-name="T20"> </text:span><text:span text:style-name="T12">0007500-88.2011.8.06.0164</text:span><text:span text:style-name="T25"> - 1ª Vara da Comarca de São Gonçalo do Amarante. </text:span></text:p>
      <text:p text:style-name="P19">Recorrente: <text:span text:style-name="T67">José</text:span> Bemildo Perote da Silva. </text:p>
      <text:p text:style-name="P37"><text:span text:style-name="T25">Advogado: Francisco Tadeu Caracas de Castro (OAB/</text:span><text:span text:style-name="T30">CE</text:span><text:span text:style-name="T25">: 5644). </text:span></text:p>
      <text:p text:style-name="P37"><text:span text:style-name="T25">Advogado: Ana Luiza Barroso Caracas de Castro (OAB/</text:span><text:span text:style-name="T30">CE</text:span><text:span text:style-name="T25">: 40137). </text:span></text:p>
      <text:p text:style-name="P19">Recorrido: Ministério Público Estadual. </text:p>
      <text:p text:style-name="P49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ÍGIA ANDRADE DE ALENCAR MAGALHÃES.</text:span></text:p>
      <text:p text:style-name="P77"/>
      <text:p text:style-name="P77"/>
      <text:p text:style-name="P37"><text:span text:style-name="T13">20</text:span><text:span text:style-name="T11"> - </text:span><text:span text:style-name="T16">R</text:span><text:span text:style-name="T13">ec</text:span><text:span text:style-name="T12">urso em Sentido Estrito </text:span><text:span text:style-name="T22">Nº</text:span><text:span text:style-name="T12"> 0200549-42.2025.8.06.0055</text:span><text:span text:style-name="T25"> - Vara Única Criminal de Canindé. </text:span></text:p>
      <text:p text:style-name="P19">Apelante: Ismael Nascimento Silva. </text:p>
      <text:p text:style-name="P37"><text:span text:style-name="T25">Advogado: João Agenor Silva Loiola (OAB/</text:span><text:span text:style-name="T30">CE</text:span><text:span text:style-name="T25">: 38189). </text:span></text:p>
      <text:p text:style-name="P19">Recorrido: Ministério Público Estadual. </text:p>
      <text:p text:style-name="P49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ÍGIA ANDRADE DE ALENCAR MAGALHÃES.</text:span></text:p>
      <text:p text:style-name="P77"/>
      <text:p text:style-name="P77"/>
      <text:p text:style-name="P38"><text:span text:style-name="T13">21</text:span><text:span text:style-name="T11"> - </text:span><text:span text:style-name="T12">Apelação Criminal </text:span><text:span text:style-name="T23">Nº</text:span><text:span text:style-name="T11"> </text:span><text:span text:style-name="T12">0001797-10.2019.8.06.0161</text:span><text:span text:style-name="T25"> - Vara Única da Comarca de Santana do Acaraú. </text:span></text:p>
      <text:p text:style-name="P21">Apelante: P. V. P.. </text:p>
      <text:p text:style-name="P38"><text:soft-page-break/><text:span text:style-name="T25">Advogado: Francisco Ari Alves de Moura (OAB/</text:span><text:span text:style-name="T31">CE</text:span><text:span text:style-name="T25">: 42568). </text:span></text:p>
      <text:p text:style-name="P21">Apelado: Ministério Público Estadual. </text:p>
      <text:p text:style-name="P50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38"><text:span text:style-name="T25">Revisor: </text:span><text:span text:style-name="T26">Desembargador </text:span><text:span text:style-name="T31">MÁRIO PARENTE TEÓFILO NETO.</text:span></text:p>
      <text:p text:style-name="P8"/>
      <text:p text:style-name="P8"/>
      <text:p text:style-name="P100"><text:span text:style-name="T13">22</text:span><text:span text:style-name="T11"> - </text:span><text:span text:style-name="T12">Apelação Criminal </text:span><text:span text:style-name="T23">Nº</text:span><text:span text:style-name="T12"> 0041250-41.2018.8.06.0001</text:span><text:span text:style-name="T25"> - Vara de Delitos de Organizações Criminosas </text:span><text:span text:style-name="T37">da Comarca de Fortaleza</text:span><text:span text:style-name="T25">. </text:span></text:p>
      <text:p text:style-name="P22">Apelante: <text:span text:style-name="T68">Antônio</text:span> Henrique Gomes de Araújo. </text:p>
      <text:p text:style-name="P22">Apelante: Gleidson da Costa Ferreira. </text:p>
      <text:p text:style-name="P22">Apelante: Francisco Alex de Souza Sales.</text:p>
      <text:p text:style-name="P22">Apelante: <text:span text:style-name="T68">Antônio</text:span> Márcio do Nascimento Maciel. </text:p>
      <text:p text:style-name="P22">Apelante: Fabrício Dantas Alexandre. </text:p>
      <text:p text:style-name="P39"><text:span text:style-name="T25">Advogado: Kaio Galvão de Castro (OAB/</text:span><text:span text:style-name="T32">CE</text:span><text:span text:style-name="T25">: 31507). </text:span></text:p>
      <text:p text:style-name="P22">Apelante: Marcos Vinícios Alexandre Gonçalves. </text:p>
      <text:p text:style-name="P22">Apelante: José Abdon Gonçalves Filho. </text:p>
      <text:p text:style-name="P39"><text:span text:style-name="T25">Advogado: Normando Alves Rodrigues (OAB/</text:span><text:span text:style-name="T32">CE</text:span><text:span text:style-name="T25">: 36470).</text:span></text:p>
      <text:p text:style-name="P22">Apelado: Ministério Público do Estado do Ceará. </text:p>
      <text:p text:style-name="P51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39"><text:span text:style-name="T25">Revisor: </text:span><text:span text:style-name="T26">Desembargador </text:span><text:span text:style-name="T31">MÁRIO PARENTE TEÓFILO NETO.</text:span></text:p>
      <text:p text:style-name="P32"/>
      <text:p text:style-name="P32"/>
      <text:p text:style-name="P39"><text:span text:style-name="T13">23</text:span><text:span text:style-name="T11"> - </text:span><text:span text:style-name="T12">Apelação Criminal </text:span><text:span text:style-name="T23">Nº</text:span><text:span text:style-name="T12"> 0200242-43.2025.8.06.0167</text:span><text:span text:style-name="T25"> - Juizado da Violência Doméstica e Familiar Contra a Mulher da Comarca de Sobral. </text:span></text:p>
      <text:p text:style-name="P22">Apelante: J. C. V. de B.. </text:p>
      <text:p text:style-name="P22">Defensoria Pública do Estado do Ceará. </text:p>
      <text:p text:style-name="P22">Apelado: Ministério Público Estadual. </text:p>
      <text:p text:style-name="P51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39"><text:span text:style-name="T25">Revisor: </text:span><text:span text:style-name="T26">Desembargador </text:span><text:span text:style-name="T31">MÁRIO PARENTE TEÓFILO NETO.</text:span></text:p>
      <text:p text:style-name="P11"/>
      <text:p text:style-name="P11"/>
      <text:p text:style-name="P100"><text:span text:style-name="T13">24</text:span><text:span text:style-name="T11"> - </text:span><text:span text:style-name="T12">Apelação Criminal </text:span><text:span text:style-name="T23">Nº</text:span><text:span text:style-name="T12"> 0204719-30.2022.8.06.0001</text:span><text:span text:style-name="T25"> - 4º Juizado da Viol</text:span><text:span text:style-name="T32">ê</text:span><text:span text:style-name="T25">ncia Doméstica e Familiar Contra a Mulher </text:span><text:span text:style-name="T37">da Comarca de Fortaleza</text:span><text:span text:style-name="T25">. </text:span></text:p>
      <text:p text:style-name="P22">Apelante: M. da C. P.. </text:p>
      <text:p text:style-name="P22">Defensoria Pública do Estado do Ceará. </text:p>
      <text:p text:style-name="P22">Apelado: Ministério Público Estadual. </text:p>
      <text:p text:style-name="P51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39"><text:span text:style-name="T25">Revisor: </text:span><text:span text:style-name="T26">Desembargador </text:span><text:span text:style-name="T32">FRANCISCO CARNEIRO LIMA.</text:span></text:p>
      <text:p text:style-name="P8"/>
      <text:p text:style-name="P8"/>
      <text:p text:style-name="P100"><text:span text:style-name="T13">25</text:span><text:span text:style-name="T11"> - </text:span><text:span text:style-name="T12">Agravo de Execução Penal </text:span><text:span text:style-name="T23">Nº</text:span><text:span text:style-name="T25"> </text:span><text:span text:style-name="T12">0000167-67.2026.8.06.0000</text:span><text:span text:style-name="T25"> - 2ª Vara de Execução Penal </text:span><text:span text:style-name="T37">da Comarca de Fortaleza</text:span><text:span text:style-name="T25">. </text:span></text:p>
      <text:p text:style-name="P22">Agravante: Degidal Rafael Alves Martins. </text:p>
      <text:p text:style-name="P39"><text:span text:style-name="T25">Advogada: Sarah de Carvalho Rocha Oliveira (OAB/</text:span><text:span text:style-name="T32">CE</text:span><text:span text:style-name="T25">: 48054).</text:span></text:p>
      <text:p text:style-name="P39"><text:span text:style-name="T25">Advogada: Priscila Ribeiro Barbosa (OAB/</text:span><text:span text:style-name="T32">CE</text:span><text:span text:style-name="T25">: 41616). </text:span></text:p>
      <text:p text:style-name="P22">Agravado: Ministério Público Estadual. </text:p>
      <text:p text:style-name="P51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78"/>
      <text:p text:style-name="P78"/>
      <text:p text:style-name="P100"><text:span text:style-name="T13">26</text:span><text:span text:style-name="T11"> - </text:span><text:span text:style-name="T12">Agravo de Execução Penal </text:span><text:span text:style-name="T23">Nº</text:span><text:span text:style-name="T25"> </text:span><text:span text:style-name="T12">0010436-89.2020.8.06.0158</text:span><text:span text:style-name="T25"> - 4ª Vara de Execução Penal e Corregedoria dos Presídios </text:span><text:span text:style-name="T37">da Comarca de Fortaleza</text:span><text:span text:style-name="T25"> (SEJUD 1º Grau). </text:span></text:p>
      <text:p text:style-name="P23">Agravante: K. J. P. dos S.. </text:p>
      <text:p text:style-name="P40"><text:soft-page-break/><text:span text:style-name="T25">Advogado: Francisco César Mariano (OAB/</text:span><text:span text:style-name="T33">CE</text:span><text:span text:style-name="T25">: 20991). </text:span></text:p>
      <text:p text:style-name="P23">Agravado: Ministério Público Estadual. </text:p>
      <text:p text:style-name="P52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79"/>
      <text:p text:style-name="P79"/>
      <text:p text:style-name="P100"><text:span text:style-name="T13">27</text:span><text:span text:style-name="T11"> - </text:span><text:span text:style-name="T12">Agravo de Execução Penal </text:span><text:span text:style-name="T23">Nº</text:span><text:span text:style-name="T25"> </text:span><text:span text:style-name="T12">0036470-92.2017.8.06.0001</text:span><text:span text:style-name="T25"> - 3ª Vara de Execução Penal </text:span><text:span text:style-name="T37">da Comarca de Fortaleza</text:span><text:span text:style-name="T25">. </text:span></text:p>
      <text:p text:style-name="P23">Agravante: Cosmo Ítalo Oliveira Bastos. </text:p>
      <text:p text:style-name="P40"><text:span text:style-name="T25">Advogada: Ariane Pessoa Santos (OAB/</text:span><text:span text:style-name="T33">CE</text:span><text:span text:style-name="T25">: 35494). </text:span></text:p>
      <text:p text:style-name="P23">Agravado: Ministério Público Estadual. </text:p>
      <text:p text:style-name="P52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80"/>
      <text:p text:style-name="P80"/>
      <text:p text:style-name="P100"><text:span text:style-name="T13">28 </text:span><text:span text:style-name="T11">- </text:span><text:span text:style-name="T12">Agravo de Execução Penal </text:span><text:span text:style-name="T23">Nº</text:span><text:span text:style-name="T25"> </text:span><text:span text:style-name="T12">0788231-29.2014.8.06.0001</text:span><text:span text:style-name="T25"> - 2ª Vara de Execução Penal </text:span><text:span text:style-name="T37">da Comarca de Fortaleza</text:span><text:span text:style-name="T25">. </text:span></text:p>
      <text:p text:style-name="P23">Agravante: Rafael Colaço Alves Bonfim. </text:p>
      <text:p text:style-name="P40"><text:span text:style-name="T25">Advogado: Fabiano Rocha de Sousa (OAB/</text:span><text:span text:style-name="T33">CE</text:span><text:span text:style-name="T25">: 33004). </text:span></text:p>
      <text:p text:style-name="P40"><text:span text:style-name="T25">Advogado: Armando Sombra Bonfim (OAB/</text:span><text:span text:style-name="T33">CE</text:span><text:span text:style-name="T25">: 36374). </text:span></text:p>
      <text:p text:style-name="P23">Agravado: Ministério Público Estadual. </text:p>
      <text:p text:style-name="P52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79"/>
      <text:p text:style-name="P79"/>
      <text:p text:style-name="P40"><text:span text:style-name="T13">29 </text:span><text:span text:style-name="T11">- </text:span><text:span text:style-name="T12">Agravo de Execução Penal </text:span><text:span text:style-name="T23">Nº</text:span><text:span text:style-name="T25"> </text:span><text:span text:style-name="T12">8000026-95.2023.8.06.0167</text:span><text:span text:style-name="T25"> - 2ª Vara Criminal da Comarca de Sobral.</text:span></text:p>
      <text:p text:style-name="P23">Agravante: Ministério Público Estadual. </text:p>
      <text:p text:style-name="P23">Agravado: Iury Gabriel Ferreira Rodrigues. </text:p>
      <text:p text:style-name="P40"><text:span text:style-name="T25">Advogado: Francisco Artur de Oliveira Porto (OAB/</text:span><text:span text:style-name="T33">CE</text:span><text:span text:style-name="T25">: 29496). </text:span></text:p>
      <text:p text:style-name="P52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80"/>
      <text:p text:style-name="P80"/>
      <text:p text:style-name="P100"><text:span text:style-name="T13">30 </text:span><text:span text:style-name="T11">- </text:span><text:span text:style-name="T12">Agravo de Execução Penal </text:span><text:span text:style-name="T23">Nº</text:span><text:span text:style-name="T25"> </text:span><text:span text:style-name="T12">8000223-21.2021.8.06.0167</text:span><text:span text:style-name="T25"> - 4ª Vara de Execução Penal e Corregedoria dos Presídios </text:span><text:span text:style-name="T37">da Comarca de Fortaleza</text:span><text:span text:style-name="T25"> (SEJUD 1º Grau). </text:span></text:p>
      <text:p text:style-name="P23">Agravante: G. C. P. R.. </text:p>
      <text:p text:style-name="P40"><text:span text:style-name="T25">Advogado: Francisco Ramon Parente Cunha (OAB/</text:span><text:span text:style-name="T33">CE</text:span><text:span text:style-name="T25">: 26330). </text:span></text:p>
      <text:p text:style-name="P23">Agravado: Ministério Público Estadual. </text:p>
      <text:p text:style-name="P52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79"/>
      <text:p text:style-name="P79"/>
      <text:p text:style-name="P100"><text:span text:style-name="T13">31</text:span><text:span text:style-name="T11"> - </text:span><text:span text:style-name="T12">Agravo de Execução Penal </text:span><text:span text:style-name="T23">Nº</text:span><text:span text:style-name="T25"> </text:span><text:span text:style-name="T12">8000613-04.2021.8.06.0001</text:span><text:span text:style-name="T25"> - 4ª Vara de Execução Penal e Corregedoria dos Presídios </text:span><text:span text:style-name="T37">da Comarca de Fortaleza</text:span><text:span text:style-name="T25"> (SEJUD 1º Grau). </text:span></text:p>
      <text:p text:style-name="P23">Agravante: Matthaeus Moreira Gomes. </text:p>
      <text:p text:style-name="P40"><text:span text:style-name="T25">Advogado: Márcio Borges de Araújo (OAB/</text:span><text:span text:style-name="T33">CE</text:span><text:span text:style-name="T25">: 18920). </text:span></text:p>
      <text:p text:style-name="P23">Agravado: Ministério Público Estadual. </text:p>
      <text:p text:style-name="P52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79"/>
      <text:p text:style-name="P79"/>
      <text:p text:style-name="P100"><text:span text:style-name="T13">32</text:span><text:span text:style-name="T11"> - </text:span><text:span text:style-name="T12">Agravo de Execução Penal </text:span><text:span text:style-name="T23">Nº</text:span><text:span text:style-name="T25"> </text:span><text:span text:style-name="T12">8001312-92.2021.8.06.0001</text:span><text:span text:style-name="T25"> - 4ª Vara de Execução Penal e Corregedoria dos Presídios </text:span><text:span text:style-name="T37">da Comarca de Fortaleza</text:span><text:span text:style-name="T25"> (SEJUD 1º Grau). </text:span></text:p>
      <text:p text:style-name="P23">Agravante: <text:span text:style-name="T68">Antônio</text:span> Iranir Silva da Luz.</text:p>
      <text:p text:style-name="P40"><text:span text:style-name="T25">Advogado: Francisco Marcelo Avelino Júnior (OAB/</text:span><text:span text:style-name="T33">CE</text:span><text:span text:style-name="T25">: 50007). </text:span></text:p>
      <text:p text:style-name="P40"><text:span text:style-name="T25">Advogado: Carlos Rogério Alves Vieira (OAB/</text:span><text:span text:style-name="T33">CE</text:span><text:span text:style-name="T25">: 23374). </text:span></text:p>
      <text:p text:style-name="P40"><text:span text:style-name="T25">Advogada: Artemia Pinheiro Damasceno (OAB/</text:span><text:span text:style-name="T33">CE</text:span><text:span text:style-name="T25">: 8233). </text:span></text:p>
      <text:p text:style-name="P40"><text:soft-page-break/><text:span text:style-name="T25">Advogado: José Itamar Evangelista de Almeida (OAB/</text:span><text:span text:style-name="T33">CE</text:span><text:span text:style-name="T25">: 8327). </text:span></text:p>
      <text:p text:style-name="P23">Agravado: Ministério Público Estadual. </text:p>
      <text:p text:style-name="P52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79"/>
      <text:p text:style-name="P79"/>
      <text:p text:style-name="P100"><text:span text:style-name="T13">33</text:span><text:span text:style-name="T11"> - </text:span><text:span text:style-name="T12">Agravo de Execução Penal </text:span><text:span text:style-name="T23">Nº</text:span><text:span text:style-name="T25"> </text:span><text:span text:style-name="T12">8003438-81.2022.8.06.0001</text:span><text:span text:style-name="T25"> - 4ª Vara de Execução Penal e Corregedoria dos Presídios </text:span><text:span text:style-name="T37">da Comarca de Fortaleza</text:span><text:span text:style-name="T25"> (SEJUD 1º Grau). </text:span></text:p>
      <text:p text:style-name="P23">Agravante: Ministério Público Estadual. </text:p>
      <text:p text:style-name="P23">Agravado: Francisco Herbert Freire Silva. </text:p>
      <text:p text:style-name="P40"><text:span text:style-name="T25">Advogado: Bruno Sidney Lima Dantas (OAB/</text:span><text:span text:style-name="T33">CE</text:span><text:span text:style-name="T25">: 49890). </text:span></text:p>
      <text:p text:style-name="P52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79"/>
      <text:p text:style-name="P79"/>
      <text:p text:style-name="P40"><text:span text:style-name="T13">34 </text:span><text:span text:style-name="T11">- </text:span><text:span text:style-name="T12">Agravo de Execução Penal </text:span><text:span text:style-name="T23">Nº</text:span><text:span text:style-name="T25"> </text:span><text:span text:style-name="T12">8003737-29.2020.8.06.0001</text:span><text:span text:style-name="T25"> - 1ª Vara da Comarca de Itaitinga. </text:span></text:p>
      <text:p text:style-name="P23">Agravante: Ministério Público Estadual. </text:p>
      <text:p text:style-name="P23">Agravado: J<text:span text:style-name="T68">é</text:span>fferson Oliveira de Matos. </text:p>
      <text:p text:style-name="P40"><text:span text:style-name="T25">Advogada: Anna Virgínia Pereira Portelada Lemos de Freitas (OAB/</text:span><text:span text:style-name="T33">CE</text:span><text:span text:style-name="T25">: 39799).</text:span></text:p>
      <text:p text:style-name="P52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79"/>
      <text:p text:style-name="P79"/>
      <text:p text:style-name="P100"><text:span text:style-name="T13">35 </text:span><text:span text:style-name="T11">- </text:span><text:span text:style-name="T12">Agravo de Execução Penal </text:span><text:span text:style-name="T23">Nº</text:span><text:span text:style-name="T25"> </text:span><text:span text:style-name="T12">8005427-54.2024.8.06.0001</text:span><text:span text:style-name="T25"> - 4ª Vara de Execução Penal e Corregedoria dos Presídios </text:span><text:span text:style-name="T39"><text:s/></text:span><text:span text:style-name="T37">da Comarca de Fortaleza</text:span><text:span text:style-name="T25"> (SEJUD 1º Grau). </text:span></text:p>
      <text:p text:style-name="P23">Agravante: Francisco Diego Matos de Sousa. </text:p>
      <text:p text:style-name="P40"><text:span text:style-name="T25">Advogado: Marcello Ortiz Silva de Oliveira (OAB/</text:span><text:span text:style-name="T33">CE</text:span><text:span text:style-name="T25">: 24796). </text:span></text:p>
      <text:p text:style-name="P23">Agravado: Ministério Público Estadual. </text:p>
      <text:p text:style-name="P52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84"/>
      <text:p text:style-name="P84"/>
      <text:p text:style-name="P100"><text:span text:style-name="T13">36 </text:span><text:span text:style-name="T11">- </text:span><text:span text:style-name="T12">Agravo de Execução Penal </text:span><text:span text:style-name="T23">Nº</text:span><text:span text:style-name="T25"> </text:span><text:span text:style-name="T12">8008455-93.2025.8.06.0001</text:span><text:span text:style-name="T25"> - 3ª Vara de Execução Penal </text:span><text:span text:style-name="T37">da Comarca de Fortaleza</text:span><text:span text:style-name="T25">. </text:span></text:p>
      <text:p text:style-name="P23">Agravante: Nayara Sidônio dos Santos. </text:p>
      <text:p text:style-name="P40"><text:span text:style-name="T25">Advogado: Gérard Magalhães Lima (OAB/</text:span><text:span text:style-name="T33">CE</text:span><text:span text:style-name="T25">: 11541). </text:span></text:p>
      <text:p text:style-name="P23">Agravado: Ministério Público Estadual. </text:p>
      <text:p text:style-name="P52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85"/>
      <text:p text:style-name="P85"/>
      <text:p text:style-name="P100"><text:span text:style-name="T13">37</text:span><text:span text:style-name="T11"> - </text:span><text:span text:style-name="T12">Agravo de Execução Penal </text:span><text:span text:style-name="T23">Nº</text:span><text:span text:style-name="T25"> </text:span><text:span text:style-name="T12">8008730-42.2025.8.06.0001</text:span><text:span text:style-name="T25"> - 2ª Vara de Execução Penal </text:span><text:span text:style-name="T37">da Comarca de Fortaleza</text:span><text:span text:style-name="T25">. </text:span></text:p>
      <text:p text:style-name="P23">Agravante: J. C. M. B. F.. </text:p>
      <text:p text:style-name="P40"><text:span text:style-name="T25">Advogado: Samy Chagas Brasiliense Canuto (OAB/</text:span><text:span text:style-name="T33">CE</text:span><text:span text:style-name="T25">: 51077). </text:span></text:p>
      <text:p text:style-name="P40"><text:span text:style-name="T25">Advogado: Hermison Machado da Conceição (OAB/</text:span><text:span text:style-name="T33">CE</text:span><text:span text:style-name="T25">: 50998). </text:span></text:p>
      <text:p text:style-name="P23">Agravado: Ministério Público Estadual. </text:p>
      <text:p text:style-name="P52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79"/>
      <text:p text:style-name="P79"/>
      <text:p text:style-name="P40"><text:span text:style-name="T13">38 </text:span><text:span text:style-name="T11">- </text:span><text:span text:style-name="T16">R</text:span><text:span text:style-name="T13">ec</text:span><text:span text:style-name="T12">urso em Sentido Estrito </text:span><text:span text:style-name="T23">Nº</text:span><text:span text:style-name="T12"> 0000855-46.2019.8.06.0203</text:span><text:span text:style-name="T25"> - Vara Única da Comarca de Ocara. </text:span></text:p>
      <text:p text:style-name="P23">Recorrente: João Chagas de Andrade. </text:p>
      <text:p text:style-name="P40"><text:span text:style-name="T25">Defensor dativo: Jhonata Pereira Mendonça (OAB/</text:span><text:span text:style-name="T33">CE</text:span><text:span text:style-name="T25">: 39137). </text:span></text:p>
      <text:p text:style-name="P23">Recorrido: Ministério Público Estadual. </text:p>
      <text:p text:style-name="P52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84"><text:soft-page-break/></text:p>
      <text:p text:style-name="P84"/>
      <text:p text:style-name="P40"><text:span text:style-name="T13">39</text:span><text:span text:style-name="T11"> - </text:span><text:span text:style-name="T16">R</text:span><text:span text:style-name="T13">ec</text:span><text:span text:style-name="T12">urso em Sentido Estrito </text:span><text:span text:style-name="T23">Nº</text:span><text:span text:style-name="T12"> 0010037-88.2025.8.06.0092</text:span><text:span text:style-name="T25"> - Vara Única da Comarca de Independência. </text:span></text:p>
      <text:p text:style-name="P23">Recorrente: Ministério Público Estadual. </text:p>
      <text:p text:style-name="P23">Recorrido: J. J. B. T.. </text:p>
      <text:p text:style-name="P40"><text:span text:style-name="T25">Advogado: Antônio Kleiner Pimentel de Araújo (OAB/</text:span><text:span text:style-name="T33">CE</text:span><text:span text:style-name="T25">: 30281). </text:span></text:p>
      <text:p text:style-name="P52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79"/>
      <text:p text:style-name="P79"/>
      <text:p text:style-name="P100"><text:span text:style-name="T13">40 </text:span><text:span text:style-name="T11">- </text:span><text:span text:style-name="T16">R</text:span><text:span text:style-name="T13">ec</text:span><text:span text:style-name="T12">urso em Sentido Estrito </text:span><text:span text:style-name="T23">Nº</text:span><text:span text:style-name="T12"> 0203797-74.2022.8.06.0296</text:span><text:span text:style-name="T25"> - 4º Juizado da </text:span><text:span text:style-name="T39">Violência</text:span><text:span text:style-name="T25"> Doméstica e Familiar Contra a Mulher </text:span><text:span text:style-name="T37">da Comarca de Fortaleza</text:span><text:span text:style-name="T25">. </text:span></text:p>
      <text:p text:style-name="P23">Recorrente: C. A. P. L.. </text:p>
      <text:p text:style-name="P40"><text:span text:style-name="T25">Advogado: José Raimundo de Oliveira Neto (OAB/</text:span><text:span text:style-name="T33">CE</text:span><text:span text:style-name="T25">: 45281A). </text:span></text:p>
      <text:p text:style-name="P23">Recorrido: Ministério Público Estadual. </text:p>
      <text:p text:style-name="P52"><text:span text:style-name="T11">Relator</text:span><text:span text:style-name="T42">a</text:span><text:span text:style-name="T11">: </text:span><text:span text:style-name="T41">Desembargador</text:span><text:span text:style-name="T42">a</text:span><text:span text:style-name="T41"> L</text:span><text:span text:style-name="T43">IRA RAMOS DE OLIVEIRA.</text:span></text:p>
      <text:p text:style-name="P79"/>
      <text:p text:style-name="P79"/>
      <text:p text:style-name="P41"><text:span text:style-name="T13">41</text:span><text:span text:style-name="T11"> - </text:span><text:span text:style-name="T12">Apelação Criminal </text:span><text:span text:style-name="T24">Nº</text:span><text:span text:style-name="T11"> </text:span><text:span text:style-name="T12">0010103-20.2025.8.06.0302</text:span><text:span text:style-name="T25"> - 2º Núcleo Regional de Custódia e de Inquérito - Sede em Iguatu. </text:span></text:p>
      <text:p text:style-name="P24">Apelante: Armazém Rocha Ltda.. </text:p>
      <text:p text:style-name="P24">Advogado: Carlos Robson Nogueira Lima Filho (OAB/<text:span text:style-name="T53">CE</text:span>: 21231). </text:p>
      <text:p text:style-name="P24">Advogada: Eurijane Augusto Ferreira (OAB/<text:span text:style-name="T53">CE</text:span>: 16326). </text:p>
      <text:p text:style-name="P24">Advogado: João Ricardo Pinho (OAB<text:span text:style-name="T53">CE</text:span> 33315). </text:p>
      <text:p text:style-name="P24">Advogada: Lígia Samara Albuquerque Pinto (OAB/<text:span text:style-name="T53">CE</text:span>: 22902<text:span text:style-name="T53">)</text:span>. </text:p>
      <text:p text:style-name="P24">Apelado: Fazenda Mandacaru Agropecuária e Comércio Ltda.. </text:p>
      <text:p text:style-name="P24">Advogado: J<text:span text:style-name="T53">osé Ferreira Lima Neto (OAB/CE:</text:span>: 55026). </text:p>
      <text:p text:style-name="P24">Advogado: Kennedy Ferreira Lima (OAB/<text:span text:style-name="T53">CE</text:span>: 10914). </text:p>
      <text:p text:style-name="P24">Advogada: Viviane Amorim Studart Gurgel Lima (OAB/<text:span text:style-name="T53">CE</text:span>: 10963). </text:p>
      <text:p text:style-name="P82">Custos legis: Ministério Público Estadual</text:p>
      <text:p text:style-name="P53"><text:span text:style-name="T11">Relator: </text:span><text:span text:style-name="T41">Desembargador </text:span><text:span text:style-name="T44">FRANCISCO CARNEIRO LIMA</text:span><text:span text:style-name="T43">.</text:span></text:p>
      <text:p text:style-name="P41"><text:span text:style-name="T25">Revisor: </text:span><text:span text:style-name="T26">Desembargador </text:span><text:span text:style-name="T34">MÁRIO PARENTE TEÓFILO NETO.</text:span></text:p>
      <text:p text:style-name="P8"/>
      <text:p text:style-name="P8"/>
      <text:p text:style-name="P42"><text:span text:style-name="T13">42</text:span><text:span text:style-name="T11"> - </text:span><text:span text:style-name="T12">Apelação Criminal </text:span><text:span text:style-name="T24">Nº</text:span><text:span text:style-name="T12"> 0010142-17.2025.8.06.0302</text:span><text:span text:style-name="T25"> - 1ª Vara da Comarca de Senador Pompeu.</text:span></text:p>
      <text:p text:style-name="P25">Apelante: Francisco Erivanildo Pinheiro Filho. </text:p>
      <text:p text:style-name="P25">Advogado: José Márcio Teixeira Saraiva (OAB/<text:span text:style-name="T54">CE</text:span>: 42353). </text:p>
      <text:p text:style-name="P25">Advogado: Idelvan Teixeira Saraiva (OAB/<text:span text:style-name="T54">CE</text:span>: 40643). </text:p>
      <text:p text:style-name="P25">Apelado: Ministério Público Estadual. </text:p>
      <text:p text:style-name="P54"><text:span text:style-name="T11">Relator: </text:span><text:span text:style-name="T41">Desembargador </text:span><text:span text:style-name="T44">FRANCISCO CARNEIRO LIMA</text:span><text:span text:style-name="T43">.</text:span></text:p>
      <text:p text:style-name="P42"><text:span text:style-name="T25">Revisor: </text:span><text:span text:style-name="T26">Desembargador </text:span><text:span text:style-name="T34">MÁRIO PARENTE TEÓFILO NETO.</text:span></text:p>
      <text:p text:style-name="P25"/>
      <text:p text:style-name="P12"/>
      <text:p text:style-name="P43"><text:span text:style-name="T13">43 </text:span><text:span text:style-name="T11">- </text:span><text:span text:style-name="T12">Apelação Criminal </text:span><text:span text:style-name="T24">Nº</text:span><text:span text:style-name="T12"> 0200117-67.2025.8.06.0299</text:span><text:span text:style-name="T25"> - 1ª Vara da Comarca de Boa Viagem. </text:span></text:p>
      <text:p text:style-name="P26">Apelante: G. A. F. G.. </text:p>
      <text:p text:style-name="P26">Defensoria Pública do Estado do Ceará. </text:p>
      <text:p text:style-name="P26">Apelado: Ministério Público Estadual. </text:p>
      <text:p text:style-name="P55"><text:span text:style-name="T11">Relator: </text:span><text:span text:style-name="T41">Desembargador </text:span><text:span text:style-name="T44">FRANCISCO CARNEIRO LIMA</text:span><text:span text:style-name="T43">.</text:span></text:p>
      <text:p text:style-name="P43"><text:span text:style-name="T25">Revisor: </text:span><text:span text:style-name="T26">Desembargador </text:span><text:span text:style-name="T34">MÁRIO PARENTE TEÓFILO NETO.</text:span></text:p>
      <text:p text:style-name="P13"/>
      <text:p text:style-name="P13"><text:soft-page-break/></text:p>
      <text:p text:style-name="P43"><text:span text:style-name="T13">44 </text:span><text:span text:style-name="T11">- </text:span><text:span text:style-name="T12">Apelação Criminal </text:span><text:span text:style-name="T24">Nº</text:span><text:span text:style-name="T12"> 0200269-18.2025.8.06.0299</text:span><text:span text:style-name="T25"> - </text:span><text:span text:style-name="T40">1ª</text:span><text:span text:style-name="T25"> Vara da Comarca de Nova Russas. </text:span></text:p>
      <text:p text:style-name="P26">Apelante: D. de S. M.. </text:p>
      <text:p text:style-name="P26">Advogada: Francisca Priscilla Rodrigues Felipe (OAB/<text:span text:style-name="T55">CE</text:span>: 22885). </text:p>
      <text:p text:style-name="P26">Apelado: Ministério Público Estadual. </text:p>
      <text:p text:style-name="P55"><text:span text:style-name="T11">Relator: </text:span><text:span text:style-name="T41">Desembargador </text:span><text:span text:style-name="T44">FRANCISCO CARNEIRO LIMA</text:span><text:span text:style-name="T43">.</text:span></text:p>
      <text:p text:style-name="P43"><text:span text:style-name="T25">Revisor: </text:span><text:span text:style-name="T26">Desembargador </text:span><text:span text:style-name="T34">MÁRIO PARENTE TEÓFILO NETO.</text:span></text:p>
      <text:p text:style-name="P13"/>
      <text:p text:style-name="P13"/>
      <text:p text:style-name="P43"><text:span text:style-name="T13">45 </text:span><text:span text:style-name="T11">- </text:span><text:span text:style-name="T12">Apelação Criminal </text:span><text:span text:style-name="T24">Nº</text:span><text:span text:style-name="T12"> 0200999-17.2025.8.06.0303</text:span><text:span text:style-name="T25"> - </text:span><text:span text:style-name="T35">V</text:span><text:span text:style-name="T25">ara Única Criminal de Limoeiro do Norte.</text:span></text:p>
      <text:p text:style-name="P26">Apelante: Francisco Tiago de Oliveira Campos. </text:p>
      <text:p text:style-name="P26">Defensoria Pública do Estado do Ceará. </text:p>
      <text:p text:style-name="P26">Apelado: Ministério Público Estadual. </text:p>
      <text:p text:style-name="P55"><text:span text:style-name="T11">Relator: </text:span><text:span text:style-name="T41">Desembargador </text:span><text:span text:style-name="T44">FRANCISCO CARNEIRO LIMA</text:span><text:span text:style-name="T43">.</text:span></text:p>
      <text:p text:style-name="P43"><text:span text:style-name="T25">Revisor: </text:span><text:span text:style-name="T26">Desembargador </text:span><text:span text:style-name="T34">MÁRIO PARENTE TEÓFILO NETO.</text:span></text:p>
      <text:p text:style-name="P13"/>
      <text:p text:style-name="P13"/>
      <text:p text:style-name="P43"><text:span text:style-name="T13">46 </text:span><text:span text:style-name="T11">- </text:span><text:span text:style-name="T12">Apelação Criminal </text:span><text:span text:style-name="T24">Nº</text:span><text:span text:style-name="T12"> 0201186-74.2024.8.06.0298</text:span><text:span text:style-name="T25"> - 1ª Vara da Comarca de Viçosa do Ceará. </text:span></text:p>
      <text:p text:style-name="P26">Apelante: Francisco Josué Silva de Lisboa. </text:p>
      <text:p text:style-name="P26">Defensoria Pública do Estado do Ceará. </text:p>
      <text:p text:style-name="P26">Apelado: Ministério Público Estadual. </text:p>
      <text:p text:style-name="P55"><text:span text:style-name="T11">Relator: </text:span><text:span text:style-name="T41">Desembargador </text:span><text:span text:style-name="T44">FRANCISCO CARNEIRO LIMA</text:span><text:span text:style-name="T43">.</text:span></text:p>
      <text:p text:style-name="P43"><text:span text:style-name="T25">Revisor: </text:span><text:span text:style-name="T26">Desembargador </text:span><text:span text:style-name="T34">MÁRIO PARENTE TEÓFILO NETO.</text:span></text:p>
      <text:p text:style-name="P13"/>
      <text:p text:style-name="P13"/>
      <text:p text:style-name="P43"><text:span text:style-name="T13">47</text:span><text:span text:style-name="T11"> - </text:span><text:span text:style-name="T12">Apelação Criminal </text:span><text:span text:style-name="T24">Nº</text:span><text:span text:style-name="T12"> 0201326-59.2025.8.06.0303</text:span><text:span text:style-name="T25"> - Juizado da Violência Doméstica e Familiar Contra a Mulher da Comarca de Quixadá. </text:span></text:p>
      <text:p text:style-name="P26">Apelante: Ministério Público Estadual. </text:p>
      <text:p text:style-name="P26">Apelado: M. L. da S.. </text:p>
      <text:p text:style-name="P26">Advogado: Francisco <text:span text:style-name="T69">Nélson</text:span> Silva Costa (OAB/<text:span text:style-name="T55">CE</text:span>: 30595). </text:p>
      <text:p text:style-name="P55"><text:span text:style-name="T11">Relator: </text:span><text:span text:style-name="T41">Desembargador </text:span><text:span text:style-name="T44">FRANCISCO CARNEIRO LIMA</text:span><text:span text:style-name="T43">.</text:span></text:p>
      <text:p text:style-name="P43"><text:span text:style-name="T25">Revisor: </text:span><text:span text:style-name="T26">Desembargador </text:span><text:span text:style-name="T34">MÁRIO PARENTE TEÓFILO NETO.</text:span></text:p>
      <text:p text:style-name="P13"/>
      <text:p text:style-name="P13"/>
      <text:p text:style-name="P43"><text:span text:style-name="T13">48 </text:span><text:span text:style-name="T11">- </text:span><text:span text:style-name="T12">Apelação Criminal </text:span><text:span text:style-name="T24">Nº</text:span><text:span text:style-name="T12"> 0201523-25.2022.8.06.0301</text:span><text:span text:style-name="T25"> - 3ª Vara Criminal da Comarca de Juazeiro do Norte. </text:span></text:p>
      <text:p text:style-name="P26">Apelante: <text:span text:style-name="T69">José</text:span> Vanderlanio da Silva. </text:p>
      <text:p text:style-name="P26">Defensoria Pública do Estado do Ceará. </text:p>
      <text:p text:style-name="P26">Apelado: Ministério Público Estadual. </text:p>
      <text:p text:style-name="P55"><text:span text:style-name="T11">Relator: </text:span><text:span text:style-name="T41">Desembargador </text:span><text:span text:style-name="T44">FRANCISCO CARNEIRO LIMA</text:span><text:span text:style-name="T43">.</text:span></text:p>
      <text:p text:style-name="P43"><text:span text:style-name="T25">Revisor: </text:span><text:span text:style-name="T26">Desembargador </text:span><text:span text:style-name="T34">MÁRIO PARENTE TEÓFILO NETO.</text:span></text:p>
      <text:p text:style-name="P13"/>
      <text:p text:style-name="P13"/>
      <text:p text:style-name="P43"><text:span text:style-name="T13">49 -</text:span><text:span text:style-name="T11"> </text:span><text:span text:style-name="T12">Apelação Criminal </text:span><text:span text:style-name="T24">Nº</text:span><text:span text:style-name="T12"> 0201887-54.2023.8.06.0303</text:span><text:span text:style-name="T25"> -</text:span><text:span text:style-name="T35">1</text:span><text:span text:style-name="T25">ª Vara Criminal da Comarca de Quixadá. </text:span></text:p>
      <text:p text:style-name="P26">Apelante: Pablo Mateus Holanda da Silva. </text:p>
      <text:p text:style-name="P26">Defensoria Pública do Estado do Ceará. </text:p>
      <text:p text:style-name="P26">Apelado: Ministério Público Estadual. </text:p>
      <text:p text:style-name="P55"><text:span text:style-name="T11">Relator: </text:span><text:span text:style-name="T41">Desembargador </text:span><text:span text:style-name="T44">FRANCISCO CARNEIRO LIMA</text:span><text:span text:style-name="T43">.</text:span></text:p>
      <text:p text:style-name="P43"><text:soft-page-break/><text:span text:style-name="T25">Revisor: </text:span><text:span text:style-name="T26">Desembargador </text:span><text:span text:style-name="T34">MÁRIO PARENTE TEÓFILO NETO.</text:span></text:p>
      <text:p text:style-name="P13"/>
      <text:p text:style-name="P13"/>
      <text:p text:style-name="P101"><text:span text:style-name="T13">50 </text:span><text:span text:style-name="T11">- </text:span><text:span text:style-name="T12">Apelação Criminal </text:span><text:span text:style-name="T24">Nº</text:span><text:span text:style-name="T12"> 0213807-24.2024.8.06.0001</text:span><text:span text:style-name="T25"> - 4ª Vara do J</text:span><text:span text:style-name="T40">ú</text:span><text:span text:style-name="T25">ri </text:span><text:span text:style-name="T37">da Comarca de Fortaleza</text:span><text:span text:style-name="T25">. </text:span></text:p>
      <text:p text:style-name="P27">Apelante: J. C. C. C.. </text:p>
      <text:p text:style-name="P27">Advogado: José Pereira de Sousa Neto (OAB/<text:span text:style-name="T56">CE</text:span>: 37591). </text:p>
      <text:p text:style-name="P27">Apelante: F. M. A. de S.. </text:p>
      <text:p text:style-name="P27">Advogado: Phablo Henrik Pinheiro do Carmo (OAB/<text:span text:style-name="T56">CE</text:span>: 32714). </text:p>
      <text:p text:style-name="P27">Advogado: André Eugênio de Oliveira Quezado (OAB/<text:span text:style-name="T56">CE</text:span>: 25992). </text:p>
      <text:p text:style-name="P27">Advogada: Sara Guadalupe Nogueira de Freitas (OAB/<text:span text:style-name="T56">CE</text:span>: 55863). </text:p>
      <text:p text:style-name="P27">Apelado: Ministério Público Estadual. </text:p>
      <text:p text:style-name="P56"><text:span text:style-name="T11">Relator: </text:span><text:span text:style-name="T41">Desembargador </text:span><text:span text:style-name="T44">FRANCISCO CARNEIRO LIMA</text:span><text:span text:style-name="T43">.</text:span></text:p>
      <text:p text:style-name="P44"><text:span text:style-name="T25">Revisor: </text:span><text:span text:style-name="T26">Desembargador </text:span><text:span text:style-name="T34">MÁRIO PARENTE TEÓFILO NETO.</text:span></text:p>
      <text:p text:style-name="P33"/>
      <text:p text:style-name="P33"/>
      <text:p text:style-name="P101"><text:span text:style-name="T13">51</text:span><text:span text:style-name="T11"> - </text:span><text:span text:style-name="T12">Apelação Criminal </text:span><text:span text:style-name="T24">Nº</text:span><text:span text:style-name="T12"> 0201982-45.2022.8.06.0101</text:span><text:span text:style-name="T25"> - Vara Única Criminal de Itapipoca. </text:span></text:p>
      <text:p text:style-name="P101"><text:span text:style-name="T25">Apelante: J. A. A. das C.. </text:span></text:p>
      <text:p text:style-name="P27">Advogado: Inácio Raoni Cruz Oliveira (OAB/<text:span text:style-name="T56">CE</text:span>: 32687). </text:p>
      <text:p text:style-name="P27">Apelado: Ministério Público Estadual. </text:p>
      <text:p text:style-name="P56"><text:span text:style-name="T11">Relator: </text:span><text:span text:style-name="T41">Desembargador </text:span><text:span text:style-name="T44">FRANCISCO CARNEIRO LIMA</text:span><text:span text:style-name="T43">.</text:span></text:p>
      <text:p text:style-name="P44"><text:span text:style-name="T25">Revisor: </text:span><text:span text:style-name="T26">Desembargador </text:span><text:span text:style-name="T34">MÁRIO PARENTE TEÓFILO NETO.</text:span></text:p>
      <text:p text:style-name="P14"/>
      <text:p text:style-name="P14"/>
      <text:p text:style-name="P101"><text:span text:style-name="T13">52 </text:span><text:span text:style-name="T11">- </text:span><text:span text:style-name="T12">Apelação Criminal </text:span><text:span text:style-name="T24">Nº</text:span><text:span text:style-name="T12"> 0202613-90.2025.8.06.0001</text:span><text:span text:style-name="T25"> - 6ª Vara Criminal </text:span><text:span text:style-name="T37">da Comarca de Fortaleza</text:span><text:span text:style-name="T25">. </text:span></text:p>
      <text:p text:style-name="P101"><text:span text:style-name="T25">Apelante: Ministério Público Estadual. </text:span></text:p>
      <text:p text:style-name="P27">Apelado: Estevão Wilson Cassiano da Silva. </text:p>
      <text:p text:style-name="P27">Defensoria Pública do Estado do Ceará.</text:p>
      <text:p text:style-name="P27">Apelado: Marcos André Brito de Lima. </text:p>
      <text:p text:style-name="P27">Advogada: Stephanye de Oliveira Sousa dos Santos (OAB/<text:span text:style-name="T56">CE</text:span>: 43068). </text:p>
      <text:p text:style-name="P56"><text:span text:style-name="T11">Relator: </text:span><text:span text:style-name="T41">Desembargador </text:span><text:span text:style-name="T44">FRANCISCO CARNEIRO LIMA</text:span><text:span text:style-name="T43">.</text:span></text:p>
      <text:p text:style-name="P44"><text:span text:style-name="T25">Revisor: </text:span><text:span text:style-name="T26">Desembargador </text:span><text:span text:style-name="T34">MÁRIO PARENTE TEÓFILO NETO.</text:span></text:p>
      <text:p text:style-name="P14"/>
      <text:p text:style-name="P14"/>
      <text:p text:style-name="P44"><text:span text:style-name="T13">53 </text:span><text:span text:style-name="T11">- </text:span><text:span text:style-name="T12">Apelação Criminal </text:span><text:span text:style-name="T24">Nº</text:span><text:span text:style-name="T12"> 0206021-86.2025.8.06.0293</text:span><text:span text:style-name="T25"> - 2ª Vara Criminal da Comarca de Iguatu. </text:span></text:p>
      <text:p text:style-name="P27">Apelante: Pedro Henrique Marques. </text:p>
      <text:p text:style-name="P27">Defensoria Pública do Estado do Ceará. </text:p>
      <text:p text:style-name="P27">Apelado: Ministério Público Estadual. </text:p>
      <text:p text:style-name="P56"><text:span text:style-name="T11">Relator: </text:span><text:span text:style-name="T41">Desembargador </text:span><text:span text:style-name="T44">FRANCISCO CARNEIRO LIMA</text:span><text:span text:style-name="T43">.</text:span></text:p>
      <text:p text:style-name="P44"><text:span text:style-name="T25">Revisor: </text:span><text:span text:style-name="T26">Desembargador </text:span><text:span text:style-name="T34">MÁRIO PARENTE TEÓFILO NETO.</text:span></text:p>
      <text:p text:style-name="P14"/>
      <text:p text:style-name="P14"/>
      <text:p text:style-name="P101"><text:span text:style-name="T13">54</text:span><text:span text:style-name="T11"> - </text:span><text:span text:style-name="T12">Apelação Criminal </text:span><text:span text:style-name="T24">Nº</text:span><text:span text:style-name="T12"> 0226817-04.2025.8.06.0001</text:span><text:span text:style-name="T25"> - 8ª Vara Criminal </text:span><text:span text:style-name="T37">da Comarca de Fortaleza</text:span><text:span text:style-name="T25">. </text:span></text:p>
      <text:p text:style-name="P101"><text:span text:style-name="T25">Apelante: </text:span><text:span text:style-name="T40">José</text:span><text:span text:style-name="T25"> Gleisson da Silva Alves. </text:span></text:p>
      <text:p text:style-name="P27">Defensoria Pública do Estado do Ceará. </text:p>
      <text:p text:style-name="P27">Apelado: Ministério Público Estadual. </text:p>
      <text:p text:style-name="P56"><text:span text:style-name="T11">Relator: </text:span><text:span text:style-name="T41">Desembargador </text:span><text:span text:style-name="T44">FRANCISCO CARNEIRO LIMA</text:span><text:span text:style-name="T43">.</text:span></text:p>
      <text:p text:style-name="P44"><text:span text:style-name="T25">Revisor: </text:span><text:span text:style-name="T26">Desembargador </text:span><text:span text:style-name="T34">MÁRIO PARENTE TEÓFILO NETO.</text:span></text:p>
      <text:p text:style-name="P14"><text:soft-page-break/></text:p>
      <text:p text:style-name="P14"/>
      <text:p text:style-name="P101"><text:span text:style-name="T13">55 </text:span><text:span text:style-name="T11">- </text:span><text:span text:style-name="T12">Apelação Criminal </text:span><text:span text:style-name="T24">Nº</text:span><text:span text:style-name="T12"> 0232795-64.2022.8.06.0001</text:span><text:span text:style-name="T25"> - 8ª Vara Criminal </text:span><text:span text:style-name="T37">da Comarca de Fortaleza</text:span><text:span text:style-name="T25">. </text:span></text:p>
      <text:p text:style-name="P101"><text:span text:style-name="T25">Apelante: Sebastião Pereira de Souza Júnior. </text:span></text:p>
      <text:p text:style-name="P27">Advogado: Francisco Marcelo Brandão (OAB/<text:span text:style-name="T56">CE</text:span>: 4239). </text:p>
      <text:p text:style-name="P27">Advogada: Sônia Marina Chacon Brandão (OAB/<text:span text:style-name="T56">CE</text:span>: 10728). </text:p>
      <text:p text:style-name="P27">Advogado: Bruno Chacon Brandão (OAB/<text:span text:style-name="T56">CE</text:span>: 25257). </text:p>
      <text:p text:style-name="P27">Apelado: Ministério Público Estadual. </text:p>
      <text:p text:style-name="P56"><text:span text:style-name="T11">Relator: </text:span><text:span text:style-name="T41">Desembargador </text:span><text:span text:style-name="T44">FRANCISCO CARNEIRO LIMA</text:span><text:span text:style-name="T43">.</text:span></text:p>
      <text:p text:style-name="P44"><text:span text:style-name="T25">Revisor: </text:span><text:span text:style-name="T26">Desembargador </text:span><text:span text:style-name="T34">MÁRIO PARENTE TEÓFILO NETO.</text:span></text:p>
      <text:p text:style-name="P14"/>
      <text:p text:style-name="P14"/>
      <text:p text:style-name="P44"><text:span text:style-name="T13">56</text:span><text:span text:style-name="T11"> - </text:span><text:span text:style-name="T16">R</text:span><text:span text:style-name="T13">ec</text:span><text:span text:style-name="T12">urso em Sentido Estrito </text:span><text:span text:style-name="T24">Nº</text:span><text:span text:style-name="T12"> 0011750-51.2026.8.06.0064</text:span><text:span text:style-name="T25"> - 2ª Vara Criminal da Comarca de Caucaia. </text:span></text:p>
      <text:p text:style-name="P27">Recorrente: José Wellington de Oliveira Vasconcelos. </text:p>
      <text:p text:style-name="P27">Advogado: Natanael Rocha Domingos (OAB/<text:span text:style-name="T56">CE</text:span>: 42800). </text:p>
      <text:p text:style-name="P27">Recorrido: Ministério Público Estadual. </text:p>
      <text:p text:style-name="P56"><text:span text:style-name="T11">Relator: </text:span><text:span text:style-name="T41">Desembargador </text:span><text:span text:style-name="T44">FRANCISCO CARNEIRO LIMA</text:span><text:span text:style-name="T43">.</text:span></text:p>
      <text:p text:style-name="P81"/>
      <text:p text:style-name="P81"/>
      <text:p text:style-name="P45"><text:span text:style-name="T13">57 </text:span><text:span text:style-name="T11">- </text:span><text:span text:style-name="T12">Mandado de Segurança Criminal </text:span><text:span text:style-name="T24">Nº</text:span><text:span text:style-name="T12"> 0623595-29.2026.8.06.0000</text:span><text:span text:style-name="T25"> </text:span><text:span text:style-name="T36">-</text:span><text:span text:style-name="T25"> </text:span><text:span text:style-name="T36">4º Juizado de Violência Doméstica e Familiar Contra a Mulher da Comarca de Fortaleza.</text:span></text:p>
      <text:p text:style-name="P28">Impetrante: Ronald Cajazeiras Pimentel. </text:p>
      <text:p text:style-name="P28">Advogado: Harley Ximenes dos Santos (OAB/<text:span text:style-name="T57">CE</text:span>: 12397). </text:p>
      <text:p text:style-name="P28">Impetrado: 4º Juizado de Violência Doméstica e Familiar Contra a Mulher da Comarca de Fortaleza. </text:p>
      <text:p text:style-name="P57"><text:span text:style-name="T11">Relator: </text:span><text:span text:style-name="T41">Desembargador </text:span><text:span text:style-name="T44">FRANCISCO CARNEIRO LIMA</text:span><text:span text:style-name="T43">.</text:span></text:p>
      <text:p text:style-name="P83"/>
      <text:p text:style-name="P83"/>
      <text:p text:style-name="P60"><text:span text:style-name="T59">To</text:span><text:span text:style-name="T60">tal de </text:span><text:span text:style-name="T58">processos a julgar: </text:span><text:span text:style-name="T61">5</text:span><text:span text:style-name="T62">7</text:span><text:span text:style-name="T61"> <text:s text:c="3"/></text:span></text:p>
      <text:p text:style-name="P105"/>
      <text:p text:style-name="P60"><text:span text:style-name="T61"><text:s/></text:span><text:span text:style-name="T48">F</text:span><text:span text:style-name="T49">ort</text:span><text:span text:style-name="T50">aleza, </text:span><text:span text:style-name="T51">04 de agosto de 2026</text:span><text:span text:style-name="T50">.</text:span></text:p>
      <text:p text:style-name="P7"/>
      <text:p text:style-name="P61"><text:span text:style-name="T63">B</text:span>ela. LARISSA SACRAMENTO MARINHO</text:p>
      <text:p text:style-name="P62">Coordenadora da 1ª Câmara Criminal</text:p>
      <text:p text:style-name="P65"><text:span text:style-name="T64"><text:s/>Matrícula 51444 TJCE</text:span><text:span text:style-name="T65"> </text:span></text:p>
      <text:p text:style-name="P63"/>
      <text:p text:style-name="P66">Os processos que não forem julgados, por qualquer motivo, na data acima mencionada, terão seu julgamento adiado para a sessão subsequente, independentemente de nova intimação.</text:p>
      <text:p text:style-name="P64"/>
      <text:p text:style-name="P6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-BoldMT" svg:font-family="Arial-BoldMT" style:font-family-generic="roman"/>
    <style:font-face style:name="ArialMT" svg:font-family="ArialMT" style:font-family-generic="roman"/>
    <style:font-face style:name="OpenSymbol" svg:font-family="OpenSymbol" style:font-family-generic="system"/>
    <style:font-face style:name="MS Mincho" svg:font-family="'MS Mincho'" style:font-family-generic="roman" style:font-pitch="fixed"/>
    <style:font-face style:name="Arial2" svg:font-family="Arial" style:font-pitch="variable"/>
    <style:font-face style:name="Arial1" svg:font-family="Arial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  <style:font-face style:name="Arial3" svg:font-family="Arial" style:font-family-generic="system" style:font-pitch="variable"/>
    <style:font-face style:name="NSimSun" svg:font-family="NSimSun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0.5pt" style:language-asian="zh" style:country-asian="CN" style:font-style-asian="normal" style:font-weight-asian="normal" style:font-name-complex="Arial3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0.5pt" style:language-asian="zh" style:country-asian="CN" style:font-style-asian="normal" style:font-weight-asian="normal" style:font-name-complex="Arial3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Arial" fo:font-family="Arial" style:font-family-generic="swiss" style:font-pitch="variable" fo:font-size="14pt" style:font-name-asian="SimSun" style:font-family-asian="SimSun" style:font-family-generic-asian="system" style:font-pitch-asian="variable" style:font-size-asian="14pt" style:font-size-complex="14pt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 fo:hyphenation-remain-char-count="2" fo:hyphenation-push-char-count="2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hyphenation-ladder-count="no-limit" fo:keep-with-next="always"/>
      <style:text-properties fo:font-size="16pt" fo:font-weight="bold" style:font-size-asian="16pt" style:font-weight-asian="bold" fo:hyphenate="false" fo:hyphenation-remain-char-count="2" fo:hyphenation-push-char-count="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hyphenation-ladder-count="no-limit" fo:keep-with-next="always"/>
      <style:text-properties fo:font-size="14pt" fo:font-weight="bold" style:font-size-asian="14pt" style:font-weight-asian="bold" fo:hyphenate="false" fo:hyphenation-remain-char-count="2" fo:hyphenation-push-char-count="2"/>
    </style:style>
    <style:style style:name="Normal" style:family="paragraph">
      <style:paragraph-properties fo:hyphenation-ladder-count="no-limit"/>
      <style:text-properties fo:hyphenate="false" fo:hyphenation-remain-char-count="2" fo:hyphenation-push-char-count="2"/>
    </style:style>
    <style:style style:name="Subtitle" style:family="paragraph" style:parent-style-name="Heading" style:next-style-name="Text_20_body" style:class="chapter">
      <style:paragraph-properties fo:margin-top="0.106cm" fo:margin-bottom="0cm" loext:contextual-spacing="false" fo:text-align="center" style:justify-single-word="false" fo:hyphenation-ladder-count="no-limit"/>
      <style:text-properties fo:font-size="18pt" style:font-size-asian="18pt" style:font-size-complex="18pt" fo:hyphenate="false" fo:hyphenation-remain-char-count="2" fo:hyphenation-push-char-count="2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2" fo:hyphenation-push-char-count="2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 fo:hyphenation-remain-char-count="2" fo:hyphenation-push-char-count="2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WW-Título" style:family="paragraph" style:parent-style-name="Standard" style:next-style-name="Subtitle">
      <style:paragraph-properties fo:text-align="center" style:justify-single-word="false" fo:orphans="0" fo:widows="0" fo:hyphenation-ladder-count="no-limit" style:text-autospace="none"/>
      <style:text-properties fo:font-size="14pt" style:font-size-asian="14pt" style:font-size-complex="14pt" fo:hyphenate="false" fo:hyphenation-remain-char-count="2" fo:hyphenation-push-char-count="2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/>
    </style:style>
    <style:style style:name="Head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/>
    </style:style>
    <style:style style:name="Foot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fo:hyphenation-remain-char-count="2" fo:hyphenation-push-char-count="2"/>
    </style:style>
    <style:style style:name="Endnote" style:family="paragraph" style:parent-style-name="Standard" style:class="extra">
      <style:paragraph-properties fo:margin-left="0.598cm" fo:margin-right="0cm" fo:hyphenation-ladder-count="no-limit" fo:text-indent="-0.598cm" style:auto-text-indent="false" text:number-lines="false" text:line-number="0">
        <style:tab-stops/>
      </style:paragraph-properties>
      <style:text-properties fo:font-size="10pt" style:font-size-asian="10pt" style:font-size-complex="10pt" fo:hyphenate="false" fo:hyphenation-remain-char-count="2" fo:hyphenation-push-char-count="2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2" fo:hyphenation-push-char-count="2"/>
    </style:style>
    <style:style style:name="Table_20_Heading" style:display-name="Table Heading" style:family="paragraph" style:parent-style-name="Table_20_Contents" style:class="extra">
      <style:paragraph-properties fo:hyphenation-ladder-count="no-limit"/>
      <style:text-properties fo:hyphenate="false" fo:hyphenation-remain-char-count="2" fo:hyphenation-push-char-count="2"/>
    </style:style>
    <style:style style:name="Standard_20__28_user_29_" style:display-name="Standard (user)" style:family="paragraph">
      <style:paragraph-properties fo:hyphenation-ladder-count="no-limit" style:text-autospace="none"/>
      <style:text-properties fo:color="#000000" fo:font-size="10pt" style:font-size-asian="10pt" style:font-size-complex="10pt" fo:hyphenate="false" fo:hyphenation-remain-char-count="2" fo:hyphenation-push-char-count="2"/>
    </style:style>
    <style:style style:name="Sem_20_Espaçamento" style:display-name="Sem Espaçamento" style:family="paragraph">
      <style:paragraph-properties fo:margin-left="0.542cm" fo:margin-right="0cm" fo:text-align="justify" style:justify-single-word="false" fo:hyphenation-ladder-count="no-limit" fo:text-indent="0.508cm" style:auto-text-indent="false" style:vertical-align="auto">
        <style:tab-stops/>
      </style:paragraph-properties>
      <style:text-properties fo:color="#000000" style:font-name="Calibri" fo:font-family="Calibri" style:font-family-generic="swiss" style:font-pitch="variable" fo:font-size="10pt" style:letter-kerning="false" style:font-name-asian="Calibri" style:font-family-asian="Calibri" style:font-family-generic-asian="swiss" style:font-pitch-asian="variable" style:font-size-asian="10pt" style:language-asian="pt" style:country-asian="BR" style:font-name-complex="Calibri" style:font-family-complex="Calibri" style:font-family-generic-complex="swiss" style:font-pitch-complex="variable" style:font-size-complex="11pt" style:language-complex="ar" style:country-complex="SA" fo:hyphenate="true" fo:hyphenation-remain-char-count="2" fo:hyphenation-push-char-count="2"/>
    </style:style>
    <style:style style:name="Parágrafo_20_da_20_Lista" style:display-name="Parágrafo da Lista" style:family="paragraph" style:parent-style-name="Normal">
      <style:paragraph-properties fo:margin-left="1.27cm" fo:margin-right="0cm" fo:hyphenation-ladder-count="no-limit" fo:text-indent="0cm" style:auto-text-indent="false">
        <style:tab-stops/>
      </style:paragraph-properties>
      <style:text-properties style:font-size-complex="10.5pt" fo:hyphenate="false" fo:hyphenation-remain-char-count="2" fo:hyphenation-push-char-count="2"/>
    </style:style>
    <style:style style:name="Texto_20_de_20_balão" style:display-name="Texto de balão" style:family="paragraph" style:parent-style-name="Normal">
      <style:paragraph-properties fo:hyphenation-ladder-count="no-limit"/>
      <style:text-properties style:font-name="Segoe UI" fo:font-family="'Segoe UI'" style:font-family-generic="swiss" style:font-pitch="variable" fo:font-size="9pt" style:font-size-asian="9pt" style:font-size-complex="8pt" fo:hyphenate="false" fo:hyphenation-remain-char-count="2" fo:hyphenation-push-char-count="2"/>
    </style:style>
    <style:style style:name="Fonte_20_parág._20_padrão" style:display-name="Fonte parág. padrão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Endnote_20_Symbol" style:display-name="Endnote Symbol" style:family="text"/>
    <style:style style:name="Endnote_20_anchor" style:display-name="Endnote anchor" style:family="text">
      <style:text-properties style:text-position="super 67%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Bullet_20_Symbols" style:display-name="Bullet Symbols" style:family="text">
      <style:text-properties style:font-name="OpenSymbol" fo:font-family="OpenSymbol" style:font-family-generic="system" style:font-name-asian="OpenSymbol" style:font-family-asian="OpenSymbol" style:font-family-generic-asian="system" style:font-name-complex="OpenSymbol" style:font-family-complex="OpenSymbol" style:font-family-generic-complex="system"/>
    </style:style>
    <style:style style:name="Numbering_20_Symbols" style:display-name="Numbering Symbols" style:family="text"/>
    <style:style style:name="Título_20_1_20_Char" style:display-name="Título 1 Char" style:family="text">
      <style:text-properties fo:font-size="16pt" fo:font-weight="bold" style:font-size-asian="16pt" style:font-weight-asian="bold"/>
    </style:style>
    <style:style style:name="Rodapé_20_Char" style:display-name="Rodapé Char" style:family="text" style:parent-style-name="Fonte_20_parág._20_padrão"/>
    <style:style style:name="fontstyle01" style:family="text" style:parent-style-name="Fonte_20_parág._20_padrão">
      <style:text-properties fo:color="#000000" style:font-name="Arial-BoldMT" fo:font-family="Arial-BoldMT" style:font-family-generic="roman"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fontstyle21" style:family="text" style:parent-style-name="Fonte_20_parág._20_padrão">
      <style:text-properties fo:color="#000000" style:font-name="ArialMT" fo:font-family="ArialMT" style:font-family-generic="roman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fontstyle31" style:family="text" style:parent-style-name="Fonte_20_parág._20_padrão">
      <style:text-properties fo:color="#000000" style:font-name="MS Mincho" fo:font-family="'MS Mincho'" style:font-family-generic="roman" style:font-pitch="fixed" fo:font-size="12pt" fo:font-style="normal" fo:font-weight="normal" style:font-name-asian="MS Mincho" style:font-family-asian="'MS Mincho'" style:font-family-generic-asian="roman" style:font-pitch-asian="fixed" style:font-size-asian="12pt" style:font-style-asian="normal" style:font-weight-asian="normal" style:font-size-complex="12pt" style:font-style-complex="normal" style:font-weight-complex="normal"/>
    </style:style>
    <style:style style:name="Texto_20_de_20_balão_20_Char" style:display-name="Texto de balão Char" style:family="text" style:parent-style-name="Fonte_20_parág._20_padrão">
      <style:text-properties style:font-name="Segoe UI" fo:font-family="'Segoe UI'" style:font-family-generic="swiss" style:font-pitch="variable" fo:font-size="9pt" style:font-size-asian="9pt" style:font-size-complex="8pt"/>
    </style:style>
    <style:style style:name="Graphics" style:family="graphic">
      <style:graphic-properties fo:background-color="transparent" draw:fill="none" draw:fill-color="#5b9bd5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1.0.3$Windows_X86_64 LibreOffice_project/efb621ed25068d70781dc026f7e9c5187a4decd1</meta:generator>
    <dc:title/>
    <meta:initial-creator>Samuel</meta:initial-creator>
    <meta:creation-date>2022-03-28T16:28:00Z</meta:creation-date>
    <dc:date>2026-08-07T07:10:54.736000000</dc:date>
    <meta:editing-cycles>2957</meta:editing-cycles>
    <meta:editing-duration>P13DT19H11M7S</meta:editing-duration>
    <meta:print-date>2025-07-08T14:49:22.703449900</meta:print-date>
    <meta:document-statistic meta:table-count="0" meta:image-count="1" meta:object-count="0" meta:page-count="11" meta:paragraph-count="374" meta:word-count="2803" meta:character-count="20934" meta:non-whitespace-character-count="18228"/>
    <meta:user-defined meta:name="cdcategoria">504</meta:user-defined>
    <meta:user-defined meta:name="cddocumento">18870790</meta:user-defined>
    <meta:user-defined meta:name="cdimagem">3</meta:user-defined>
    <meta:user-defined meta:name="cdmodelo">1000044</meta:user-defined>
    <meta:user-defined meta:name="cdprocesso" meta:value-type="string">P0000C9OI0000</meta:user-defined>
    <meta:user-defined meta:name="cdtipoobjeto" meta:value-type="string">0</meta:user-defined>
    <meta:user-defined meta:name="cdusucriacao" meta:value-type="string">11857</meta:user-defined>
    <meta:user-defined meta:name="cdusuemedicao" meta:value-type="string">11857</meta:user-defined>
    <meta:user-defined meta:name="deipemedicao" meta:value-type="string">192.168.56.127</meta:user-defined>
    <meta:user-defined meta:name="deslocamentodepaginas" meta:value-type="string">0</meta:user-defined>
    <meta:user-defined meta:name="dtcriacaodoc" meta:value-type="string">23/09/2025 13:32:35</meta:user-defined>
    <meta:user-defined meta:name="dthrultalteracao" meta:value-type="string">26/09/2025 08:31:12</meta:user-defined>
    <meta:user-defined meta:name="eh_ato" meta:value-type="string">N</meta:user-defined>
    <meta:user-defined meta:name="filaatual" meta:value-type="string">-999</meta:user-defined>
    <meta:user-defined meta:name="filadestino" meta:value-type="string">-999</meta:user-defined>
    <meta:user-defined meta:name="flemitear" meta:value-type="string">N</meta:user-defined>
    <meta:user-defined meta:name="fluxotrabalhopai" meta:value-type="string">-999</meta:user-defined>
    <meta:user-defined meta:name="grupofluxotrabalhopai" meta:value-type="string">-999</meta:user-defined>
    <meta:user-defined meta:name="imprimir_cabecalho" meta:value-type="string">Todas</meta:user-defined>
    <meta:user-defined meta:name="naoquebrarpaginaemtabelas" meta:value-type="string">N</meta:user-defined>
    <meta:user-defined meta:name="nmarquivo" meta:value-type="string">Certidão de Julgamento [0000955-17.2019.8.06.0036]</meta:user-defined>
    <meta:user-defined meta:name="nmmodelo" meta:value-type="string">???</meta:user-defined>
    <meta:user-defined meta:name="nucobranca" meta:value-type="string">-999</meta:user-defined>
    <meta:user-defined meta:name="numeroversao" meta:value-type="string">25.1.0-12</meta:user-defined>
    <meta:user-defined meta:name="nuoficio" meta:value-type="string">-999</meta:user-defined>
    <meta:user-defined meta:name="nuprocesso" meta:value-type="string">0000955-17.2019.8.06.0036</meta:user-defined>
    <meta:user-defined meta:name="nuprocessosemformatacao" meta:value-type="string">00009551720198060036</meta:user-defined>
    <meta:user-defined meta:name="nurecurso" meta:value-type="string">00000</meta:user-defined>
    <meta:user-defined meta:name="nuseqhist_atual" meta:value-type="string">-999</meta:user-defined>
    <meta:user-defined meta:name="nuseqhist_pai" meta:value-type="string">-999</meta:user-defined>
    <meta:user-defined meta:name="objetopai" meta:value-type="string">P0000000A0EM7</meta:user-defined>
    <meta:user-defined meta:name="quantidade_paginas" meta:value-type="string">0</meta:user-defined>
    <meta:user-defined meta:name="sdocumento_hifen" meta:value-type="string">N</meta:user-defined>
    <meta:user-defined meta:name="sgmodelo" meta:value-type="string">???</meta:user-defined>
    <meta:user-defined meta:name="somenteleitura" meta:value-type="string">N</meta:user-defined>
    <meta:user-defined meta:name="svar_polo_sigilo_externo" meta:value-type="string">0</meta:user-defined>
    <meta:user-defined meta:name="svar_sigilo" meta:value-type="string">N</meta:user-defined>
    <meta:user-defined meta:name="svar_sigilo_externo" meta:value-type="string">N</meta:user-defined>
    <meta:user-defined meta:name="ultimo_auto_salvamento" meta:value-type="string">26/09/2025 08:31:24</meta:user-defined>
    <meta:user-defined meta:name="ultimo_salvamento" meta:value-type="string">26/09/2025 08:31:24</meta:user-defined>
    <meta:template xlink:type="simple" xlink:actuate="onRequest" xlink:title="" xlink:href="../../../Secretaria%20da%201ª%20Câmara%20Criminal%20-%202025/PAUTA%202024/CERT.%20INT.%20DEFENSORIA%20%20%20-%2029%20de%20março%20de%202022.odt/Normal"/>
  </office:meta>
</office:document-meta>
</file>