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3180000042B80675C47A20B30F9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SimSun" svg:font-family="SimSun, 宋体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_20__28_user_29_">
      <loext:graphic-properties draw:fill="solid" draw:fill-color="#cccccc" draw:opacity="100%"/>
      <style:paragraph-properties fo:margin-right="0.023cm" fo:text-align="center" style:justify-single-word="false" fo:background-color="#cccccc"/>
    </style:style>
    <style:style style:name="P2" style:family="paragraph" style:parent-style-name="Standard_20__28_user_29_">
      <style:paragraph-properties fo:margin-left="-0.021cm" fo:text-align="center" style:justify-single-word="false" fo:text-indent="-0.041cm" style:auto-text-indent="false">
        <style:tab-stops/>
      </style:paragraph-properties>
    </style:style>
    <style:style style:name="P3" style:family="paragraph" style:parent-style-name="Standard_20__28_user_29_">
      <style:paragraph-properties fo:margin-left="-0.021cm" fo:text-align="center" style:justify-single-word="false">
        <style:tab-stops/>
      </style:paragraph-properties>
    </style:style>
    <style:style style:name="P4" style:family="paragraph" style:parent-style-name="Standard_20__28_user_29_">
      <loext:graphic-properties draw:fill="solid" draw:fill-color="#cccccc" draw:opacity="100%"/>
      <style:paragraph-properties fo:text-align="center" style:justify-single-word="false" fo:background-color="#cccccc"/>
    </style:style>
    <style:style style:name="P5" style:family="paragraph" style:parent-style-name="Standard_20__28_user_29_">
      <style:paragraph-properties fo:margin-right="0.023cm" fo:text-align="justify" style:justify-single-word="false">
        <style:tab-stops>
          <style:tab-stop style:position="-0.046cm"/>
        </style:tab-stops>
      </style:paragraph-properties>
    </style:style>
    <style:style style:name="P6" style:family="paragraph" style:parent-style-name="Standard_20__28_user_29_">
      <style:paragraph-properties fo:text-align="justify" style:justify-single-word="false"/>
    </style:style>
    <style:style style:name="P7" style:family="paragraph" style:parent-style-name="Standard">
      <style:paragraph-properties fo:text-align="justify" style:justify-single-word="false"/>
    </style:style>
    <style:style style:name="P8" style:family="paragraph" style:parent-style-name="Standard">
      <style:paragraph-properties fo:margin-left="-0.021cm" fo:text-align="justify" style:justify-single-word="false">
        <style:tab-stops/>
      </style:paragraph-properties>
    </style:style>
    <style:style style:name="P9" style:family="paragraph" style:parent-style-name="Standard_20__28_user_29_">
      <style:paragraph-properties fo:margin-left="-0.021cm" fo:text-align="justify" style:justify-single-word="false">
        <style:tab-stops/>
      </style:paragraph-properties>
    </style:style>
    <style:style style:name="P10" style:family="paragraph" style:parent-style-name="Standard">
      <style:paragraph-properties fo:margin-left="-0.021cm" fo:text-align="justify" style:justify-single-word="false" fo:text-indent="-0.041cm" style:auto-text-indent="false">
        <style:tab-stops/>
      </style:paragraph-properties>
    </style:style>
    <style:style style:name="P11" style:family="paragraph" style:parent-style-name="Standard">
      <style:paragraph-properties fo:margin-left="-0.021cm" fo:text-align="justify" style:justify-single-word="false">
        <style:tab-stops/>
      </style:paragraph-properties>
      <style:text-properties officeooo:paragraph-rsid="000b42df"/>
    </style:style>
    <style:style style:name="P12" style:family="paragraph" style:parent-style-name="Standard_20__28_user_29_">
      <style:paragraph-properties fo:margin-left="-0.021cm" fo:text-align="justify" style:justify-single-word="false">
        <style:tab-stops/>
      </style:paragraph-properties>
      <style:text-properties officeooo:paragraph-rsid="000b42df"/>
    </style:style>
    <style:style style:name="P13" style:family="paragraph" style:parent-style-name="Table_20_Contents">
      <style:paragraph-properties fo:text-align="center" style:justify-single-word="false" fo:orphans="0" fo:widows="0"/>
      <style:text-properties fo:color="#000000" loext:opacity="100%" style:font-name="Times New Roman" fo:font-size="12pt" fo:font-weight="bold" fo:background-color="#ffffff" style:font-name-asian="Arial" style:font-size-asian="12pt" style:font-weight-asian="bold" style:font-name-complex="Arial" style:font-size-complex="12pt" style:font-weight-complex="bold"/>
    </style:style>
    <style:style style:name="P14" style:family="paragraph" style:parent-style-name="Table_20_Contents">
      <style:paragraph-properties fo:orphans="0" fo:widows="0"/>
      <style:text-properties fo:color="#000000" loext:opacity="100%" style:font-name="Times New Roman" fo:font-size="12pt" fo:background-color="#ffffff" style:font-name-asian="Arial" style:font-size-asian="12pt" style:font-name-complex="Arial" style:font-size-complex="12pt"/>
    </style:style>
    <style:style style:name="P15" style:family="paragraph" style:parent-style-name="Table_20_Contents">
      <style:paragraph-properties fo:orphans="0" fo:widows="0"/>
    </style:style>
    <style:style style:name="P16" style:family="paragraph" style:parent-style-name="Standard_20__28_user_29_">
      <style:paragraph-properties fo:margin-left="-0.021cm">
        <style:tab-stops/>
      </style:paragraph-properties>
    </style:style>
    <style:style style:name="P17" style:family="paragraph" style:parent-style-name="Standard">
      <style:paragraph-properties fo:margin-left="-0.021cm">
        <style:tab-stops/>
      </style:paragraph-properties>
    </style:style>
    <style:style style:name="P18" style:family="paragraph" style:parent-style-name="Standard">
      <style:text-properties style:font-name="Times New Roman" fo:font-size="12pt" style:font-size-asian="12pt" style:font-size-complex="12pt"/>
    </style:style>
    <style:style style:name="P19" style:family="paragraph" style:parent-style-name="Standard">
      <style:paragraph-properties fo:text-align="justify" style:justify-single-word="false"/>
      <style:text-properties style:font-name="Times New Roman" fo:font-size="12pt" style:font-size-asian="12pt" style:font-size-complex="12pt"/>
    </style:style>
    <style:style style:name="P20" style:family="paragraph" style:parent-style-name="Standard_20__28_user_29_">
      <style:paragraph-properties fo:text-align="justify" style:justify-single-word="false"/>
      <style:text-properties style:font-name="Times New Roman" fo:font-size="12pt" style:font-size-asian="12pt" style:font-size-complex="12pt"/>
    </style:style>
    <style:style style:name="P21" style:family="paragraph" style:parent-style-name="Standard_20__28_user_29_">
      <style:paragraph-properties fo:margin-left="-0.021cm" fo:text-align="center" style:justify-single-word="false">
        <style:tab-stops/>
      </style:paragraph-properties>
      <style:text-properties style:font-name="Times New Roman" fo:font-size="12pt" style:font-size-asian="12pt" style:font-size-complex="12pt"/>
    </style:style>
    <style:style style:name="P22" style:family="paragraph" style:parent-style-name="Standard_20__28_user_29_">
      <style:paragraph-properties fo:margin-left="-0.021cm">
        <style:tab-stops/>
      </style:paragraph-properties>
      <style:text-properties style:font-name="Times New Roman" fo:font-size="12pt" style:font-size-asian="12pt" style:font-size-complex="12pt"/>
    </style:style>
    <style:style style:name="P23" style:family="paragraph" style:parent-style-name="Standard">
      <style:text-properties style:font-name="Times New Roman" fo:font-size="12pt" style:font-size-asian="12pt" style:font-name-complex="Times New Roman" style:font-size-complex="12pt"/>
    </style:style>
    <style:style style:name="P24" style:family="paragraph" style:parent-style-name="Standard">
      <style:paragraph-properties fo:text-align="justify" style:justify-single-word="false"/>
      <style:text-properties style:font-name="Times New Roman" fo:font-size="12pt" style:font-size-asian="12pt" style:font-name-complex="Times New Roman" style:font-size-complex="12pt"/>
    </style:style>
    <style:style style:name="P25" style:family="paragraph" style:parent-style-name="Standard_20__28_user_29_">
      <style:paragraph-properties fo:margin-left="-0.021cm" fo:text-align="justify" style:justify-single-word="false" fo:text-indent="-0.041cm" style:auto-text-indent="false">
        <style:tab-stops/>
      </style:paragraph-properties>
      <style:text-properties style:font-name="Times New Roman" fo:font-size="12pt" style:font-size-asian="12pt" style:font-name-complex="Times New Roman" style:font-size-complex="12pt"/>
    </style:style>
    <style:style style:name="P26" style:family="paragraph" style:parent-style-name="Standard_20__28_user_29_">
      <style:paragraph-properties fo:margin-left="-0.021cm">
        <style:tab-stops/>
      </style:paragraph-properties>
      <style:text-properties style:font-name="Times New Roman" fo:font-size="12pt" style:font-size-asian="12pt" style:font-name-complex="Times New Roman" style:font-size-complex="12pt"/>
    </style:style>
    <style:style style:name="P27" style:family="paragraph" style:parent-style-name="Standard_20__28_user_29_">
      <style:paragraph-properties fo:margin-left="-0.021cm" fo:text-align="center" style:justify-single-word="false">
        <style:tab-stops/>
      </style:paragraph-properties>
      <style:text-properties style:font-name="Times New Roman" fo:font-size="12pt" style:font-size-asian="12pt" style:font-name-complex="Times New Roman" style:font-size-complex="12pt"/>
    </style:style>
    <style:style style:name="P28" style:family="paragraph" style:parent-style-name="Standard_20__28_user_29_">
      <style:paragraph-properties fo:text-align="center" style:justify-single-word="false"/>
      <style:text-properties style:font-name="Times New Roman" fo:font-size="12pt" fo:font-weight="bold" style:font-size-asian="12pt" style:font-weight-asian="bold" style:font-name-complex="Times New Roman" style:font-size-complex="12pt"/>
    </style:style>
    <style:style style:name="P29" style:family="paragraph" style:parent-style-name="Standard_20__28_user_29_">
      <style:paragraph-properties fo:margin-right="0.023cm" fo:text-align="center" style:justify-single-word="false"/>
      <style:text-properties style:font-name="Times New Roman" fo:font-size="12pt" fo:font-weight="bold" style:font-size-asian="12pt" style:font-weight-asian="bold" style:font-name-complex="Times New Roman" style:font-size-complex="12pt"/>
    </style:style>
    <style:style style:name="P30" style:family="paragraph" style:parent-style-name="Standard_20__28_user_29_">
      <style:paragraph-properties fo:text-align="justify" style:justify-single-word="false"/>
      <style:text-properties style:font-name="Times New Roman" fo:font-size="12pt" fo:font-weight="bold" style:font-name-asian="Arial" style:font-size-asian="12pt" style:font-weight-asian="bold" style:font-name-complex="Times New Roman" style:font-size-complex="12pt" style:font-weight-complex="bold"/>
    </style:style>
    <style:style style:name="P31" style:family="paragraph" style:parent-style-name="Standard_20__28_user_29_">
      <loext:graphic-properties draw:fill="solid" draw:fill-color="#cccccc" draw:opacity="100%"/>
      <style:paragraph-properties fo:text-align="center" style:justify-single-word="false" fo:background-color="#cccccc"/>
      <style:text-properties style:font-name="Times New Roman" fo:font-size="12pt" fo:font-weight="bold" fo:background-color="#c0c0c0" style:font-size-asian="12pt" style:font-weight-asian="bold" style:font-name-complex="Times New Roman" style:font-size-complex="12pt" style:font-weight-complex="bold"/>
    </style:style>
    <style:style style:name="P32" style:family="paragraph" style:parent-style-name="Standard_20__28_user_29_">
      <style:paragraph-properties fo:text-align="center" style:justify-single-word="false"/>
      <style:text-properties style:font-name="Times New Roman" fo:font-size="12pt" fo:font-weight="bold" fo:background-color="#c0c0c0" style:font-name-asian="Arial" style:font-size-asian="12pt" style:font-weight-asian="bold" style:font-name-complex="Times New Roman" style:font-size-complex="12pt" style:font-weight-complex="bold"/>
    </style:style>
    <style:style style:name="P33" style:family="paragraph" style:parent-style-name="Standard_20__28_user_29_">
      <style:text-properties style:font-name="Times New Roman" fo:font-size="12pt" fo:font-weight="bold" fo:background-color="#cccccc" style:font-name-asian="Arial" style:font-size-asian="12pt" style:font-weight-asian="bold" style:font-name-complex="Times New Roman" style:font-size-complex="12pt" style:font-weight-complex="bold"/>
    </style:style>
    <style:style style:name="P34" style:family="paragraph" style:parent-style-name="Standard_20__28_user_29_">
      <style:paragraph-properties fo:text-align="justify" style:justify-single-word="false"/>
      <style:text-properties style:font-name="Times New Roman" fo:font-size="12pt" fo:font-weight="bold" fo:background-color="#cccccc" style:font-name-asian="Arial" style:font-size-asian="12pt" style:font-weight-asian="bold" style:font-name-complex="Times New Roman" style:font-size-complex="12pt" style:font-weight-complex="bold"/>
    </style:style>
    <style:style style:name="P35" style:family="paragraph" style:parent-style-name="Standard_20__28_user_29_">
      <style:paragraph-properties fo:margin-left="-0.021cm" fo:text-align="justify" style:justify-single-word="false">
        <style:tab-stops/>
      </style:paragraph-properties>
      <style:text-properties style:font-name="Times New Roman" fo:font-size="12pt" fo:font-weight="bold" fo:background-color="#cccccc" style:font-name-asian="Arial" style:font-size-asian="12pt" style:font-weight-asian="bold" style:font-name-complex="Times New Roman" style:font-size-complex="12pt" style:font-weight-complex="bold"/>
    </style:style>
    <style:style style:name="P36" style:family="paragraph" style:parent-style-name="Standard_20__28_user_29_">
      <style:paragraph-properties fo:text-align="justify" style:justify-single-word="false"/>
      <style:text-properties style:font-name="Times New Roman" fo:font-size="12pt" fo:font-weight="bold" fo:background-color="#ffffff" style:font-name-asian="Arial" style:font-size-asian="12pt" style:font-weight-asian="bold" style:font-name-complex="Times New Roman" style:font-size-complex="12pt" style:font-weight-complex="bold"/>
    </style:style>
    <style:style style:name="P37" style:family="paragraph" style:parent-style-name="Standard_20__28_user_29_">
      <style:paragraph-properties fo:text-align="justify" style:justify-single-word="false"/>
      <style:text-properties style:font-name="Times New Roman" fo:font-size="12pt" fo:font-weight="bold" fo:background-color="#ffff00" style:font-name-asian="Arial" style:font-size-asian="12pt" style:font-weight-asian="bold" style:font-name-complex="Times New Roman" style:font-size-complex="12pt" style:font-weight-complex="bold"/>
    </style:style>
    <style:style style:name="P38" style:family="paragraph" style:parent-style-name="Standard_20__28_user_29_">
      <style:paragraph-properties fo:margin-right="0.023cm" fo:text-align="justify" style:justify-single-word="false">
        <style:tab-stops>
          <style:tab-stop style:position="-0.046cm"/>
        </style:tab-stops>
      </style:paragraph-properties>
      <style:text-properties style:font-name="Times New Roman" fo:font-size="12pt" style:font-name-asian="Arial" style:font-size-asian="12pt" style:font-name-complex="Times New Roman" style:font-size-complex="12pt"/>
    </style:style>
    <style:style style:name="P39" style:family="paragraph" style:parent-style-name="Standard_20__28_user_29_">
      <style:paragraph-properties fo:margin-right="0.023cm">
        <style:tab-stops>
          <style:tab-stop style:position="-0.046cm"/>
        </style:tab-stops>
      </style:paragraph-properties>
      <style:text-properties style:font-name="Times New Roman" fo:font-size="12pt" style:text-underline-style="solid" style:text-underline-width="auto" style:text-underline-color="font-color" fo:font-weight="bold" style:text-underline-mode="continuous" style:text-overline-mode="continuous" style:text-line-through-mode="continuous" fo:background-color="#cccccc" style:font-name-asian="Arial" style:font-size-asian="12pt" style:font-weight-asian="bold" style:font-name-complex="Times New Roman" style:font-size-complex="12pt" style:font-weight-complex="bold"/>
    </style:style>
    <style:style style:name="P40" style:family="paragraph" style:parent-style-name="Standard">
      <style:paragraph-properties fo:text-align="justify" style:justify-single-word="false"/>
      <style:text-properties officeooo:paragraph-rsid="001b1833"/>
    </style:style>
    <style:style style:name="P41" style:family="paragraph" style:parent-style-name="Standard">
      <style:paragraph-properties fo:text-align="center" style:justify-single-word="false"/>
      <style:text-properties officeooo:paragraph-rsid="001b1833"/>
    </style:style>
    <style:style style:name="P42" style:family="paragraph" style:parent-style-name="Standard">
      <style:paragraph-properties fo:text-align="justify" style:justify-single-word="false"/>
      <style:text-properties style:font-name="Times New Roman" fo:font-size="12pt" fo:language="pt" fo:country="BR" officeooo:paragraph-rsid="001b1833" style:font-name-asian="Times New Roman1" style:font-size-asian="12pt" style:font-name-complex="Times New Roman1" style:font-size-complex="12pt"/>
    </style:style>
    <style:style style:name="P43" style:family="paragraph" style:parent-style-name="Standard_20__28_WW_29_">
      <loext:graphic-properties draw:fill="solid" draw:fill-color="#cccccc"/>
      <style:paragraph-properties fo:margin-right="0.023cm" fo:text-align="center" style:justify-single-word="false" fo:background-color="#cccccc"/>
      <style:text-properties fo:font-size="12pt" officeooo:paragraph-rsid="001b1833" style:font-size-asian="12pt" style:font-size-complex="12pt"/>
    </style:style>
    <style:style style:name="P44" style:family="paragraph" style:parent-style-name="Standard_20__28_WW_29_">
      <style:paragraph-properties fo:margin-right="0.023cm" fo:text-align="center" style:justify-single-word="false"/>
      <style:text-properties fo:font-size="12pt" fo:font-weight="bold" officeooo:paragraph-rsid="001b1833" style:font-name-asian="Times New Roman1" style:font-size-asian="12pt" style:font-weight-asian="bold" style:font-name-complex="Times New Roman1" style:font-size-complex="12pt" style:font-weight-complex="bold"/>
    </style:style>
    <style:style style:name="P45" style:family="paragraph" style:parent-style-name="Standard_20__28_WW_29_">
      <style:paragraph-properties fo:margin-right="0.023cm" fo:text-align="center" style:justify-single-word="false"/>
      <style:text-properties fo:font-size="12pt" fo:font-weight="bold" officeooo:rsid="000c623f" officeooo:paragraph-rsid="001b1833" style:font-name-asian="Times New Roman1" style:font-size-asian="12pt" style:font-weight-asian="bold" style:font-name-complex="Times New Roman1" style:font-size-complex="12pt" style:font-weight-complex="bold"/>
    </style:style>
    <style:style style:name="P46" style:family="paragraph" style:parent-style-name="Standard_20__28_user_29_" style:master-page-name="MP0">
      <style:paragraph-properties fo:text-align="center" style:justify-single-word="false" style:page-number="auto" fo:break-before="page"/>
    </style:style>
    <style:style style:name="P47" style:family="paragraph" style:parent-style-name="Standard_20__28_user_29_">
      <style:paragraph-properties fo:margin-left="-0.021cm" fo:text-align="justify" style:justify-single-word="false">
        <style:tab-stops/>
      </style:paragraph-properties>
    </style:style>
    <style:style style:name="P48" style:family="paragraph" style:parent-style-name="Standard_20__28_user_29_">
      <style:paragraph-properties fo:margin-left="-0.021cm" fo:text-align="justify" style:justify-single-word="false">
        <style:tab-stops/>
      </style:paragraph-properties>
      <style:text-properties officeooo:paragraph-rsid="000b42df"/>
    </style:style>
    <style:style style:name="P49" style:family="paragraph" style:parent-style-name="Standard_20__28_user_29_">
      <style:paragraph-properties fo:margin-left="-0.021cm" fo:text-align="justify" style:justify-single-word="false">
        <style:tab-stops/>
      </style:paragraph-properties>
      <style:text-properties style:font-name="Times New Roman" fo:font-size="12pt" fo:font-weight="bold" fo:background-color="#cccccc" style:font-name-asian="Arial" style:font-size-asian="12pt" style:font-weight-asian="bold" style:font-name-complex="Times New Roman" style:font-size-complex="12pt" style:font-weight-complex="bold"/>
    </style:style>
    <style:style style:name="T1" style:family="text">
      <style:text-properties fo:color="#1c1c1c" loext:opacity="100%" style:font-name="Times New Roman" fo:font-size="12pt" fo:font-weight="bold" fo:background-color="#c0c0c0" loext:char-shading-value="0" style:font-size-asian="12pt" style:font-weight-asian="bold" style:font-name-complex="Times New Roman" style:font-size-complex="12pt" style:font-weight-complex="bold"/>
    </style:style>
    <style:style style:name="T2" style:family="text">
      <style:text-properties fo:color="#000000" loext:opacity="100%" style:font-name="Times New Roman" fo:font-size="12pt" fo:background-color="#ffffff" loext:char-shading-value="0" style:font-name-asian="Arial" style:font-size-asian="12pt" style:font-size-complex="12pt"/>
    </style:style>
    <style:style style:name="T3" style:family="text">
      <style:text-properties fo:color="#000000" loext:opacity="100%" style:font-name="Times New Roman" fo:font-size="12pt" officeooo:rsid="000afd94" fo:background-color="#ffffff" loext:char-shading-value="0" style:font-name-asian="Arial" style:font-size-asian="12pt" style:font-size-complex="12pt"/>
    </style:style>
    <style:style style:name="T4" style:family="text">
      <style:text-properties fo:color="#000000" loext:opacity="100%" style:font-name="Times New Roman" fo:font-size="12pt" fo:background-color="#ffffff" loext:char-shading-value="0" style:font-name-asian="Arial" style:font-size-asian="12pt" style:font-name-complex="Times New Roman" style:font-size-complex="12pt"/>
    </style:style>
    <style:style style:name="T5" style:family="text">
      <style:text-properties fo:color="#000000" loext:opacity="100%" style:font-name="Times New Roman" fo:font-size="12pt" officeooo:rsid="000edc8a" fo:background-color="#ffffff" loext:char-shading-value="0" style:font-name-asian="Arial" style:font-size-asian="12pt" style:font-name-complex="Times New Roman" style:font-size-complex="12pt"/>
    </style:style>
    <style:style style:name="T6" style:family="text">
      <style:text-properties fo:color="#000000" loext:opacity="100%" style:font-name="Times New Roman" fo:font-size="12pt" fo:background-color="#ffffff" loext:char-shading-value="0" style:font-name-asian="Arial" style:font-size-asian="12pt" style:font-name-complex="Arial" style:font-size-complex="12pt"/>
    </style:style>
    <style:style style:name="T7" style:family="text">
      <style:text-properties fo:color="#000000" loext:opacity="100%" style:font-name="Times New Roman" fo:font-size="12pt" fo:font-weight="bold" fo:background-color="#ffffff" loext:char-shading-value="0" style:font-name-asian="Arial" style:font-size-asian="12pt" style:font-weight-asian="bold" style:font-size-complex="12pt" style:font-weight-complex="bold"/>
    </style:style>
    <style:style style:name="T8" style:family="text">
      <style:text-properties fo:color="#000000" loext:opacity="100%" style:font-name="Times New Roman" fo:font-size="12pt" fo:font-weight="bold" officeooo:rsid="000d2c0e" fo:background-color="#ffffff" loext:char-shading-value="0" style:font-name-asian="Arial" style:font-size-asian="12pt" style:font-weight-asian="bold" style:font-size-complex="12pt" style:font-weight-complex="bold"/>
    </style:style>
    <style:style style:name="T9" style:family="text">
      <style:text-properties fo:color="#000000" loext:opacity="100%" style:font-name="Times New Roman" fo:font-size="12pt" fo:font-weight="bold" fo:background-color="#ffffff" loext:char-shading-value="0" style:font-name-asian="Arial" style:font-size-asian="12pt" style:font-weight-asian="bold" style:font-name-complex="Arial" style:font-size-complex="12pt" style:font-weight-complex="bold"/>
    </style:style>
    <style:style style:name="T10" style:family="text">
      <style:text-properties fo:color="#000000" loext:opacity="100%" style:font-name="Times New Roman" fo:font-size="12pt" fo:font-weight="bold" fo:background-color="#ffffff" loext:char-shading-value="0" style:font-name-asian="Arial" style:font-size-asian="12pt" style:font-weight-asian="bold" style:font-name-complex="Times New Roman" style:font-size-complex="12pt" style:font-weight-complex="bold"/>
    </style:style>
    <style:style style:name="T11" style:family="text">
      <style:text-properties fo:color="#000000" loext:opacity="100%" style:font-name="Times New Roman" fo:font-size="12pt" fo:language="pt" fo:country="BR" fo:font-style="normal" fo:font-weight="bold" officeooo:rsid="00044c5d" fo:background-color="transparent" loext:char-shading-value="0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12" style:family="text">
      <style:text-properties style:font-name="Times New Roman" fo:font-size="12pt" fo:font-weight="bold" style:font-size-asian="12pt" style:font-weight-asian="bold" style:font-name-complex="Times New Roman" style:font-size-complex="12pt"/>
    </style:style>
    <style:style style:name="T13" style:family="text">
      <style:text-properties style:font-name="Times New Roman" fo:font-size="12pt" fo:font-weight="bold" style:font-size-asian="12pt" style:font-weight-asian="bold" style:font-name-complex="Times New Roman" style:font-size-complex="12pt" style:font-weight-complex="bold"/>
    </style:style>
    <style:style style:name="T14" style:family="text"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T15" style:family="text">
      <style:text-properties style:font-name="Times New Roman" fo:font-size="12pt" fo:font-weight="bold" fo:background-color="#c0c0c0" loext:char-shading-value="0" style:font-name-asian="Arial" style:font-size-asian="12pt" style:font-weight-asian="bold" style:font-name-complex="Times New Roman" style:font-size-complex="12pt" style:font-weight-complex="bold"/>
    </style:style>
    <style:style style:name="T16" style:family="text">
      <style:text-properties style:font-name="Times New Roman" fo:font-size="12pt" fo:font-weight="bold" fo:background-color="#c0c0c0" loext:char-shading-value="0" style:font-size-asian="12pt" style:font-weight-asian="bold" style:font-name-complex="Times New Roman" style:font-size-complex="12pt" style:font-weight-complex="bold"/>
    </style:style>
    <style:style style:name="T17" style:family="text">
      <style:text-properties style:font-name="Times New Roman" fo:font-size="12pt" fo:font-weight="bold" fo:background-color="#ffffff" loext:char-shading-value="0" style:font-name-asian="Arial" style:font-size-asian="12pt" style:font-weight-asian="bold" style:font-name-complex="Arial" style:font-size-complex="12pt" style:font-weight-complex="bold"/>
    </style:style>
    <style:style style:name="T18" style:family="text">
      <style:text-properties style:font-name="Times New Roman" fo:font-size="12pt" fo:font-weight="bold" fo:background-color="#ffffff" loext:char-shading-value="0" style:font-name-asian="Arial" style:font-size-asian="12pt" style:font-weight-asian="bold" style:font-size-complex="12pt" style:font-weight-complex="bold"/>
    </style:style>
    <style:style style:name="T19" style:family="text">
      <style:text-properties style:font-name="Times New Roman" fo:font-size="12pt" fo:font-weight="bold" fo:background-color="#ffffff" loext:char-shading-value="0" style:font-size-asian="12pt" style:font-weight-asian="bold" style:font-size-complex="12pt" style:font-weight-complex="bold"/>
    </style:style>
    <style:style style:name="T20" style:family="text">
      <style:text-properties style:font-name="Times New Roman" fo:font-size="12pt" fo:font-weight="bold" fo:background-color="#dddddd" loext:char-shading-value="0" style:font-name-asian="Arial" style:font-size-asian="12pt" style:font-weight-asian="bold" style:font-name-complex="Times New Roman" style:font-size-complex="12pt" style:font-weight-complex="bold"/>
    </style:style>
    <style:style style:name="T21" style:family="text">
      <style:text-properties style:font-name="Times New Roman" fo:font-size="12pt" fo:font-weight="bold" style:font-name-asian="Arial" style:font-size-asian="12pt" style:font-weight-asian="bold" style:font-name-complex="Times New Roman" style:font-size-complex="12pt" style:font-weight-complex="bold"/>
    </style:style>
    <style:style style:name="T22" style:family="text">
      <style:text-properties style:font-name="Times New Roman" fo:font-size="12pt" fo:font-weight="bold" fo:background-color="#b2b2b2" loext:char-shading-value="0" style:font-name-asian="Arial" style:font-size-asian="12pt" style:font-weight-asian="bold" style:font-name-complex="Times New Roman" style:font-size-complex="12pt" style:font-weight-complex="bold"/>
    </style:style>
    <style:style style:name="T23" style:family="text">
      <style:text-properties style:font-name="Times New Roman" fo:font-size="12pt" fo:font-weight="bold" fo:background-color="#b2b2b2" loext:char-shading-value="0" style:font-name-asian="Arial" style:font-size-asian="12pt" style:font-weight-asian="bold" style:font-name-complex="Times New Roman" style:font-size-complex="12pt" style:font-weight-complex="bold"/>
    </style:style>
    <style:style style:name="T24" style:family="text">
      <style:text-properties style:font-name="Times New Roman" fo:font-size="12pt" fo:font-weight="bold" fo:background-color="#b2b2b2" loext:char-shading-value="0" style:font-size-asian="12pt" style:font-weight-asian="bold" style:font-name-complex="Times New Roman" style:font-size-complex="12pt" style:font-weight-complex="bold"/>
    </style:style>
    <style:style style:name="T25" style:family="text">
      <style:text-properties style:font-name="Times New Roman" fo:font-size="12pt" fo:background-color="#ffffff" loext:char-shading-value="0" style:font-name-asian="Arial" style:font-size-asian="12pt" style:font-name-complex="Arial" style:font-size-complex="12pt"/>
    </style:style>
    <style:style style:name="T26" style:family="text">
      <style:text-properties style:font-name="Times New Roman" fo:font-size="12pt" fo:background-color="#ffffff" loext:char-shading-value="0" style:font-name-asian="Arial" style:font-size-asian="12pt" style:font-size-complex="12pt"/>
    </style:style>
    <style:style style:name="T27" style:family="text">
      <style:text-properties style:font-name="Times New Roman" fo:font-size="12pt" fo:background-color="#ffffff" loext:char-shading-value="0" style:font-size-asian="12pt" style:font-size-complex="12pt"/>
    </style:style>
    <style:style style:name="T28" style:family="text">
      <style:text-properties style:font-name="Times New Roman" fo:font-size="12pt" style:font-size-asian="12pt" style:font-size-complex="12pt"/>
    </style:style>
    <style:style style:name="T29" style:family="text">
      <style:text-properties style:font-name="Times New Roman" fo:font-size="12pt" style:font-size-asian="12pt" style:font-name-complex="Times New Roman" style:font-size-complex="12pt"/>
    </style:style>
    <style:style style:name="T30" style:family="text">
      <style:text-properties style:font-name="Times New Roman" fo:font-size="12pt" style:text-underline-style="solid" style:text-underline-width="auto" style:text-underline-color="font-color" fo:font-weight="bold" style:text-underline-mode="continuous" style:text-overline-mode="continuous" style:text-line-through-mode="continuous" fo:background-color="#cccccc" loext:char-shading-value="0" style:font-size-asian="12pt" style:font-weight-asian="bold" style:font-size-complex="12pt" style:font-weight-complex="bold"/>
    </style:style>
    <style:style style:name="T31" style:family="text">
      <style:text-properties style:font-name="Times New Roman" fo:font-size="12pt" fo:language="pt" fo:country="BR" style:font-name-asian="Times New Roman1" style:font-size-asian="12pt" style:font-name-complex="Times New Roman1" style:font-size-complex="12pt"/>
    </style:style>
    <style:style style:name="T32" style:family="text">
      <style:text-properties style:font-name="Times New Roman" fo:font-size="12pt" fo:language="pt" fo:country="BR" officeooo:rsid="003c4101" style:font-name-asian="Times New Roman1" style:font-size-asian="12pt" style:font-name-complex="Times New Roman1" style:font-size-complex="12pt"/>
    </style:style>
    <style:style style:name="T33" style:family="text">
      <style:text-properties style:font-name="Times New Roman" fo:font-size="12pt" fo:language="pt" fo:country="BR" officeooo:rsid="00ae0c83" style:font-name-asian="Times New Roman1" style:font-size-asian="12pt" style:font-name-complex="Times New Roman1" style:font-size-complex="12pt"/>
    </style:style>
    <style:style style:name="T34" style:family="text">
      <style:text-properties style:font-name="Times New Roman" fo:font-size="12pt" fo:language="pt" fo:country="BR" officeooo:rsid="0139b333" style:font-name-asian="Times New Roman1" style:font-size-asian="12pt" style:font-name-complex="Times New Roman1" style:font-size-complex="12pt"/>
    </style:style>
    <style:style style:name="T35" style:family="text">
      <style:text-properties style:font-name="Times New Roman" fo:font-size="12pt" fo:language="pt" fo:country="BR" officeooo:rsid="00f34788" style:font-name-asian="Times New Roman1" style:font-size-asian="12pt" style:font-name-complex="Times New Roman1" style:font-size-complex="12pt"/>
    </style:style>
    <style:style style:name="T36" style:family="text">
      <style:text-properties style:font-name="Times New Roman" fo:font-size="12pt" fo:language="pt" fo:country="BR" officeooo:rsid="00149d5a" style:font-name-asian="Times New Roman1" style:font-size-asian="12pt" style:font-name-complex="Times New Roman1" style:font-size-complex="12pt"/>
    </style:style>
    <style:style style:name="T37" style:family="text">
      <style:text-properties style:font-name="Times New Roman" fo:font-size="12pt" fo:language="pt" fo:country="BR" officeooo:rsid="008b815f" style:font-name-asian="Times New Roman1" style:font-size-asian="12pt" style:font-name-complex="Times New Roman1" style:font-size-complex="12pt"/>
    </style:style>
    <style:style style:name="T38" style:family="text">
      <style:text-properties style:font-name="Times New Roman" fo:font-size="12pt" fo:language="pt" fo:country="BR" officeooo:rsid="001b1833" style:font-name-asian="Times New Roman1" style:font-size-asian="12pt" style:font-name-complex="Times New Roman1" style:font-size-complex="12pt"/>
    </style:style>
    <style:style style:name="T39" style:family="text">
      <style:text-properties style:font-name="Times New Roman" fo:font-size="12pt" fo:language="pt" fo:country="BR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T40" style:family="text">
      <style:text-properties fo:color="#c9211e" loext:opacity="100%" style:font-name="Times New Roman" fo:font-size="12pt" fo:font-weight="bold" fo:background-color="#ffffff" loext:char-shading-value="0" style:font-name-asian="Arial" style:font-size-asian="12pt" style:font-weight-asian="bold" style:font-name-complex="Arial" style:font-size-complex="12pt" style:font-weight-complex="bold"/>
    </style:style>
    <style:style style:name="T41" style:family="text">
      <style:text-properties fo:color="#c9211e" loext:opacity="100%" style:font-name="Times New Roman" fo:font-size="12pt" fo:font-weight="bold" fo:background-color="#ffffff" loext:char-shading-value="0" style:font-name-asian="Arial" style:font-size-asian="12pt" style:font-weight-asian="bold" style:font-size-complex="12pt" style:font-weight-complex="bold"/>
    </style:style>
    <style:style style:name="T42" style:family="text">
      <style:text-properties fo:color="#c9211e" loext:opacity="100%" style:font-name="Times New Roman" fo:font-size="12pt" fo:font-weight="bold" officeooo:rsid="000afd94" fo:background-color="#b2b2b2" loext:char-shading-value="0" style:font-name-asian="Arial" style:font-size-asian="12pt" style:font-weight-asian="bold" style:font-size-complex="12pt" style:font-weight-complex="bold"/>
    </style:style>
    <style:style style:name="T43" style:family="text">
      <style:text-properties fo:font-weight="bold" officeooo:rsid="00c222ee" fo:background-color="#cccccc" loext:char-shading-value="0" style:font-weight-asian="bold" style:font-weight-complex="bold"/>
    </style:style>
    <style:style style:name="T44" style:family="text">
      <style:text-properties fo:font-weight="bold" officeooo:rsid="003bf660" fo:background-color="#cccccc" loext:char-shading-value="0" style:font-weight-asian="bold" style:font-weight-complex="bold"/>
    </style:style>
    <style:style style:name="T45" style:family="text">
      <style:text-properties fo:font-weight="bold" officeooo:rsid="0300a258" fo:background-color="#cccccc" loext:char-shading-value="0" style:font-weight-asian="bold" style:font-weight-complex="bold"/>
    </style:style>
    <style:style style:name="T46" style:family="text">
      <style:text-properties fo:font-weight="bold" officeooo:rsid="010a45e4" fo:background-color="#cccccc" loext:char-shading-value="0" style:font-weight-asian="bold" style:font-weight-complex="bold"/>
    </style:style>
    <style:style style:name="T47" style:family="text">
      <style:text-properties fo:font-weight="bold" officeooo:rsid="008b9c34" fo:background-color="#cccccc" loext:char-shading-value="0" style:font-weight-asian="bold" style:font-weight-complex="bold"/>
    </style:style>
    <style:style style:name="T48" style:family="text">
      <style:text-properties fo:font-weight="bold" officeooo:rsid="001b1833" fo:background-color="#cccccc" loext:char-shading-value="0" style:font-weight-asian="bold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6"><text:span text:style-name="Fonte_20_parág._20_padrão"><text:span text:style-name="T12"><text:s/></text:span></text:span><text:span text:style-name="Fonte_20_parág._20_padrão"><text:span text:style-name="T12"><draw:frame draw:style-name="fr1" draw:name="figura1" text:anchor-type="as-char" svg:y="0cm" svg:width="1.886cm" style:rel-width="scale" svg:height="2.058cm" style:rel-height="scale" draw:z-index="0"><draw:image xlink:href="Pictures/10000000000003180000042B80675C47A20B30F9.png" xlink:type="simple" xlink:show="embed" xlink:actuate="onLoad" draw:mime-type="image/png"/></draw:frame></text:span></text:span></text:p>
      <text:p text:style-name="P28">ESTADO DO CEARÁ</text:p>
      <text:p text:style-name="P29">PODER JUDICIÁRIO</text:p>
      <text:p text:style-name="P29">TRIBUNAL DE JUSTIÇA</text:p>
      <text:p text:style-name="P29">SECRETARIA DA QUARTA CÂMARA CRIMINAL</text:p>
      <text:p text:style-name="P44">E-mail: camcrim4@tjce.jus.br </text:p>
      <text:p text:style-name="P45">WhatsApp Business: 85 98239-4185</text:p>
      <text:p text:style-name="P45"/>
      <text:p text:style-name="P43"><text:span text:style-name="Fonte_20_parág._20_padrão1"><text:span text:style-name="T43">SERÃO JULGADOS, NA PRIMEIRA SESSÃO ORDINÁRIA DESIMPEDIDA, OS SEGUINTES PROCESSOS PARA </text:span></text:span><text:span text:style-name="Fonte_20_parág._20_padrão1"><text:span text:style-name="T48">11</text:span></text:span><text:span text:style-name="Fonte_20_parág._20_padrão1"><text:span text:style-name="T45"> DE </text:span></text:span><text:span text:style-name="Fonte_20_parág._20_padrão1"><text:span text:style-name="T44">AGOSTO</text:span></text:span><text:span text:style-name="Fonte_20_parág._20_padrão1"><text:span text:style-name="T46"> </text:span></text:span><text:span text:style-name="Fonte_20_parág._20_padrão1"><text:span text:style-name="T43">DE 202</text:span></text:span><text:span text:style-name="Fonte_20_parág._20_padrão1"><text:span text:style-name="T47">6</text:span></text:span><text:span text:style-name="Fonte_20_parág._20_padrão1"><text:span text:style-name="T43">.</text:span></text:span></text:p>
      <text:p text:style-name="P38"/>
      <text:p text:style-name="P39">SISTEMA PJE</text:p>
      <text:p text:style-name="P38"/>
      <text:p text:style-name="P31">PROCESSOS EXTRAPAUTA</text:p>
      <text:p text:style-name="P33"/>
      <text:p text:style-name="P2"><text:span text:style-name="Fonte_20_parág._20_padrão40"><text:span text:style-name="T1">HABEAS CORPUS DA RELATORIA DA DESA. S</text:span></text:span><text:span text:style-name="Fonte_20_parág._20_padrão"><text:span text:style-name="T15">ÍLVIA SOARES DE SÁ NÓBREGA</text:span></text:span></text:p>
      <text:p text:style-name="P34"/>
      <text:p text:style-name="P6"><text:span text:style-name="Fonte_20_parág._20_padrão40"><text:span text:style-name="T17">01–HABEAS CORPUS CRIMINAL Nº3018983-46.2026.8.06.0000 DA COMARCA DE QUIXADÁ</text:span></text:span></text:p>
      <text:p text:style-name="P7"><text:span text:style-name="Fonte_20_parág._20_padrão40"><text:span text:style-name="T2">Impetrante: Defensoria Pública do Estado do Ceará</text:span></text:span></text:p>
      <text:p text:style-name="P18">Paciente: Antônio Reginaldo Freitas Sousa</text:p>
      <text:p text:style-name="P8"><text:span text:style-name="Fonte_20_parág._20_padrão40"><text:span text:style-name="T2">Def. Público: Defensoria Pública do Estado do Ceará</text:span></text:span></text:p>
      <text:p text:style-name="P19">Impetrado: Juiz de Direito da 1ª Vara Criminal da Comarca de Quixadá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02–HABEAS CORPUS CRIMINAL Nº3018181-48.2026.8.06.0000 DA COMARCA DE FORTALEZA</text:span></text:span></text:p>
      <text:p text:style-name="P7"><text:span text:style-name="Fonte_20_parág._20_padrão40"><text:span text:style-name="T2">Impetrante: Adv. Phablo Henrik Pinheiro do Carmo</text:span></text:span></text:p>
      <text:p text:style-name="P18">Paciente: Cleandro Moura de Holanda</text:p>
      <text:p text:style-name="Standard"><text:span text:style-name="Fonte_20_parág._20_padrão"><text:span text:style-name="T28">Advogado: </text:span></text:span><text:span text:style-name="Fonte_20_parág._20_padrão40"><text:span text:style-name="T2">Phablo Henrik Pinheiro do Carmo</text:span></text:span></text:p>
      <text:p text:style-name="P19">Impetrado: Juiz de Direito da Vara de Delitos de Organizações Criminosas da Comarca de Fortaleza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03–HABEAS CORPUS CRIMINAL Nº0625259-95.2026.8.06.0000 DA COMARCA DE MARACANAÚ</text:span></text:span></text:p>
      <text:p text:style-name="P7"><text:span text:style-name="Fonte_20_parág._20_padrão40"><text:span text:style-name="T2">Impetrante: Defensoria Pública do Estado do Ceará</text:span></text:span></text:p>
      <text:p text:style-name="P18">Paciente: José Vitor Rodrigues da Costa</text:p>
      <text:p text:style-name="P8"><text:span text:style-name="Fonte_20_parág._20_padrão40"><text:span text:style-name="T2">Def. Público: Defensoria Pública do Estado do Ceará</text:span></text:span></text:p>
      <text:p text:style-name="P19">Impetrado: Juiz de Direito do 7º Núcleo Regional de Custódia e das Garantias - Sede em Maracanaú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04–HABEAS CORPUS CRIMINAL Nº3014705-02.2026.8.06.0000 DA COMARCA DE FORTALEZA</text:span></text:span></text:p>
      <text:p text:style-name="P7"><text:span text:style-name="Fonte_20_parág._20_padrão40"><text:span text:style-name="T2">Impetrante: Adv. Alysson Moura Arruda</text:span></text:span></text:p>
      <text:p text:style-name="P18">Paciente: José Afrânio Noberto de Abreu</text:p>
      <text:p text:style-name="Standard"><text:span text:style-name="Fonte_20_parág._20_padrão"><text:span text:style-name="T28">Advogado: </text:span></text:span><text:span text:style-name="Fonte_20_parág._20_padrão40"><text:span text:style-name="T2">Alysson Moura Arruda</text:span></text:span></text:p>
      <text:p text:style-name="P7"><text:span text:style-name="Fonte_20_parág._20_padrão"><text:span text:style-name="T28">Impetrado: Juiz de Direito da Vara de Delitos de Organizações Criminosas da Comarca de Fortaleza</text:span></text:span></text:p>
      <text:p text:style-name="P9"><text:span text:style-name="Fonte_20_parág._20_padrão40"><text:span text:style-name="T17">Relatora: Exma. Sra. Desa. SÍLVIA SOARES DE SÁ NÓBREGA</text:span></text:span></text:p>
      <text:p text:style-name="P9"><text:soft-page-break/><text:span text:style-name="Fonte_20_parág._20_padrão40"><text:span text:style-name="T17"/></text:span></text:p>
      <text:p text:style-name="P6"><text:span text:style-name="Fonte_20_parág._20_padrão40"><text:span text:style-name="T17">05–HABEAS CORPUS CRIMINAL Nº3015626-58.2026.8.06.0000 DA COMARCA DE FORTALEZA</text:span></text:span></text:p>
      <text:p text:style-name="P7"><text:span text:style-name="Fonte_20_parág._20_padrão40"><text:span text:style-name="T2">Impetrante: Adv. Phablo Henrik Pinheiro do Carmo</text:span></text:span></text:p>
      <text:p text:style-name="Standard"><text:span text:style-name="Fonte_20_parág._20_padrão"><text:span text:style-name="T28">Paciente: </text:span></text:span><text:span text:style-name="T28">Regilane Costa dos Santos</text:span></text:p>
      <text:p text:style-name="Standard"><text:span text:style-name="Fonte_20_parág._20_padrão"><text:span text:style-name="T28">Advogado: </text:span></text:span><text:span text:style-name="Fonte_20_parág._20_padrão40"><text:span text:style-name="T2">Phablo Henrik Pinheiro do Carmo</text:span></text:span></text:p>
      <text:p text:style-name="P19">Impetrado: Juiz de Direito da Vara de Delitos de Organizações Criminosas da Comarca de Fortaleza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06–HABEAS CORPUS CRIMINAL Nº3017011-41.2026.8.06.0000 DA COMARCA DE CAUCAIA</text:span></text:span></text:p>
      <text:p text:style-name="P7"><text:span text:style-name="Fonte_20_parág._20_padrão40"><text:span text:style-name="T2">Impetrante: Defensoria Pública do Estado do Ceará</text:span></text:span></text:p>
      <text:p text:style-name="P18">Paciente: Tiago Hudson de Queiroz da Silva</text:p>
      <text:p text:style-name="P8"><text:span text:style-name="Fonte_20_parág._20_padrão40"><text:span text:style-name="T2">Def. Público: Defensoria Pública do Estado do Ceará</text:span></text:span></text:p>
      <text:p text:style-name="P19">Impetrado: Juiz de Direito da 3ª Vara Criminal da Comarca de Caucaia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07–HABEAS CORPUS CRIMINAL Nº3019894-58.2026.8.06.0000 DA COMARCA DE FORTALEZA</text:span></text:span></text:p>
      <text:p text:style-name="P7"><text:span text:style-name="Fonte_20_parág._20_padrão40"><text:span text:style-name="T2">Impetrante: Adv. Linsson Alencar Batista</text:span></text:span></text:p>
      <text:p text:style-name="P18">Paciente: Wanny Khristian Braz Pinto</text:p>
      <text:p text:style-name="P18">Advogado: Linsson Alencar Batista</text:p>
      <text:p text:style-name="P7"><text:span text:style-name="Fonte_20_parág._20_padrão40"><text:span text:style-name="T2">Impetrado: Juiz de Direito da Vara de Delitos de Organizações Criminosas da Comarca de Fortaleza</text:span></text:span>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08–HABEAS CORPUS CRIMINAL Nº3019972-52.2026.8.06.0000 DA COMARCA DE FORTALEZA</text:span></text:span></text:p>
      <text:p text:style-name="P7"><text:span text:style-name="Fonte_20_parág._20_padrão40"><text:span text:style-name="T2">Impetrante: Adv. Jeronnico Cândido do Nascimento</text:span></text:span></text:p>
      <text:p text:style-name="P18">Paciente: Antônio Gomes Teixeira Neto</text:p>
      <text:p text:style-name="P18">Advogado: Jeronnico Cândido do Nascimento</text:p>
      <text:p text:style-name="P7"><text:span text:style-name="Fonte_20_parág._20_padrão40"><text:span text:style-name="T2">Impetrado:</text:span></text:span><text:span text:style-name="Fonte_20_parág._20_padrão"><text:span text:style-name="T28"> Juiz de Direito da 1ª Vara do Juri da Comarca de Fortaleza</text:span></text:span>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09–HABEAS CORPUS CRIMINAL Nº3019225-05.2026.8.06.0000 DA COMARCA DE FORTALEZA</text:span></text:span></text:p>
      <text:p text:style-name="P7"><text:span text:style-name="Fonte_20_parág._20_padrão40"><text:span text:style-name="T2">Impetrante: Adv. <text:s/>Waldyr Francisco dos Santos Sobrinho</text:span></text:span></text:p>
      <text:p text:style-name="P18">Paciente: Juan Rikelmy Lobo de Sousa</text:p>
      <text:p text:style-name="P18">Advogado: Waldyr Francisco dos Santos Sobrinho</text:p>
      <text:p text:style-name="P7"><text:span text:style-name="Fonte_20_parág._20_padrão"><text:span text:style-name="T28">Impetrado: </text:span></text:span><text:span text:style-name="Fonte_20_parág._20_padrão40"><text:span text:style-name="T2">Juiz de Direito da Vara de Delitos de Organizações Criminosas da Comarca de Fortaleza</text:span></text:span>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10–HABEAS CORPUS CRIMINAL Nº3019723-04.2026.8.06.0000 DA COMARCA DE MAURITI</text:span></text:span></text:p>
      <text:p text:style-name="P7"><text:span text:style-name="Fonte_20_parág._20_padrão40"><text:span text:style-name="T2">Impetrante: Adv. Ravan Lemos Antônio</text:span></text:span></text:p>
      <text:p text:style-name="P18">Paciente: Fernando Sabino de Almeida</text:p>
      <text:p text:style-name="P18">Advogado: Ravan Lemos Antônio</text:p>
      <text:p text:style-name="P7"><text:span text:style-name="Fonte_20_parág._20_padrão40"><text:span text:style-name="T2">Impetrado: Juízo de Direito da Vara Única da Comarca de Mauriti</text:span></text:span>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11–HABEAS CORPUS CRIMINAL Nº3019206-96.2026.8.06.0000 DA COMARCA DE FORTALEZA</text:span></text:span></text:p>
      <text:p text:style-name="P7"><text:span text:style-name="Fonte_20_parág._20_padrão40"><text:span text:style-name="T2">Impetrante: Adv. Waldyr Francisco dos Santos Sobrinho</text:span></text:span></text:p>
      <text:p text:style-name="Standard"><text:soft-page-break/><text:span text:style-name="Fonte_20_parág._20_padrão"><text:span text:style-name="T28">Paciente: </text:span></text:span><text:span text:style-name="T28">Antônio Júlio Bernardino de Moura</text:span></text:p>
      <text:p text:style-name="Standard"><text:span text:style-name="Fonte_20_parág._20_padrão"><text:span text:style-name="T28">Advogado: </text:span></text:span><text:span text:style-name="T28">Waldyr Francisco dos Santos Sobrinho</text:span></text:p>
      <text:p text:style-name="P7"><text:span text:style-name="Fonte_20_parág._20_padrão40"><text:span text:style-name="T2">Impetrado: Juiz de Direito da Vara de Delitos de Organizações Criminosas da Comarca de Fortaleza</text:span></text:span>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12–HABEAS CORPUS CRIMINAL Nº3017005-34.2026.8.06.0000 DA COMARCA DE PACATUBA</text:span></text:span></text:p>
      <text:p text:style-name="P7"><text:span text:style-name="Fonte_20_parág._20_padrão40"><text:span text:style-name="T2">Impetrante: Defensoria Pública do Estado do Ceará</text:span></text:span></text:p>
      <text:p text:style-name="P18">Paciente: Samuel Vitor de Oliveira</text:p>
      <text:p text:style-name="P8"><text:span text:style-name="Fonte_20_parág._20_padrão40"><text:span text:style-name="T2">Def. Público: Defensoria Pública do Estado do Ceará</text:span></text:span></text:p>
      <text:p text:style-name="P19">Impetrado: Juiz de Direito da 1ª Vara da Comarca de Pacatuba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/></text:span></text:p>
      <text:p text:style-name="P2"><text:span text:style-name="Fonte_20_parág._20_padrão40"><text:span text:style-name="T16">HABEAS CORPUS DA RELATORIA DA DESA. VANJA FONTENELE PONTES</text:span></text:span></text:p>
      <text:p text:style-name="P21"/>
      <text:p text:style-name="P6"><text:span text:style-name="Fonte_20_parág._20_padrão40"><text:span text:style-name="T17">13–HABEAS CORPUS CRIMINAL Nº3018289-77.2026.8.06.0000 DA COMARCA DE CAMOCIM</text:span></text:span></text:p>
      <text:p text:style-name="P7"><text:span text:style-name="Fonte_20_parág._20_padrão40"><text:span text:style-name="T2">Impetrante: Adv. Rildo Eduardo Veras Gouveia</text:span></text:span></text:p>
      <text:p text:style-name="P18">Paciente: Lucas Sotero de Sousa</text:p>
      <text:p text:style-name="Standard"><text:span text:style-name="Fonte_20_parág._20_padrão"><text:span text:style-name="T28">Advogado: </text:span></text:span><text:span text:style-name="Fonte_20_parág._20_padrão40"><text:span text:style-name="T2">Rildo Eduardo Veras Gouveia</text:span></text:span></text:p>
      <text:p text:style-name="P19">Impetrado: Juiz de Direito da 1ª Vara da Comarca de Camocim</text:p>
      <text:p text:style-name="P9"><text:span text:style-name="Fonte_20_parág._20_padrão40"><text:span text:style-name="T17">Relatora: Exma. Sra. Desa. VANJA FONTENELE PONTES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14–HABEAS CORPUS CRIMINAL Nº3016486-59.2026.8.06.0000 DA COMARCA DE FORTALEZA</text:span></text:span></text:p>
      <text:p text:style-name="P7"><text:span text:style-name="Fonte_20_parág._20_padrão40"><text:span text:style-name="T2">Impetrante: Defensoria Pública do Estado do Ceará</text:span></text:span></text:p>
      <text:p text:style-name="P18">Paciente: Rafaela Larissa de Freitas Andrade</text:p>
      <text:p text:style-name="P18">Paciente: Jeane Campos Santana</text:p>
      <text:p text:style-name="P8"><text:span text:style-name="Fonte_20_parág._20_padrão40"><text:span text:style-name="T2">Def. Público: Defensoria Pública do Estado do Ceará</text:span></text:span></text:p>
      <text:p text:style-name="P19">Impetrado: Juiz de Direito da 7ª Vara Criminal da Comarca de Fortaleza</text:p>
      <text:p text:style-name="P9"><text:span text:style-name="Fonte_20_parág._20_padrão40"><text:span text:style-name="T17">Relatora: Exma. Sra. Desa. VANJA FONTENELE PONTES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15–HABEAS CORPUS CRIMINAL Nº3018738-35.2026.8.06.0000 DA COMARCA DE FORTALEZA</text:span></text:span></text:p>
      <text:p text:style-name="P7"><text:span text:style-name="Fonte_20_parág._20_padrão40"><text:span text:style-name="T2">Impetrante: Adv. Naide Raquel Koppe</text:span></text:span></text:p>
      <text:p text:style-name="P18">Paciente: Jefferson Ferreira de Araújo</text:p>
      <text:p text:style-name="P18">Advogada: Naide Raquel Koppe</text:p>
      <text:p text:style-name="P19">Impetrado: Juiz de Direito da Vara de Delitos e Organizações Criminosas da Comarca de Fortaleza</text:p>
      <text:p text:style-name="P9"><text:span text:style-name="Fonte_20_parág._20_padrão40"><text:span text:style-name="T17">Relatora: Exma. Sra. Desa. VANJA FONTENELE PONTES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16–HABEAS CORPUS CRIMINAL Nº3019910-12.2026.8.06.0000 DA COMARCA DE SOBRAL</text:span></text:span></text:p>
      <text:p text:style-name="P7"><text:span text:style-name="Fonte_20_parág._20_padrão40"><text:span text:style-name="T2">Impetrante: Adv. Isabelle Thais Costa Silva</text:span></text:span></text:p>
      <text:p text:style-name="P18">Paciente: Lucas Richard Araújo Gomes</text:p>
      <text:p text:style-name="Standard"><text:span text:style-name="Fonte_20_parág._20_padrão"><text:span text:style-name="T28">Advogada: </text:span></text:span><text:span text:style-name="Fonte_20_parág._20_padrão40"><text:span text:style-name="T2">Isabelle Thais Costa Silva</text:span></text:span></text:p>
      <text:p text:style-name="P19">Impetrado: Juiz de Direito Plantonista da Vara do 5º Núcleo Custódia/Garantias de Sobral</text:p>
      <text:p text:style-name="P9"><text:span text:style-name="Fonte_20_parág._20_padrão40"><text:span text:style-name="T17">Relatora: Exma. Sra. Desa. VANJA FONTENELE PONTES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17–HABEAS CORPUS CRIMINAL Nº3017842-89.2026.8.06.0000 DA COMARCA DE FORTALEZA</text:span></text:span></text:p>
      <text:p text:style-name="P7"><text:span text:style-name="Fonte_20_parág._20_padrão40"><text:span text:style-name="T2">Impetrante: Defensoria Pública do Estado do Ceará</text:span></text:span></text:p>
      <text:p text:style-name="P18">Paciente: Ana Vitoria Raulino dos Santos de Sousa</text:p>
      <text:p text:style-name="P8"><text:soft-page-break/><text:span text:style-name="Fonte_20_parág._20_padrão40"><text:span text:style-name="T2">Def. Público: Defensoria Pública do Estado do Ceará</text:span></text:span></text:p>
      <text:p text:style-name="P19">Impetrado: Juiz de Direito da Vara de Delitos e Organizações Criminosas da Comarca de Fortaleza</text:p>
      <text:p text:style-name="P9"><text:span text:style-name="Fonte_20_parág._20_padrão40"><text:span text:style-name="T17">Relatora: Exma. Sra. Desa. VANJA FONTENELE PONTES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18–HABEAS CORPUS CRIMINAL Nº3019363-69.2026.8.06.0000 DA COMARCA DE SOBRAL</text:span></text:span></text:p>
      <text:p text:style-name="P7"><text:span text:style-name="Fonte_20_parág._20_padrão40"><text:span text:style-name="T2">Impetrante: Adv. Raimundo Muriell Araújo Sousa Aguiar</text:span></text:span></text:p>
      <text:p text:style-name="Standard"><text:span text:style-name="Fonte_20_parág._20_padrão"><text:span text:style-name="T28">Paciente: </text:span></text:span><text:span text:style-name="T28">Deusimar Ferreira Alves</text:span></text:p>
      <text:p text:style-name="Standard"><text:span text:style-name="Fonte_20_parág._20_padrão"><text:span text:style-name="T28">Advogado: </text:span></text:span><text:span text:style-name="Fonte_20_parág._20_padrão40"><text:span text:style-name="T2">Raimundo Muriell Araújo Sousa Aguiar</text:span></text:span></text:p>
      <text:p text:style-name="P7"><text:span text:style-name="Fonte_20_parág._20_padrão"><text:span text:style-name="T28">Impetrado: </text:span></text:span><text:span text:style-name="T28">Juiz De Direito 5º Núcleo Regional De Custódia e das Garantias de Sobral</text:span></text:p>
      <text:p text:style-name="P9"><text:span text:style-name="Fonte_20_parág._20_padrão40"><text:span text:style-name="T17">Relatora: Exma. Sra. Desa. VANJA FONTENELE PONTES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19–HABEAS CORPUS CRIMINAL Nº3018628-36.2026.8.06.0000 DA COMARCA DE CEDRO</text:span></text:span></text:p>
      <text:p text:style-name="P7"><text:span text:style-name="Fonte_20_parág._20_padrão40"><text:span text:style-name="T2">Impetrante: Adv. Márcia Rúbia Batista Teixeira</text:span></text:span></text:p>
      <text:p text:style-name="P18">Paciente: Diego Fernandes de Andrade</text:p>
      <text:p text:style-name="Standard"><text:span text:style-name="Fonte_20_parág._20_padrão"><text:span text:style-name="T28">Advogada: </text:span></text:span><text:span text:style-name="Fonte_20_parág._20_padrão40"><text:span text:style-name="T2">Márcia Rúbia Batista Teixeira</text:span></text:span></text:p>
      <text:p text:style-name="P19">Impetrado: Juiz de Direito da Vara Única da Comarca de Cedro</text:p>
      <text:p text:style-name="P9"><text:span text:style-name="Fonte_20_parág._20_padrão40"><text:span text:style-name="T17">Relatora: Exma. Sra. Desa. VANJA FONTENELE PONTES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20–HABEAS CORPUS CRIMINAL Nº3015153-72.2026.8.06.0000 DA COMARCA DE ITAPIPOCA</text:span></text:span></text:p>
      <text:p text:style-name="P7"><text:span text:style-name="Fonte_20_parág._20_padrão40"><text:span text:style-name="T2">Impetrante: Defensoria Pública do Estado do Ceará</text:span></text:span></text:p>
      <text:p text:style-name="P18">Paciente: Francisco Robson Sousa</text:p>
      <text:p text:style-name="P8"><text:span text:style-name="Fonte_20_parág._20_padrão40"><text:span text:style-name="T2">Def. Público: Defensoria Pública do Estado do Ceará</text:span></text:span></text:p>
      <text:p text:style-name="P19">Impetrado: Juiz de Direito da Vara Única Criminal da Comarca de Itapipoca</text:p>
      <text:p text:style-name="P9"><text:span text:style-name="Fonte_20_parág._20_padrão40"><text:span text:style-name="T17">Relatora: Exma. Sra. Desa. VANJA FONTENELE PONTES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21–HABEAS CORPUS CRIMINAL Nº3019325-57.2026.8.06.0000 DA COMARCA DE SOLONÓPOLE</text:span></text:span></text:p>
      <text:p text:style-name="P7"><text:span text:style-name="Fonte_20_parág._20_padrão40"><text:span text:style-name="T2">Impetrante: Adv. Aline Cynara Maia Queiroz</text:span></text:span></text:p>
      <text:p text:style-name="P18">Paciente: Alan Baltazar</text:p>
      <text:p text:style-name="Standard"><text:span text:style-name="Fonte_20_parág._20_padrão"><text:span text:style-name="T28">Advogada: </text:span></text:span><text:span text:style-name="Fonte_20_parág._20_padrão40"><text:span text:style-name="T2">Aline Cynara Maia Queiroz</text:span></text:span></text:p>
      <text:p text:style-name="P19">Impetrado: Juiz de Direito da 1ª Vara da Comarca de Solonópole</text:p>
      <text:p text:style-name="P9"><text:span text:style-name="Fonte_20_parág._20_padrão40"><text:span text:style-name="T17">Relatora: Exma. Sra. Desa. VANJA FONTENELE PONTES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22–HABEAS CORPUS CRIMINAL Nº3019695-36.2026.8.06.0000 DA COMARCA DE PINDORETAMA</text:span></text:span></text:p>
      <text:p text:style-name="P7"><text:span text:style-name="Fonte_20_parág._20_padrão40"><text:span text:style-name="T2">Impetrante: Adv. Alane Cristina Nogueira Freitas</text:span></text:span></text:p>
      <text:p text:style-name="P7"><text:span text:style-name="Fonte_20_parág._20_padrão40"><text:span text:style-name="T2">Impetrante: Adv. Lailson de Souza Soares</text:span></text:span></text:p>
      <text:p text:style-name="P18">Paciente: Leandro Monteiro da Silva</text:p>
      <text:p text:style-name="Standard"><text:span text:style-name="Fonte_20_parág._20_padrão"><text:span text:style-name="T28">Advogada: </text:span></text:span><text:span text:style-name="Fonte_20_parág._20_padrão40"><text:span text:style-name="T2">Alane Cristina Nogueira Freitas</text:span></text:span></text:p>
      <text:p text:style-name="Standard"><text:span text:style-name="Fonte_20_parág._20_padrão"><text:span text:style-name="T28">Advogado: </text:span></text:span><text:span text:style-name="Fonte_20_parág._20_padrão40"><text:span text:style-name="T2">Lailson de Souza Soares</text:span></text:span></text:p>
      <text:p text:style-name="P19">Impetrado: Juiz de Direito da Vara Única da Comarca de Pindoretama</text:p>
      <text:p text:style-name="P9"><text:span text:style-name="Fonte_20_parág._20_padrão40"><text:span text:style-name="T17">Relatora: Exma. Sra. Desa. VANJA FONTENELE PONTES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23–HABEAS CORPUS CRIMINAL Nº3019453-77.2026.8.06.0000 DA COMARCA DE FORTALEZA</text:span></text:span></text:p>
      <text:p text:style-name="P7"><text:span text:style-name="Fonte_20_parág._20_padrão40"><text:span text:style-name="T2">Impetrante: Adv. Francisco Roberto Castelo Branco Pereira Filho</text:span></text:span></text:p>
      <text:p text:style-name="P18">Paciente: Paulo Henrique Pereira Alves</text:p>
      <text:p text:style-name="Standard"><text:span text:style-name="Fonte_20_parág._20_padrão"><text:span text:style-name="T28">Advogado: </text:span></text:span><text:span text:style-name="Fonte_20_parág._20_padrão40"><text:span text:style-name="T2">Francisco Roberto Castelo Branco Pereira Filho</text:span></text:span></text:p>
      <text:p text:style-name="P7"><text:span text:style-name="Fonte_20_parág._20_padrão"><text:span text:style-name="T28">Impetrado: Juiz de Direito da Vara de Delitos de Organização Criminosa da Comarca de Fortaleza</text:span></text:span></text:p>
      <text:p text:style-name="P9"><text:soft-page-break/><text:span text:style-name="Fonte_20_parág._20_padrão40"><text:span text:style-name="T17">Relatora: Exma. Sra. Desa. VANJA FONTENELE PONTES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24–HABEAS CORPUS CRIMINAL Nº3018799-90.2026.8.06.0000 DA COMARCA DE FORTALEZA</text:span></text:span></text:p>
      <text:p text:style-name="P7"><text:span text:style-name="Fonte_20_parág._20_padrão40"><text:span text:style-name="T2">Impetrante: Adv. Francisco Roberto Castelo Branco Pereira Filho</text:span></text:span></text:p>
      <text:p text:style-name="P18">Paciente: Wesley de Sousa Alves</text:p>
      <text:p text:style-name="Standard"><text:span text:style-name="Fonte_20_parág._20_padrão"><text:span text:style-name="T28">Advogado: </text:span></text:span><text:span text:style-name="Fonte_20_parág._20_padrão40"><text:span text:style-name="T2">Francisco Roberto Castelo Branco Pereira Filho</text:span></text:span></text:p>
      <text:p text:style-name="P7"><text:span text:style-name="Fonte_20_parág._20_padrão"><text:span text:style-name="T28">Impetrado: </text:span></text:span><text:span text:style-name="T28">17ª Vara Criminal da Comarca de Fortaleza-Vara Única Privativa de Audiências de Custódia</text:span></text:p>
      <text:p text:style-name="P9"><text:span text:style-name="Fonte_20_parág._20_padrão40"><text:span text:style-name="T17">Relatora: Exma. Sra. Desa. VANJA FONTENELE PONTES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25–HABEAS CORPUS CRIMINAL Nº3018882-09.2026.8.06.0000 DA COMARCA DE FORTALEZA</text:span></text:span></text:p>
      <text:p text:style-name="P7"><text:span text:style-name="Fonte_20_parág._20_padrão40"><text:span text:style-name="T2">Impetrante: Adv. Reidson Ferreira de Oliveira</text:span></text:span></text:p>
      <text:p text:style-name="Standard"><text:span text:style-name="Fonte_20_parág._20_padrão"><text:span text:style-name="T28">Paciente: </text:span></text:span><text:span text:style-name="T28">Cicero Eduardo Alves da Silva</text:span></text:p>
      <text:p text:style-name="Standard"><text:span text:style-name="Fonte_20_parág._20_padrão"><text:span text:style-name="T28">Advogado: </text:span></text:span><text:span text:style-name="Fonte_20_parág._20_padrão40"><text:span text:style-name="T2">Reidson Ferreira de Oliveira</text:span></text:span></text:p>
      <text:p text:style-name="P7"><text:span text:style-name="Fonte_20_parág._20_padrão"><text:span text:style-name="T28">Impetrado: </text:span></text:span><text:span text:style-name="T28">Juiz de Direito da Vara de Delitos de Organizações Criminosas da Comarca de Fortaleza</text:span></text:p>
      <text:p text:style-name="P9"><text:span text:style-name="Fonte_20_parág._20_padrão40"><text:span text:style-name="T17">Relatora: Exma. Sra. Desa. VANJA FONTENELE PONTES</text:span></text:span></text:p>
      <text:p text:style-name="P35"/>
      <text:p text:style-name="P6"><text:span text:style-name="Fonte_20_parág._20_padrão40"><text:span text:style-name="T17">26–HABEAS CORPUS CRIMINAL Nº</text:span></text:span><text:span text:style-name="Fonte_20_parág._20_padrão"><text:span text:style-name="T14">3018282-85.2026.8.06.0000</text:span></text:span><text:span text:style-name="Fonte_20_parág._20_padrão40"><text:span text:style-name="T17"> COMARCA DE JUAZEIRO DO NORTE</text:span></text:span></text:p>
      <text:p text:style-name="P7"><text:span text:style-name="Fonte_20_parág._20_padrão40"><text:span text:style-name="T4">Impetrante: Adv. </text:span></text:span><text:span text:style-name="Fonte_20_parág._20_padrão"><text:span text:style-name="T29">Bianca Medeiros Ramalho Bringe</text:span></text:span></text:p>
      <text:p text:style-name="P7"><text:span text:style-name="Fonte_20_parág._20_padrão40"><text:span text:style-name="T4">Impetrante: Adv. Johana Alencar Acosta Romero</text:span></text:span></text:p>
      <text:p text:style-name="P23">Paciente: Cicera Ferreira da Silva Filha</text:p>
      <text:p text:style-name="P24">Advogada: Bianca Medeiros Ramalho Bringe</text:p>
      <text:p text:style-name="P7"><text:span text:style-name="Fonte_20_parág._20_padrão"><text:span text:style-name="T29">Advogada: </text:span></text:span><text:span text:style-name="Fonte_20_parág._20_padrão40"><text:span text:style-name="T4">Johana Alencar Acosta Romero</text:span></text:span></text:p>
      <text:p text:style-name="P24">Impetrado: Juiz de Direito do 1º Núcleo Regional de Custódia e das Garantias de Juazeiro do Norte</text:p>
      <text:p text:style-name="P9"><text:span text:style-name="Fonte_20_parág._20_padrão40"><text:span text:style-name="T17">Relatora: Exma. Sra. Desa. VANJA FONTENELE PONTES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27–HABEAS CORPUS CRIMINAL Nº</text:span></text:span><text:span text:style-name="Fonte_20_parág._20_padrão"><text:span text:style-name="T14">3020504-26.2026.8.06.0000</text:span></text:span><text:span text:style-name="Fonte_20_parág._20_padrão40"><text:span text:style-name="T17"> COMARCA DE MARACANAÚ</text:span></text:span></text:p>
      <text:p text:style-name="P7"><text:span text:style-name="Fonte_20_parág._20_padrão40"><text:span text:style-name="T4">Impetrante: Adv. </text:span></text:span><text:span text:style-name="Fonte_20_parág._20_padrão"><text:span text:style-name="T29">Alessandro de Azevedo Nogueira</text:span></text:span></text:p>
      <text:p text:style-name="P7"><text:span text:style-name="Fonte_20_parág._20_padrão40"><text:span text:style-name="T4">Impetrante: Adv. </text:span></text:span><text:span text:style-name="Fonte_20_parág._20_padrão"><text:span text:style-name="T29">Pedro Cesar da Rocha Neto</text:span></text:span></text:p>
      <text:p text:style-name="P23">Paciente: Vagner Barroso Rodrigues</text:p>
      <text:p text:style-name="P23">Paciente: Daniel da Silva Soares</text:p>
      <text:p text:style-name="P23">Advogado: Alessandro de Azevedo Nogueira</text:p>
      <text:p text:style-name="P23">Advogado: Pedro Cesar da Rocha Neto</text:p>
      <text:p text:style-name="P24">Impetrado: Juiz de Direito do 7º Núcleo Regional de Custódia e das Garantias de Maracanaú</text:p>
      <text:p text:style-name="P9"><text:span text:style-name="Fonte_20_parág._20_padrão40"><text:span text:style-name="T17">Relatora: Exma. Sra. Desa. VANJA FONTENELE PONTES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28–HABEAS CORPUS CRIMINAL Nº</text:span></text:span><text:span text:style-name="Fonte_20_parág._20_padrão"><text:span text:style-name="T14">3021175-49.2026.8.06.0000</text:span></text:span><text:span text:style-name="Fonte_20_parág._20_padrão40"><text:span text:style-name="T17"> COMARCA DE SOBRAL</text:span></text:span></text:p>
      <text:p text:style-name="P7"><text:span text:style-name="Fonte_20_parág._20_padrão40"><text:span text:style-name="T4">Impetrante: Adv. </text:span></text:span><text:span text:style-name="Fonte_20_parág._20_padrão"><text:span text:style-name="T29">Guilherme Janderson Martins Madeira</text:span></text:span></text:p>
      <text:p text:style-name="P23">Paciente: Antônio Wesley do Nascimento Mesquita</text:p>
      <text:p text:style-name="P23">Advogado: Guilherme Janderson Martins Madeira</text:p>
      <text:p text:style-name="P24">Impetrado: Juiz de Direito do 5º Núcleo de Custódia e das Garantias de Sobral</text:p>
      <text:p text:style-name="P9"><text:span text:style-name="Fonte_20_parág._20_padrão40"><text:span text:style-name="T17">Relatora: Exma. Sra. Desa. VANJA FONTENELE PONTES</text:span></text:span></text:p>
      <text:p text:style-name="P35"/>
      <text:p text:style-name="P2"><text:span text:style-name="Fonte_20_parág._20_padrão40"><text:span text:style-name="T23">HABEAS CORPUS DA RELATORIA DA DESA. ÂNGELA TERESA GONDIM CARNEIRO CHAVES</text:span></text:span></text:p>
      <text:p text:style-name="P33"/>
      <text:p text:style-name="P6"><text:span text:style-name="Fonte_20_parág._20_padrão40"><text:span text:style-name="T17">29–HABEAS CORPUS CRIMINAL Nº3014998-69.2026.8.06.0000 DA COMARCA DE FORTALEZA</text:span></text:span></text:p>
      <text:p text:style-name="P7"><text:soft-page-break/><text:span text:style-name="Fonte_20_parág._20_padrão40"><text:span text:style-name="T2">Impetrante: Adv. Vânia Gomes Castelo Branco</text:span></text:span></text:p>
      <text:p text:style-name="P18">Paciente: Mikael Negreiro Pinto</text:p>
      <text:p text:style-name="Standard"><text:span text:style-name="Fonte_20_parág._20_padrão"><text:span text:style-name="T28">Advogada: </text:span></text:span><text:span text:style-name="Fonte_20_parág._20_padrão40"><text:span text:style-name="T2">Vânia Gomes Castelo Branco</text:span></text:span></text:p>
      <text:p text:style-name="P19">Impetrado: Juiz de Direito da Vara de Delitos de Organizações Criminosas da Comarca de Fortaleza</text:p>
      <text:p text:style-name="P9"><text:span text:style-name="Fonte_20_parág._20_padrão40"><text:span text:style-name="T17">Relatora: Exma. Sra. Desa. </text:span></text:span><text:bookmark-start text:name="_Hlk232996073_Copia_5_Copia_1_Copia_1"/><text:span text:style-name="Fonte_20_parág._20_padrão40"><text:span text:style-name="T17">ÂNGELA TERESA GONDIM CARNEIRO CHAVES</text:span></text:span><text:bookmark-end text:name="_Hlk232996073_Copia_5_Copia_1_Copia_1"/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30–HABEAS CORPUS CRIMINAL Nº3015475-92.2026.8.06.0000 DA COMARCA DE FORTALEZA</text:span></text:span></text:p>
      <text:p text:style-name="P7"><text:span text:style-name="Fonte_20_parág._20_padrão40"><text:span text:style-name="T2">Impetrante: Adv. Anna Virgínia Pereira Lemos de Freitas</text:span></text:span></text:p>
      <text:p text:style-name="P18">Paciente: Vando Henrique Moraes de Sales</text:p>
      <text:p text:style-name="Standard"><text:span text:style-name="Fonte_20_parág._20_padrão"><text:span text:style-name="T28">Advogada: </text:span></text:span><text:span text:style-name="Fonte_20_parág._20_padrão40"><text:span text:style-name="T2">Anna Virgínia Pereira Lemos de Freitas</text:span></text:span></text:p>
      <text:p text:style-name="P19">Impetrado: Juiz de Direito da 5ª Vara do Júri da Comarca de Fortaleza</text:p>
      <text:p text:style-name="P9"><text:span text:style-name="Fonte_20_parág._20_padrão40"><text:span text:style-name="T17">Relatora: Exma. Sra. Desa. ÂNGELA TERESA GONDIM CARNEIRO CHAVES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31–HABEAS CORPUS CRIMINAL Nº3017207-11.2026.8.06.0000 DA COMARCA DE ARACATI</text:span></text:span></text:p>
      <text:p text:style-name="P7"><text:span text:style-name="Fonte_20_parág._20_padrão40"><text:span text:style-name="T2">Impetrante: Adv. Cíntia Eveline da Silva Pereira</text:span></text:span></text:p>
      <text:p text:style-name="P18">Paciente: Antônio Vanildo Da Silva</text:p>
      <text:p text:style-name="Standard"><text:span text:style-name="Fonte_20_parág._20_padrão"><text:span text:style-name="T28">Advogada: </text:span></text:span><text:span text:style-name="Fonte_20_parág._20_padrão40"><text:span text:style-name="T2">Cíntia Eveline da Silva Pereira</text:span></text:span></text:p>
      <text:p text:style-name="P19">Impetrado: Juiz de Direito da Vara Única Criminal de Aracati</text:p>
      <text:p text:style-name="P9"><text:span text:style-name="Fonte_20_parág._20_padrão40"><text:span text:style-name="T17">Relatora: Exma. Sra. Desa. ÂNGELA TERESA GONDIM CARNEIRO CHAVES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32–HABEAS CORPUS CRIMINAL Nº3017269-51.2026.8.06.0000 DA COMARCA DE CARIRÉ</text:span></text:span></text:p>
      <text:p text:style-name="P7"><text:span text:style-name="Fonte_20_parág._20_padrão40"><text:span text:style-name="T2">Impetrante: Adv. Francisco Artur de Oliveira Porto</text:span></text:span></text:p>
      <text:p text:style-name="Standard"><text:span text:style-name="Fonte_20_parág._20_padrão"><text:span text:style-name="T28">Paciente: </text:span></text:span><text:span text:style-name="T28">Israel Paiva Braga</text:span></text:p>
      <text:p text:style-name="Standard"><text:span text:style-name="Fonte_20_parág._20_padrão"><text:span text:style-name="T28">Advogado: </text:span></text:span><text:span text:style-name="Fonte_20_parág._20_padrão40"><text:span text:style-name="T2">Francisco Artur de Oliveira Porto</text:span></text:span></text:p>
      <text:p text:style-name="P7"><text:span text:style-name="Fonte_20_parág._20_padrão"><text:span text:style-name="T28">Impetrado: </text:span></text:span><text:span text:style-name="T28">Juiz de Direito da Vara Única da Comarca de Cariré</text:span></text:p>
      <text:p text:style-name="P9"><text:span text:style-name="Fonte_20_parág._20_padrão40"><text:span text:style-name="T17">Relatora: Exma. Sra. Desa. ÂNGELA TERESA GONDIM CARNEIRO CHAVES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33–HABEAS CORPUS CRIMINAL Nº3017627-16.2026.8.06.0000 DA COMARCA DE FORTALEZA</text:span></text:span></text:p>
      <text:p text:style-name="P7"><text:span text:style-name="Fonte_20_parág._20_padrão40"><text:span text:style-name="T2">Impetrante: Adv. Camila Kelvia Araújo Gomes</text:span></text:span></text:p>
      <text:p text:style-name="P18">Paciente: Romário Gomes Costa</text:p>
      <text:p text:style-name="Standard"><text:span text:style-name="Fonte_20_parág._20_padrão"><text:span text:style-name="T28">Advogada: </text:span></text:span><text:span text:style-name="Fonte_20_parág._20_padrão40"><text:span text:style-name="T2">Camila Kelvia Araújo Gomes</text:span></text:span></text:p>
      <text:p text:style-name="P7"><text:span text:style-name="Fonte_20_parág._20_padrão"><text:span text:style-name="T28">Impetrado: Juiz de Direito da Vara de Delitos de Organizações Criminosas da Comarca de Fortaleza</text:span></text:span></text:p>
      <text:p text:style-name="P9"><text:span text:style-name="Fonte_20_parág._20_padrão40"><text:span text:style-name="T17">Relatora: Exma. Sra. Desa. ÂNGELA TERESA GONDIM CARNEIRO CHAVES</text:span></text:span></text:p>
      <text:p text:style-name="P9"><text:span text:style-name="Fonte_20_parág._20_padrão40"><text:span text:style-name="T17"/></text:span></text:p>
      <text:p text:style-name="P9"><text:span text:style-name="Fonte_20_parág._20_padrão40"><text:span text:style-name="T17"/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34–HABEAS CORPUS CRIMINAL Nº3017629-83.2026.8.06.0000 DA COMARCA DE CAPISTRANO</text:span></text:span></text:p>
      <text:p text:style-name="P7"><text:span text:style-name="Fonte_20_parág._20_padrão40"><text:span text:style-name="T2">Impetrante: Adv. Francisco Miguel da Silva Freitas</text:span></text:span></text:p>
      <text:p text:style-name="P18">Paciente: Eduardo de Oliveira Mello Filho</text:p>
      <text:p text:style-name="Standard"><text:span text:style-name="Fonte_20_parág._20_padrão"><text:span text:style-name="T28">Advogado: </text:span></text:span><text:span text:style-name="Fonte_20_parág._20_padrão40"><text:span text:style-name="T2">Francisco Miguel da Silva Freitas</text:span></text:span></text:p>
      <text:p text:style-name="P19">Impetrado: Juiz de Direito da Vara Única da Comarca de Capistrano</text:p>
      <text:p text:style-name="P9"><text:span text:style-name="Fonte_20_parág._20_padrão40"><text:span text:style-name="T17">Relatora: Exma. Sra. Desa. ÂNGELA TERESA GONDIM CARNEIRO CHAVES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35–HABEAS CORPUS CRIMINAL Nº3018309-68.2026.8.06.0000 DA COMARCA DE GRANJA</text:span></text:span></text:p>
      <text:p text:style-name="P7"><text:span text:style-name="Fonte_20_parág._20_padrão40"><text:span text:style-name="T2">Impetrante: Adv. Francisco Alencar Martins Filho</text:span></text:span></text:p>
      <text:p text:style-name="P18">Paciente: Thiago Pereira Gomes</text:p>
      <text:p text:style-name="Standard"><text:soft-page-break/><text:span text:style-name="Fonte_20_parág._20_padrão"><text:span text:style-name="T28">Advogado: </text:span></text:span><text:span text:style-name="Fonte_20_parág._20_padrão40"><text:span text:style-name="T2">Francisco Alencar Martins Filho</text:span></text:span></text:p>
      <text:p text:style-name="P19">Impetrado: Juiz de Direito Da 1ª Vara da Comarca de Granja</text:p>
      <text:p text:style-name="P9"><text:span text:style-name="Fonte_20_parág._20_padrão40"><text:span text:style-name="T17">Relatora: Exma. Sra. Desa. ÂNGELA TERESA GONDIM CARNEIRO CHAVES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36–HABEAS CORPUS CRIMINAL Nº3018592-91.2026.8.06.0000 DA COMARCA DE PACATUBA</text:span></text:span></text:p>
      <text:p text:style-name="P7"><text:span text:style-name="Fonte_20_parág._20_padrão40"><text:span text:style-name="T2">Impetrante: Adv. Anna Virgínia Pereira Lemos De Freitas</text:span></text:span></text:p>
      <text:p text:style-name="P18">Paciente: Alisson Pinheiro Cavalcante</text:p>
      <text:p text:style-name="Standard"><text:span text:style-name="Fonte_20_parág._20_padrão"><text:span text:style-name="T28">Advogada: </text:span></text:span><text:span text:style-name="Fonte_20_parág._20_padrão40"><text:span text:style-name="T2">Anna Virgínia Pereira Lemos De Freitas</text:span></text:span></text:p>
      <text:p text:style-name="P19">Impetrado: Juiz de Direito da 1ª Vara da Comarca de Pacatuba</text:p>
      <text:p text:style-name="P9"><text:span text:style-name="Fonte_20_parág._20_padrão40"><text:span text:style-name="T17">Relatora: Exma. Sra. Desa. ÂNGELA TERESA GONDIM CARNEIRO CHAVES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37–HABEAS CORPUS CRIMINAL Nº3018615-37.2026.8.06.0000 DA COMARCA DE FORTALEZA</text:span></text:span></text:p>
      <text:p text:style-name="P7"><text:span text:style-name="Fonte_20_parág._20_padrão40"><text:span text:style-name="T2">Impetrante: Adv. Francisco Roberto Castelo Branco Pereira Filho</text:span></text:span></text:p>
      <text:p text:style-name="P18">Paciente: Wesley Rocha Loiola</text:p>
      <text:p text:style-name="Standard"><text:span text:style-name="Fonte_20_parág._20_padrão"><text:span text:style-name="T28">Advogado: </text:span></text:span><text:span text:style-name="Fonte_20_parág._20_padrão40"><text:span text:style-name="T2">Francisco Roberto Castelo Branco Pereira Filho</text:span></text:span></text:p>
      <text:p text:style-name="P19">Impetrado: Juiz de Direito da Vara de Delitos de Organizações Criminosas da Comarca de Fortaleza</text:p>
      <text:p text:style-name="P9"><text:span text:style-name="Fonte_20_parág._20_padrão40"><text:span text:style-name="T17">Relatora: Exma. Sra. Desa. ÂNGELA TERESA GONDIM CARNEIRO CHAVES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38–HABEAS CORPUS CRIMINAL Nº3020143-09.2026.8.06.0000 DA COMARCA DE FORTALEZA</text:span></text:span></text:p>
      <text:p text:style-name="P7"><text:span text:style-name="Fonte_20_parág._20_padrão40"><text:span text:style-name="T2">Impetrante: Adv. Taian Lima Silva</text:span></text:span></text:p>
      <text:p text:style-name="P18">Paciente: Antônio Cairo da Silva Gomes</text:p>
      <text:p text:style-name="Standard"><text:span text:style-name="Fonte_20_parág._20_padrão"><text:span text:style-name="T28">Advogado: </text:span></text:span><text:span text:style-name="Fonte_20_parág._20_padrão40"><text:span text:style-name="T2">Taian Lima Silva</text:span></text:span></text:p>
      <text:p text:style-name="P19">Impetrado: Juiz de Direito do Núcleo de Custódia e das Garantias da Comarca de Fortaleza</text:p>
      <text:p text:style-name="P9"><text:span text:style-name="Fonte_20_parág._20_padrão40"><text:span text:style-name="T17">Relatora: Exma. Sra. Desa. ÂNGELA TERESA GONDIM CARNEIRO CHAVES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39–HABEAS CORPUS CRIMINAL Nº3020161-30.2026.8.06.0000 DA COMARCA BEBERIBE</text:span></text:span></text:p>
      <text:p text:style-name="P7"><text:span text:style-name="Fonte_20_parág._20_padrão40"><text:span text:style-name="T2">Impetrante: Adv. Emanuel de Padua Almeida de Paiva</text:span></text:span></text:p>
      <text:p text:style-name="P18">Paciente: Willison Chagas dos Santos</text:p>
      <text:p text:style-name="Standard"><text:span text:style-name="Fonte_20_parág._20_padrão"><text:span text:style-name="T28">Advogado: </text:span></text:span><text:span text:style-name="Fonte_20_parág._20_padrão40"><text:span text:style-name="T2">Emanuel de Padua Almeida de Paiva</text:span></text:span></text:p>
      <text:p text:style-name="P19">Impetrado: Juiz de Direito da 1ª Vara da Comarca de Beberibe</text:p>
      <text:p text:style-name="P9"><text:span text:style-name="Fonte_20_parág._20_padrão40"><text:span text:style-name="T17">Relatora: Exma. Sra. Desa. ÂNGELA TERESA GONDIM CARNEIRO CHAVES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40–HABEAS CORPUS CRIMINAL Nº3020641-08.2026.8.06.0000 DA COMARCA DE SOBRAL</text:span></text:span></text:p>
      <text:p text:style-name="P7"><text:span text:style-name="Fonte_20_parág._20_padrão40"><text:span text:style-name="T2">Impetrante: Adv. Maria Clara Divino da Silva</text:span></text:span></text:p>
      <text:p text:style-name="Standard"><text:span text:style-name="Fonte_20_parág._20_padrão"><text:span text:style-name="T28">Paciente: </text:span></text:span><text:span text:style-name="T28">Francisco Lucas do Nascimento Barbosa</text:span></text:p>
      <text:p text:style-name="Standard"><text:span text:style-name="Fonte_20_parág._20_padrão"><text:span text:style-name="T28">Advogada: </text:span></text:span><text:span text:style-name="Fonte_20_parág._20_padrão40"><text:span text:style-name="T2">Maria Clara Divino da Silva</text:span></text:span></text:p>
      <text:p text:style-name="P7"><text:span text:style-name="Fonte_20_parág._20_padrão"><text:span text:style-name="T28">Impetrado: </text:span></text:span><text:span text:style-name="T28">Juiz de Direito do Juizado da Violência Doméstica e Familiar Contra a Mulher da Comarca de Sobral</text:span></text:p>
      <text:p text:style-name="P9"><text:span text:style-name="Fonte_20_parág._20_padrão40"><text:span text:style-name="T17">Relatora: Exma. Sra. Desa. ÂNGELA TERESA GONDIM CARNEIRO CHAVES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41–HABEAS CORPUS CRIMINAL Nº3016132-34.2026.8.06.0000 DA COMARCA DO CRATO</text:span></text:span></text:p>
      <text:p text:style-name="P7"><text:span text:style-name="Fonte_20_parág._20_padrão40"><text:span text:style-name="T2">Impetrante: Adv. Jorge Luís Pereira</text:span></text:span></text:p>
      <text:p text:style-name="P18">Paciente: Lucas Lino dos Santos</text:p>
      <text:p text:style-name="Standard"><text:span text:style-name="Fonte_20_parág._20_padrão"><text:span text:style-name="T28">Advogado: </text:span></text:span><text:span text:style-name="Fonte_20_parág._20_padrão40"><text:span text:style-name="T2">Jorge Luís Pereira</text:span></text:span></text:p>
      <text:p text:style-name="P19">Impetrado: Juiz de Direito da 1ª Vara Criminal da Comarca de Crato</text:p>
      <text:p text:style-name="P9"><text:span text:style-name="Fonte_20_parág._20_padrão40"><text:span text:style-name="T17">Relatora: Exma. Sra. Desa. ÂNGELA TERESA GONDIM CARNEIRO CHAVES</text:span></text:span></text:p>
      <text:p text:style-name="P9"><text:soft-page-break/><text:span text:style-name="Fonte_20_parág._20_padrão40"><text:span text:style-name="T17"/></text:span></text:p>
      <text:p text:style-name="P6"><text:span text:style-name="Fonte_20_parág._20_padrão40"><text:span text:style-name="T17">42–HABEAS CORPUS CRIMINAL Nº0625255-58.2026.8.06.0000 DA COMARCA DE REDENÇÃO</text:span></text:span></text:p>
      <text:p text:style-name="P7"><text:span text:style-name="Fonte_20_parág._20_padrão40"><text:span text:style-name="T2">Impetrante: Adv. Hirlana Carvalho Freitas Almeida</text:span></text:span></text:p>
      <text:p text:style-name="P18">Paciente: Jesus Eduardo Lopes Lima</text:p>
      <text:p text:style-name="Standard"><text:span text:style-name="Fonte_20_parág._20_padrão"><text:span text:style-name="T28">Advogada: </text:span></text:span><text:span text:style-name="Fonte_20_parág._20_padrão40"><text:span text:style-name="T2">Hirlana Carvalho Freitas Almeida</text:span></text:span></text:p>
      <text:p text:style-name="P19">Impetrado: Juiz de Direito da 1ª Vara da Comarca de Redenção</text:p>
      <text:p text:style-name="P9"><text:span text:style-name="Fonte_20_parág._20_padrão40"><text:span text:style-name="T17">Relatora: Exma. Sra. Desa. ÂNGELA TERESA GONDIM CARNEIRO CHAVES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43–HABEAS CORPUS CRIMINAL Nº3019223-35.2026.8.06.0000 DA COMARCA DE FORTALEZA</text:span></text:span></text:p>
      <text:p text:style-name="P7"><text:span text:style-name="Fonte_20_parág._20_padrão40"><text:span text:style-name="T2">Impetrante: Adv. Jamily Campos Teles de Lima</text:span></text:span></text:p>
      <text:p text:style-name="P7"><text:span text:style-name="Fonte_20_parág._20_padrão40"><text:span text:style-name="T2">Impetrante: Adv. Viviane Pinheiro de Paiva Sousa</text:span></text:span></text:p>
      <text:p text:style-name="Standard"><text:span text:style-name="Fonte_20_parág._20_padrão"><text:span text:style-name="T28">Paciente: </text:span></text:span><text:span text:style-name="T28">Francisco Kaio Wallace Sousa Rdorigues</text:span></text:p>
      <text:p text:style-name="Standard"><text:span text:style-name="Fonte_20_parág._20_padrão"><text:span text:style-name="T28">Advogada: </text:span></text:span><text:span text:style-name="Fonte_20_parág._20_padrão40"><text:span text:style-name="T2">Jamily Campos Teles de Lima</text:span></text:span></text:p>
      <text:p text:style-name="Standard"><text:span text:style-name="Fonte_20_parág._20_padrão"><text:span text:style-name="T28">Advogada: </text:span></text:span><text:span text:style-name="Fonte_20_parág._20_padrão40"><text:span text:style-name="T2">Viviane Pinheiro de Paiva Sousa</text:span></text:span></text:p>
      <text:p text:style-name="P7"><text:span text:style-name="Fonte_20_parág._20_padrão"><text:span text:style-name="T28">Impetrado: </text:span></text:span><text:span text:style-name="T28">Juiz de Direito da Vara de Delitos de Organizações Criminosas da Comarca de Fortaleza</text:span></text:p>
      <text:p text:style-name="P9"><text:span text:style-name="Fonte_20_parág._20_padrão40"><text:span text:style-name="T17">Relatora: Exma. Sra. Desa. </text:span></text:span><text:bookmark-start text:name="_Hlk232996073_Copia_5_Copia_1_Copia_1_Co"/><text:span text:style-name="Fonte_20_parág._20_padrão40"><text:span text:style-name="T17">ÂNGELA TERESA GONDIM CARNEIRO CHAVES</text:span></text:span><text:bookmark-end text:name="_Hlk232996073_Copia_5_Copia_1_Copia_1_Co"/></text:p>
      <text:p text:style-name="P9"><text:span text:style-name="Fonte_20_parág._20_padrão40"><text:span text:style-name="T17"/></text:span></text:p>
      <text:p text:style-name="P2"><text:span text:style-name="Fonte_20_parág._20_padrão40"><text:span text:style-name="T16">HABEAS CORPUS DA RELATORIA DO DES. FRANCISCO JAIME MEDEIROS NETO</text:span></text:span></text:p>
      <text:p text:style-name="P20"/>
      <text:p text:style-name="P6"><text:span text:style-name="Fonte_20_parág._20_padrão40"><text:span text:style-name="T17">44–HABEAS CORPUS CRIMINAL Nº3014307-55.2026.8.06.0000 DA COMARCA DE FORTALEZA</text:span></text:span></text:p>
      <text:p text:style-name="P7"><text:span text:style-name="Fonte_20_parág._20_padrão40"><text:span text:style-name="T2">Impetrante: Adv. Samuel Oliveira dos Santos</text:span></text:span></text:p>
      <text:p text:style-name="Standard"><text:span text:style-name="Fonte_20_parág._20_padrão"><text:span text:style-name="T28">Paciente: </text:span></text:span><text:span text:style-name="T28">Franklin Yoham de Lima Gomes</text:span></text:p>
      <text:p text:style-name="Standard"><text:span text:style-name="Fonte_20_parág._20_padrão"><text:span text:style-name="T28">Advogado: </text:span></text:span><text:span text:style-name="Fonte_20_parág._20_padrão40"><text:span text:style-name="T2">Samuel Oliveira dos Santos</text:span></text:span></text:p>
      <text:p text:style-name="P7"><text:span text:style-name="Fonte_20_parág._20_padrão"><text:span text:style-name="T28">Impetrado: </text:span></text:span><text:span text:style-name="T28">Juiz de Direito da 2ª Vara das Execuções Penais da Comarca de Fortaleza</text:span></text:p>
      <text:p text:style-name="P9"><text:span text:style-name="Fonte_20_parág._20_padrão40"><text:span text:style-name="T17">Relator: Exmo. Sr. Des. FRANCISCO JAIME MEDEIROS NETO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45–HABEAS CORPUS CRIMINAL Nº3016496-06.2026.8.06.0000 DA COMARCA DE FORTALEZA</text:span></text:span></text:p>
      <text:p text:style-name="P7"><text:span text:style-name="Fonte_20_parág._20_padrão40"><text:span text:style-name="T2">Impetrante: Adv. Ricassio Lima Costa</text:span></text:span></text:p>
      <text:p text:style-name="P7"><text:span text:style-name="Fonte_20_parág._20_padrão40"><text:span text:style-name="T2">Impetrante: Adv. Andreza Domingues Sena</text:span></text:span></text:p>
      <text:p text:style-name="Standard"><text:span text:style-name="Fonte_20_parág._20_padrão"><text:span text:style-name="T28">Paciente: </text:span></text:span><text:span text:style-name="T28">Wanderley Costa de Souza</text:span></text:p>
      <text:p text:style-name="Standard"><text:span text:style-name="Fonte_20_parág._20_padrão"><text:span text:style-name="T28">Advogado: </text:span></text:span><text:span text:style-name="Fonte_20_parág._20_padrão40"><text:span text:style-name="T2">Ricassio Lima Costa</text:span></text:span></text:p>
      <text:p text:style-name="Standard"><text:span text:style-name="Fonte_20_parág._20_padrão"><text:span text:style-name="T28">Advogada: </text:span></text:span><text:span text:style-name="Fonte_20_parág._20_padrão40"><text:span text:style-name="T2">Andreza Domingues Sena</text:span></text:span></text:p>
      <text:p text:style-name="P7"><text:span text:style-name="Fonte_20_parág._20_padrão"><text:span text:style-name="T28">Impetrado: </text:span></text:span><text:span text:style-name="T28">Juiz de Direito da 1ª Vara Criminal da Comarca de Fortaleza</text:span></text:p>
      <text:p text:style-name="P9"><text:span text:style-name="Fonte_20_parág._20_padrão40"><text:span text:style-name="T17">Relator: Exmo. Sr. Des. FRANCISCO JAIME MEDEIROS NETO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46–HABEAS CORPUS CRIMINAL Nº3018455-12.2026.8.06.0000 DA COMARCA DE FORTALEZA</text:span></text:span></text:p>
      <text:p text:style-name="P7"><text:span text:style-name="Fonte_20_parág._20_padrão40"><text:span text:style-name="T2">Impetrante: Defensoria Pública do Estado do Ceará</text:span></text:span></text:p>
      <text:p text:style-name="Standard"><text:span text:style-name="Fonte_20_parág._20_padrão"><text:span text:style-name="T28">Paciente: </text:span></text:span><text:span text:style-name="T28">Diego Silva de Andrade</text:span></text:p>
      <text:p text:style-name="P8"><text:span text:style-name="Fonte_20_parág._20_padrão40"><text:span text:style-name="T2">Def. Público: Defensoria Pública do Estado do Ceará</text:span></text:span></text:p>
      <text:p text:style-name="P7"><text:span text:style-name="Fonte_20_parág._20_padrão"><text:span text:style-name="T28">Impetrado: </text:span></text:span><text:span text:style-name="T28">Juiz de Direito da 5ª Vara do Júri da Comarca de Fortaleza</text:span></text:p>
      <text:p text:style-name="P9"><text:span text:style-name="Fonte_20_parág._20_padrão40"><text:span text:style-name="T17">Relator: Exmo. Sr. Des. FRANCISCO JAIME MEDEIROS NETO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47–HABEAS CORPUS CRIMINAL Nº3016191-22.2026.8.06.0000 DA COMARCA DE FORTALEZA </text:span></text:span><text:span text:style-name="Fonte_20_parág._20_padrão40"><text:span text:style-name="T40">(Segredo de Justiça)</text:span></text:span></text:p>
      <text:p text:style-name="P7"><text:span text:style-name="Fonte_20_parág._20_padrão40"><text:span text:style-name="T2">Impetrante: Adv. Francisco Franklin Ferreira Mendes</text:span></text:span></text:p>
      <text:p text:style-name="P18">Paciente: F. A. C.</text:p>
      <text:p text:style-name="Standard"><text:span text:style-name="Fonte_20_parág._20_padrão"><text:span text:style-name="T28">Advogado: </text:span></text:span><text:span text:style-name="Fonte_20_parág._20_padrão40"><text:span text:style-name="T2">Francisco Franklin Ferreira Mendes</text:span></text:span></text:p>
      <text:p text:style-name="P19"><text:soft-page-break/>Impetrado: J. de D. da V. de D. de O. C. da C. de F.</text:p>
      <text:p text:style-name="P9"><text:span text:style-name="Fonte_20_parág._20_padrão40"><text:span text:style-name="T17">Relator: Exmo. Sr. Des. FRANCISCO JAIME MEDEIROS NETO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48–HABEAS CORPUS CRIMINAL Nº3016210-28.2026.8.06.0000 DA COMARCA DE MARACANAÚ</text:span></text:span></text:p>
      <text:p text:style-name="P7"><text:span text:style-name="Fonte_20_parág._20_padrão40"><text:span text:style-name="T2">Impetrante: Adv. Lucas Emanuel Rodrigues Albano</text:span></text:span></text:p>
      <text:p text:style-name="P18">Paciente: Fernanda Bezerra de Lima</text:p>
      <text:p text:style-name="Standard"><text:span text:style-name="Fonte_20_parág._20_padrão"><text:span text:style-name="T28">Advogado: </text:span></text:span><text:span text:style-name="Fonte_20_parág._20_padrão40"><text:span text:style-name="T2">Lucas Emanuel Rodrigues Albano</text:span></text:span></text:p>
      <text:p text:style-name="P19">Impetrado: Juiz de Direito do 7º Núcleo Regional de Custódia e das Garantias - Sede em Maracanaú</text:p>
      <text:p text:style-name="P9"><text:span text:style-name="Fonte_20_parág._20_padrão40"><text:span text:style-name="T17">Relator: Exmo. Sr. Des. FRANCISCO JAIME MEDEIROS NETO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49–HABEAS CORPUS CRIMINAL Nº3017303-26.2026.8.06.0000 DA COMARCA DE QUIXADÁ</text:span></text:span></text:p>
      <text:p text:style-name="P7"><text:span text:style-name="Fonte_20_parág._20_padrão40"><text:span text:style-name="T2">Impetrante: Adv. Catiane Almeida da Silva</text:span></text:span></text:p>
      <text:p text:style-name="P18">Paciente: Marcos Henrique Freitas de Paulo</text:p>
      <text:p text:style-name="Standard"><text:span text:style-name="Fonte_20_parág._20_padrão"><text:span text:style-name="T28">Advogada: </text:span></text:span><text:span text:style-name="Fonte_20_parág._20_padrão40"><text:span text:style-name="T2">Catiane Almeida da Silva</text:span></text:span></text:p>
      <text:p text:style-name="P19">Impetrado: Juiz de Direito da 1ª Vara Criminal da Comarca de Quixadá</text:p>
      <text:p text:style-name="P9"><text:span text:style-name="Fonte_20_parág._20_padrão40"><text:span text:style-name="T17">Relator: Exmo. Sr. Des. FRANCISCO JAIME MEDEIROS NETO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50–HABEAS CORPUS CRIMINAL Nº3016680-59.2026.8.06.0000 DA COMARCA QUIXADÁ </text:span></text:span><text:span text:style-name="Fonte_20_parág._20_padrão40"><text:span text:style-name="T40">(Segredo de Justiça)</text:span></text:span></text:p>
      <text:p text:style-name="P7"><text:span text:style-name="Fonte_20_parág._20_padrão40"><text:span text:style-name="T2">Impetrante: Adv. Antônio Teixeira de Oliveira</text:span></text:span></text:p>
      <text:p text:style-name="P18">Paciente: M. A. O.</text:p>
      <text:p text:style-name="Standard"><text:span text:style-name="Fonte_20_parág._20_padrão"><text:span text:style-name="T28">Advogado: </text:span></text:span><text:span text:style-name="Fonte_20_parág._20_padrão40"><text:span text:style-name="T2">Antônio Teixeira de Oliveira</text:span></text:span></text:p>
      <text:p text:style-name="P19">Impetrado: J. de D. da 1ª V. C. da C. de Q.</text:p>
      <text:p text:style-name="P9"><text:span text:style-name="Fonte_20_parág._20_padrão40"><text:span text:style-name="T17">Relator: Exmo. Sr. Des. FRANCISCO JAIME MEDEIROS NETO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51–HABEAS CORPUS CRIMINAL Nº3016159-17.2026.8.06.0000 DA COMARCA DE BEBERIBE</text:span></text:span></text:p>
      <text:p text:style-name="P7"><text:span text:style-name="Fonte_20_parág._20_padrão40"><text:span text:style-name="T2">Impetrante: Adv. Carlos Jardel Saboia Costa</text:span></text:span></text:p>
      <text:p text:style-name="P18">Paciente: Caua Da Silva Santos</text:p>
      <text:p text:style-name="Standard"><text:span text:style-name="Fonte_20_parág._20_padrão"><text:span text:style-name="T28">Advogado: </text:span></text:span><text:span text:style-name="Fonte_20_parág._20_padrão40"><text:span text:style-name="T2">Carlos Jardel Saboia Costa</text:span></text:span></text:p>
      <text:p text:style-name="P19">Impetrado: Juiz de Direito da 1ª Vara da Comarca de Beberibe</text:p>
      <text:p text:style-name="P9"><text:span text:style-name="Fonte_20_parág._20_padrão40"><text:span text:style-name="T17">Relator: Exmo. Sr. Des. FRANCISCO JAIME MEDEIROS NETO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52–HABEAS CORPUS CRIMINAL Nº3015444-72.2026.8.06.0000 DA COMARCA DE SOBRAL </text:span></text:span><text:span text:style-name="Fonte_20_parág._20_padrão40"><text:span text:style-name="T40">(Segredo de Justiça)</text:span></text:span></text:p>
      <text:p text:style-name="P7"><text:span text:style-name="Fonte_20_parág._20_padrão40"><text:span text:style-name="T2">Impetrante: Adv. Antônio Moacir Félix Rodrigues</text:span></text:span></text:p>
      <text:p text:style-name="P18">Paciente: C. A. T.</text:p>
      <text:p text:style-name="Standard"><text:span text:style-name="Fonte_20_parág._20_padrão"><text:span text:style-name="T28">Advogado: </text:span></text:span><text:span text:style-name="Fonte_20_parág._20_padrão40"><text:span text:style-name="T2">Antônio Moacir Félix Rodrigues</text:span></text:span></text:p>
      <text:p text:style-name="P19">Impetrado: J. de D. do J. da V. D. e F. C. a M. da C. de S.</text:p>
      <text:p text:style-name="P9"><text:span text:style-name="Fonte_20_parág._20_padrão40"><text:span text:style-name="T17">Relator: Exmo. Sr. Des. FRANCISCO JAIME MEDEIROS NETO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53–HABEAS CORPUS CRIMINAL Nº3015204-83.2026.8.06.0000 DA COMARCA DE BATURITÉ</text:span></text:span></text:p>
      <text:p text:style-name="P7"><text:span text:style-name="Fonte_20_parág._20_padrão40"><text:span text:style-name="T2">Impetrante: Adv. Alexandra Ester Mendes Rodrigues</text:span></text:span></text:p>
      <text:p text:style-name="P18">Paciente: José Werison de Lima Ferreira</text:p>
      <text:p text:style-name="Standard"><text:span text:style-name="Fonte_20_parág._20_padrão"><text:span text:style-name="T28">Advogada: </text:span></text:span><text:span text:style-name="Fonte_20_parág._20_padrão40"><text:span text:style-name="T2">Alexandra Ester Mendes Rodrigues</text:span></text:span></text:p>
      <text:p text:style-name="P19">Impetrado: Juiz de Direito da Vara Única Criminal da Comarca de Baturité</text:p>
      <text:p text:style-name="P9"><text:span text:style-name="Fonte_20_parág._20_padrão40"><text:span text:style-name="T17">Relator: Exmo. Sr. Des. FRANCISCO JAIME MEDEIROS NETO</text:span></text:span></text:p>
      <text:p text:style-name="P9"><text:span text:style-name="Fonte_20_parág._20_padrão40"><text:span text:style-name="T17"/></text:span></text:p>
      <text:p text:style-name="P6"><text:soft-page-break/><text:span text:style-name="Fonte_20_parág._20_padrão40"><text:span text:style-name="T17">54–HABEAS CORPUS CRIMINAL Nº3014643-59.2026.8.06.0000 DA COMARCA DE JAGUARIBE</text:span></text:span></text:p>
      <text:p text:style-name="P7"><text:span text:style-name="Fonte_20_parág._20_padrão40"><text:span text:style-name="T2">Impetrante: Adv. José Aleixon Moreira de Freitas</text:span></text:span></text:p>
      <text:p text:style-name="Standard"><text:span text:style-name="Fonte_20_parág._20_padrão"><text:span text:style-name="T28">Paciente: </text:span></text:span><text:span text:style-name="T28">Igor Kawan Nunes Silva</text:span></text:p>
      <text:p text:style-name="Standard"><text:span text:style-name="Fonte_20_parág._20_padrão"><text:span text:style-name="T28">Advogado: </text:span></text:span><text:span text:style-name="Fonte_20_parág._20_padrão40"><text:span text:style-name="T2">José Aleixon Moreira de Freitas</text:span></text:span></text:p>
      <text:p text:style-name="P7"><text:span text:style-name="Fonte_20_parág._20_padrão"><text:span text:style-name="T28">Impetrado: </text:span></text:span><text:span text:style-name="T28">1ª Vara da Comarca de Jaguaribe</text:span></text:p>
      <text:p text:style-name="P9"><text:span text:style-name="Fonte_20_parág._20_padrão40"><text:span text:style-name="T17">Relator: Exmo. Sr. Des. FRANCISCO JAIME MEDEIROS NETO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55–HABEAS CORPUS CRIMINAL Nº3014320-54.2026.8.06.0000 DA COMARCA DE FORTALEZA</text:span></text:span></text:p>
      <text:p text:style-name="P7"><text:span text:style-name="Fonte_20_parág._20_padrão40"><text:span text:style-name="T2">Impetrante: Adv. David José Nunes Batista</text:span></text:span></text:p>
      <text:p text:style-name="P18">Paciente: Ryan Mateus Barreto</text:p>
      <text:p text:style-name="Standard"><text:span text:style-name="Fonte_20_parág._20_padrão"><text:span text:style-name="T28">Advogado: </text:span></text:span><text:span text:style-name="Fonte_20_parág._20_padrão40"><text:span text:style-name="T2">David José Nunes Batista</text:span></text:span></text:p>
      <text:p text:style-name="P19">Impetrado: Juiz de Direito da Vara de Delitos de Organizações Criminosas da Comarca de Fortaleza</text:p>
      <text:p text:style-name="P9"><text:span text:style-name="Fonte_20_parág._20_padrão40"><text:span text:style-name="T17">Relator: Exmo. Sr. Des. FRANCISCO JAIME MEDEIROS NETO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56–HABEAS CORPUS CRIMINAL Nº3016867-67.2026.8.06.0000 DA COMARCA DE ITAPAJÉ</text:span></text:span></text:p>
      <text:p text:style-name="P7"><text:span text:style-name="Fonte_20_parág._20_padrão40"><text:span text:style-name="T2">Impetrante: Adv. Djalma Rodrigues Ferreira Filho</text:span></text:span></text:p>
      <text:p text:style-name="P7"><text:span text:style-name="Fonte_20_parág._20_padrão40"><text:span text:style-name="T2">Impetrante: Adv. José Crisostomo Barroso Ibiapina</text:span></text:span></text:p>
      <text:p text:style-name="Standard"><text:span text:style-name="Fonte_20_parág._20_padrão"><text:span text:style-name="T28">Paciente: </text:span></text:span><text:span text:style-name="T28">Francisco Manezir Borges Gomes</text:span></text:p>
      <text:p text:style-name="Standard"><text:span text:style-name="Fonte_20_parág._20_padrão"><text:span text:style-name="T28">Advogado: </text:span></text:span><text:span text:style-name="Fonte_20_parág._20_padrão40"><text:span text:style-name="T2">Djalma Rodrigues Ferreira Filho</text:span></text:span></text:p>
      <text:p text:style-name="Standard"><text:span text:style-name="Fonte_20_parág._20_padrão"><text:span text:style-name="T28">Advogado: </text:span></text:span><text:span text:style-name="Fonte_20_parág._20_padrão40"><text:span text:style-name="T2">José Crisostomo Barroso Ibiapina</text:span></text:span></text:p>
      <text:p text:style-name="P7"><text:span text:style-name="Fonte_20_parág._20_padrão"><text:span text:style-name="T28">Impetrado: </text:span></text:span><text:span text:style-name="T28">Juiz de Direito da Vara Única Criminal da Comarca de Itapajé</text:span></text:p>
      <text:p text:style-name="P9"><text:span text:style-name="Fonte_20_parág._20_padrão40"><text:span text:style-name="T17">Relator: Exmo. Sr. Des. FRANCISCO JAIME MEDEIROS NETO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57–HABEAS CORPUS CRIMINAL Nº3014865-27.2026.8.06.0000 DA COMARCA DE FORTALEZA</text:span></text:span></text:p>
      <text:p text:style-name="P7"><text:span text:style-name="Fonte_20_parág._20_padrão40"><text:span text:style-name="T2">Impetrante: Adv. Raymundo Nonato da Silva Filho</text:span></text:span></text:p>
      <text:p text:style-name="P18">Paciente: Francisco Bruno Batista do Vale</text:p>
      <text:p text:style-name="Standard"><text:span text:style-name="Fonte_20_parág._20_padrão"><text:span text:style-name="T28">Advogado: </text:span></text:span><text:span text:style-name="Fonte_20_parág._20_padrão40"><text:span text:style-name="T2">Raymundo Nonato da Silva Filho</text:span></text:span></text:p>
      <text:p text:style-name="P19">Impetrado: Juiz de Direito da Vara de Delitos de Organizações Criminosas da Comarca de Fortaleza</text:p>
      <text:p text:style-name="P9"><text:span text:style-name="Fonte_20_parág._20_padrão40"><text:span text:style-name="T17">Relator: Exmo. Sr. Des. FRANCISCO JAIME MEDEIROS NETO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58–HABEAS CORPUS CRIMINAL Nº3016458-91.2026.8.06.0000 DA COMARCA DE CAMPOS SALES</text:span></text:span></text:p>
      <text:p text:style-name="P7"><text:span text:style-name="Fonte_20_parág._20_padrão40"><text:span text:style-name="T2">Impetrante: Defensoria Pública do Estado do Ceará</text:span></text:span></text:p>
      <text:p text:style-name="P18">Paciente: Thiago Barros dos Santos</text:p>
      <text:p text:style-name="P8"><text:span text:style-name="Fonte_20_parág._20_padrão40"><text:span text:style-name="T2">Def. Público: Defensoria Pública do Estado do Ceará</text:span></text:span></text:p>
      <text:p text:style-name="P19">Impetrado: Juiz de Direito da Vara Única da Comarca de Campos Sales</text:p>
      <text:p text:style-name="P9"><text:span text:style-name="Fonte_20_parág._20_padrão40"><text:span text:style-name="T17">Relator: Exmo. Sr. Des. FRANCISCO JAIME MEDEIROS NETO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59–HABEAS CORPUS CRIMINAL Nº3017702-55.2026.8.06.0000 DA COMARCA DE VÁRZEA ALEGRE</text:span></text:span></text:p>
      <text:p text:style-name="P7"><text:span text:style-name="Fonte_20_parág._20_padrão40"><text:span text:style-name="T2">Impetrante: Defensoria Pública do Estado do Ceará</text:span></text:span></text:p>
      <text:p text:style-name="P18">Paciente: Antônio Dislanio Paulino de Almeida</text:p>
      <text:p text:style-name="P8"><text:span text:style-name="Fonte_20_parág._20_padrão40"><text:span text:style-name="T2">Def. Público: Defensoria Pública do Estado do Ceará</text:span></text:span></text:p>
      <text:p text:style-name="P19">Impetrado: Juiz de Direito da Vara Única da Comarca de Várzea Alegre</text:p>
      <text:p text:style-name="P9"><text:span text:style-name="Fonte_20_parág._20_padrão40"><text:span text:style-name="T17">Relator: Exmo. Sr. Des. FRANCISCO JAIME MEDEIROS NETO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60–HABEAS CORPUS CRIMINAL Nº3016731-70.2026.8.06.0000 DA COMARCA DE FORTALEZA</text:span></text:span></text:p>
      <text:p text:style-name="P7"><text:soft-page-break/><text:span text:style-name="Fonte_20_parág._20_padrão40"><text:span text:style-name="T2">Impetrante: Defensoria Pública do Estado do Ceará.</text:span></text:span></text:p>
      <text:p text:style-name="Standard"><text:span text:style-name="Fonte_20_parág._20_padrão"><text:span text:style-name="T28">Paciente: </text:span></text:span><text:span text:style-name="T28">Cilene Rodrigues Maciel</text:span></text:p>
      <text:p text:style-name="P8"><text:span text:style-name="Fonte_20_parág._20_padrão40"><text:span text:style-name="T2">Def. Público: Defensoria Pública do Estado do Ceará</text:span></text:span></text:p>
      <text:p text:style-name="P7"><text:span text:style-name="Fonte_20_parág._20_padrão"><text:span text:style-name="T28">Impetrado: </text:span></text:span><text:span text:style-name="T28">Juiz de Direito da Vara de Delitos de Organizações Criminosas da Comarca de Fortaleza</text:span></text:p>
      <text:p text:style-name="P9"><text:span text:style-name="Fonte_20_parág._20_padrão40"><text:span text:style-name="T17">Relator: Exmo. Sr. Des. FRANCISCO JAIME MEDEIROS NETO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61–HABEAS CORPUS CRIMINAL Nº3015908-96.2026.8.06.0000 DA COMARCA DE MARACANAÚ</text:span></text:span></text:p>
      <text:p text:style-name="P7"><text:span text:style-name="Fonte_20_parág._20_padrão40"><text:span text:style-name="T2">Impetrante: Defensoria Pública do Estado do Ceará</text:span></text:span></text:p>
      <text:p text:style-name="Standard"><text:span text:style-name="Fonte_20_parág._20_padrão"><text:span text:style-name="T28">Paciente: </text:span></text:span><text:span text:style-name="T28">Alessandro da Silva Barros</text:span></text:p>
      <text:p text:style-name="P8"><text:span text:style-name="Fonte_20_parág._20_padrão40"><text:span text:style-name="T2">Def. Público: Defensoria Pública do Estado do Ceará</text:span></text:span></text:p>
      <text:p text:style-name="P7"><text:span text:style-name="Fonte_20_parág._20_padrão"><text:span text:style-name="T28">Impetrado: </text:span></text:span><text:span text:style-name="T28">2ª Vara Criminal da Comarca de Maracanaú</text:span></text:p>
      <text:p text:style-name="P9"><text:span text:style-name="Fonte_20_parág._20_padrão40"><text:span text:style-name="T17">Relator: Exmo. Sr. Des. FRANCISCO JAIME MEDEIROS NETO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17">62–HABEAS CORPUS CRIMINAL Nº3016115-95.2026.8.06.0000 DA COMARCA DO CRATO</text:span></text:span></text:p>
      <text:p text:style-name="P7"><text:span text:style-name="Fonte_20_parág._20_padrão40"><text:span text:style-name="T2">Impetrante: Adv. Francisco Nardeli Macedo Campos</text:span></text:span></text:p>
      <text:p text:style-name="P18">Paciente: João Leandro Pereira da Silva</text:p>
      <text:p text:style-name="P18">Paciente: Cicero Rayan Bastos de Morais</text:p>
      <text:p text:style-name="Standard"><text:span text:style-name="Fonte_20_parág._20_padrão"><text:span text:style-name="T28">Advogado: </text:span></text:span><text:span text:style-name="Fonte_20_parág._20_padrão40"><text:span text:style-name="T2">Francisco Nardeli Macedo Campos</text:span></text:span></text:p>
      <text:p text:style-name="P19">Impetrado: Juiz de Direito da 1ª Vara Criminal da Comarca do Crato</text:p>
      <text:p text:style-name="P9"><text:span text:style-name="Fonte_20_parág._20_padrão40"><text:span text:style-name="T17">Relator: Exmo. Sr. Des. FRANCISCO JAIME MEDEIROS NETO</text:span></text:span></text:p>
      <text:p text:style-name="P9"><text:span text:style-name="Fonte_20_parág._20_padrão40"><text:span text:style-name="T17"/></text:span></text:p>
      <text:p text:style-name="P2"><text:span text:style-name="Fonte_20_parág._20_padrão40"><text:span text:style-name="T16">EXTRA PAUTAS DIVERSOS</text:span></text:span></text:p>
      <text:p text:style-name="P20"/>
      <text:p text:style-name="P3"><text:span text:style-name="Fonte_20_parág._20_padrão40"><text:span text:style-name="T16">PROCESSO DA RELATORIA DA DESA. ÂNGELA TERESA GONDIM CARNEIRO CHAVES</text:span></text:span></text:p>
      <text:p text:style-name="P35"/>
      <text:p text:style-name="P10"><text:span text:style-name="Fonte_20_parág._20_padrão40"><text:span text:style-name="T7">63–CONFLITO DE COMPETÊNCIA Nº0200324-58.2026.8.06.0064 DA COMARCA DE CAUCAIA </text:span></text:span><text:span text:style-name="Fonte_20_parág._20_padrão40"><text:span text:style-name="T41">(Segredo de Justiça)</text:span></text:span></text:p>
      <text:p text:style-name="P20">Suscitante: J. da 4ª V. C. da C. de C.</text:p>
      <text:p text:style-name="P20">Suscitado: J. da V. D. e F. C. a M. da C. de C.</text:p>
      <text:p text:style-name="P9"><text:span text:style-name="Fonte_20_parág._20_padrão40"><text:span text:style-name="T17">Relatora: Exma. Sra. Desa. </text:span></text:span><text:bookmark-start text:name="_Hlk232996073_Copia_3"/><text:span text:style-name="Fonte_20_parág._20_padrão40"><text:span text:style-name="T17">ÂNGELA TERESA GONDIM CARNEIRO CHAVES</text:span></text:span><text:bookmark-end text:name="_Hlk232996073_Copia_3"/></text:p>
      <text:p text:style-name="P9"><text:span text:style-name="Fonte_20_parág._20_padrão40"><text:span text:style-name="T17"/></text:span></text:p>
      <text:p text:style-name="P2"><text:span text:style-name="Fonte_20_parág._20_padrão40"><text:span text:style-name="T16">PROCESSOS DA RELATORIA DO DES. FRANCISCO JAIME MEDEIROS NETO</text:span></text:span></text:p>
      <text:p text:style-name="P34"/>
      <text:p text:style-name="P10"><text:span text:style-name="Fonte_20_parág._20_padrão40"><text:span text:style-name="T7">64–CONFLITO DE COMPETÊNCIA Nº0206296-04.2026.8.06.0001 DA COMARCA DE FORTALEZA</text:span></text:span></text:p>
      <text:p text:style-name="P20">Suscitante: Juízo da 2ª Vara de Delitos de Tráfico de Drogas da Comarca de Fortaleza</text:p>
      <text:p text:style-name="P20">Suscitado: Juízo da 3ª Vara Criminal da Comarca de Caucaia</text:p>
      <text:p text:style-name="P9"><text:span text:style-name="Fonte_20_parág._20_padrão40"><text:span text:style-name="T17">Relator: Exmo. Sr. Des. FRANCISCO JAIME MEDEIROS NETO</text:span></text:span></text:p>
      <text:p text:style-name="P25"/>
      <text:p text:style-name="P4"><text:span text:style-name="Fonte_20_parág._20_padrão40"><text:span text:style-name="T21">PAUTA Nº 27/2026 – SESSÃO ORDINÁRIA Nº27 DO DIA 11/08/2026</text:span></text:span></text:p>
      <text:p text:style-name="P33"/>
      <text:p text:style-name="P3"><text:span text:style-name="Fonte_20_parág._20_padrão40"><text:span text:style-name="T24">PROCESSOS DA RELATORIA DA DESA. S</text:span></text:span><text:span text:style-name="Fonte_20_parág._20_padrão"><text:span text:style-name="T23">ÍLVIA SOARES DE SÁ NÓBREGA</text:span></text:span></text:p>
      <text:p text:style-name="P24"/>
      <text:p text:style-name="P8"><text:span text:style-name="Fonte_20_parág._20_padrão40"><text:span text:style-name="T7">65–APELAÇÃO CRIMINAL Nº0000199-25.2018.8.06.0074 DA COMARCA DE CRUZ </text:span></text:span><text:span text:style-name="Fonte_20_parág._20_padrão40"><text:span text:style-name="T41">(Segredo de Justiça)</text:span></text:span></text:p>
      <text:p text:style-name="P8"><text:span text:style-name="Fonte_20_parág._20_padrão40"><text:span text:style-name="T4">Apelante: M. P. do E. do C.</text:span></text:span></text:p>
      <text:p text:style-name="P8"><text:span text:style-name="Fonte_20_parág._20_padrão40"><text:span text:style-name="T4">Apelado: J. E. da S. P.</text:span></text:span></text:p>
      <text:p text:style-name="P8"><text:span text:style-name="Fonte_20_parág._20_padrão40"><text:span text:style-name="T4">Advogado: Raimundo Pires Neto</text:span></text:span></text:p>
      <text:p text:style-name="P8"><text:span text:style-name="Fonte_20_parág._20_padrão40"><text:span text:style-name="T4">Advogado: Emanoel Alves de Oliveira</text:span></text:span></text:p>
      <text:p text:style-name="P9"><text:soft-page-break/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>Revisora: Exma. Sra. Desa. VANJA FONTENELE PONTES</text:span></text:span></text:p>
      <text:p text:style-name="P9"><text:span text:style-name="Fonte_20_parág._20_padrão40"><text:span text:style-name="T17"/></text:span></text:p>
      <text:p text:style-name="P3"><text:span text:style-name="Fonte_20_parág._20_padrão40"><text:span text:style-name="T23">PROCESSOS DA RELATORIA DA DESA. VANJA FONTENELE PONTES</text:span></text:span></text:p>
      <text:p text:style-name="P24"/>
      <text:p text:style-name="P6"><text:span text:style-name="Fonte_20_parág._20_padrão40"><text:span text:style-name="T17">66</text:span></text:span><text:bookmark-start text:name="_Hlk232993201"/><text:span text:style-name="Fonte_20_parág._20_padrão40"><text:span text:style-name="T17">-AGRAVO DE EXECUÇÃO PENAL Nº3014631-45.2026.8.06.0000 DA COMARCA DE FORTALEZA</text:span></text:span></text:p>
      <text:p text:style-name="P6"><text:span text:style-name="Fonte_20_parág._20_padrão40"><text:span text:style-name="T25">Agravante: Ministério Público do Estado do Ceará</text:span></text:span></text:p>
      <text:p text:style-name="P6"><text:span text:style-name="Fonte_20_parág._20_padrão40"><text:span text:style-name="T25">Agravado: Fábio Brito de Freitas</text:span></text:span></text:p>
      <text:p text:style-name="P6"><text:span text:style-name="Fonte_20_parág._20_padrão40"><text:span text:style-name="T25">Advogado: Renato Lino de Sousa Neto</text:span></text:span></text:p>
      <text:p text:style-name="P9"><text:span text:style-name="Fonte_20_parág._20_padrão40"><text:span text:style-name="T17">Relatora: Exma. Sra. Desa. VANJA FONTENELE PONTES</text:span></text:span><text:bookmark-end text:name="_Hlk232993201"/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67</text:span></text:span><text:bookmark-start text:name="_Hlk232993397_Copia_4"/><text:span text:style-name="Fonte_20_parág._20_padrão40"><text:span text:style-name="T7">–RECURSO EM SENTIDO ESTRITO Nº0231936-43.2025.8.06.0001 DA COMARCA DE FORTALEZA</text:span></text:span></text:p>
      <text:p text:style-name="P8"><text:span text:style-name="Fonte_20_parág._20_padrão40"><text:span text:style-name="T2">Recorrente: Antônio Flávio Bezerra </text:span></text:span><text:span text:style-name="Fonte_20_parág._20_padrão40"><text:span text:style-name="T3">d</text:span></text:span><text:span text:style-name="Fonte_20_parág._20_padrão40"><text:span text:style-name="T2">a Silva</text:span></text:span></text:p>
      <text:p text:style-name="P8"><text:span text:style-name="Fonte_20_parág._20_padrão40"><text:span text:style-name="T2">Def. Público: Defensoria Pública do Estado do Ceará</text:span></text:span></text:p>
      <text:p text:style-name="Standard"><text:span text:style-name="Fonte_20_parág._20_padrão"><text:span text:style-name="T28">Recorrido: </text:span></text:span><text:span text:style-name="Fonte_20_parág._20_padrão40"><text:span text:style-name="T26">Ministério Público do Estado do Ceará</text:span></text:span></text:p>
      <text:p text:style-name="P9"><text:span text:style-name="Fonte_20_parág._20_padrão40"><text:span text:style-name="T17">Relatora: Exma. Sra. Desa. VANJA FONTENELE PONTES</text:span></text:span><text:bookmark-end text:name="_Hlk232993397_Copia_4"/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68–APELAÇÃO CRIMINAL Nº0004855-75.2013.8.06.0114 DA COMARCA DE LAVRAS DA MANGABEIRA</text:span></text:span></text:p>
      <text:p text:style-name="P8"><text:span text:style-name="Fonte_20_parág._20_padrão40"><text:span text:style-name="T4">Apelante: Klaudio Mikael Felipe Holanda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9">Relatora: Exma. Sra. Desa. VANJA FONTENELE PONTES</text:span></text:span></text:p>
      <text:p text:style-name="P9"><text:span text:style-name="Fonte_20_parág._20_padrão40"><text:span text:style-name="T17">Revisora: Exma. Sra. Desa. ÂNGELA TERESA GONDIM CARNEIRO CHAV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69–APELAÇÃO CRIMINAL Nº0208611-36.2025.8.06.0293 DA COMARCA DE QUIXERAMOBIM</text:span></text:span></text:p>
      <text:p text:style-name="P8"><text:span text:style-name="Fonte_20_parág._20_padrão40"><text:span text:style-name="T4">Apelante: Gean da Silva Almeida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9">Relatora: Exma. Sra. Desa. VANJA FONTENELE PONTES</text:span></text:span></text:p>
      <text:p text:style-name="P9"><text:span text:style-name="Fonte_20_parág._20_padrão40"><text:span text:style-name="T17">Revisora: Exma. Sra. Desa. ÂNGELA TERESA GONDIM CARNEIRO CHAV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70–APELAÇÃO CRIMINAL Nº0201840-04.2023.8.06.0296 DA COMARCA DE FORTALEZA</text:span></text:span></text:p>
      <text:p text:style-name="P8"><text:span text:style-name="Fonte_20_parág._20_padrão40"><text:span text:style-name="T4">Apelante: Luiz Gabriel Alves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9">Relatora: Exma. Sra. Desa. VANJA FONTENELE PONTES</text:span></text:span></text:p>
      <text:p text:style-name="P9"><text:span text:style-name="Fonte_20_parág._20_padrão40"><text:span text:style-name="T17">Revisora: Exma. Sra. Desa. ÂNGELA TERESA GONDIM CARNEIRO CHAV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71–APELAÇÃO CRIMINAL Nº0011671-25.2024.8.06.0167 DA COMARCA DE SOBRAL</text:span></text:span></text:p>
      <text:p text:style-name="P8"><text:span text:style-name="Fonte_20_parág._20_padrão40"><text:span text:style-name="T4">Apelante: Victor do Nascimento Silva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9">Relatora: Exma. Sra. Desa. VANJA FONTENELE PONTES</text:span></text:span></text:p>
      <text:p text:style-name="P9"><text:span text:style-name="Fonte_20_parág._20_padrão40"><text:span text:style-name="T19"/></text:span></text:p>
      <text:p text:style-name="P8"><text:span text:style-name="Fonte_20_parág._20_padrão40"><text:span text:style-name="T7">72–APELAÇÃO CRIMINAL Nº0010070-39.2025.8.06.0299 DA COMARCA DE IPUEIRAS</text:span></text:span></text:p>
      <text:p text:style-name="P8"><text:span text:style-name="Fonte_20_parág._20_padrão40"><text:span text:style-name="T4">Apelante: Fábio Graciano de Sousa</text:span></text:span></text:p>
      <text:p text:style-name="P8"><text:span text:style-name="Fonte_20_parág._20_padrão40"><text:span text:style-name="T4">Advogado: Francisco Jocelio Lourenço de Oliveira</text:span></text:span></text:p>
      <text:p text:style-name="P8"><text:soft-page-break/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9">Relatora: Exma. Sra. Desa. VANJA FONTENELE PONTES</text:span></text:span></text:p>
      <text:p text:style-name="P9"><text:span text:style-name="Fonte_20_parág._20_padrão40"><text:span text:style-name="T17">Revisora: Exma. Sra. Desa. ÂNGELA TERESA GONDIM CARNEIRO CHAV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73–APELAÇÃO CRIMINAL Nº0204924-22.2023.8.06.0293 DA COMARCA DE ICÓ</text:span></text:span></text:p>
      <text:p text:style-name="P8"><text:span text:style-name="Fonte_20_parág._20_padrão40"><text:span text:style-name="T4">Apelante: Israel Fernandes da Silva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9">Relatora: Exma. Sra. Desa. VANJA FONTENELE PONTES</text:span></text:span></text:p>
      <text:p text:style-name="P9"><text:span text:style-name="Fonte_20_parág._20_padrão40"><text:span text:style-name="T17">Revisora: Exma. Sra. Desa. ÂNGELA TERESA GONDIM CARNEIRO CHAVES</text:span></text:span></text:p>
      <text:p text:style-name="P9"><text:span text:style-name="Fonte_20_parág._20_padrão40"><text:span text:style-name="T17"/></text:span></text:p>
      <text:p text:style-name="P11"><text:span text:style-name="Fonte_20_parág._20_padrão40"><text:span text:style-name="T7">74–APELAÇÃO CRIMINAL Nº0201900-56.2023.8.06.0302 DA COMARCA DE ACOPIARA</text:span></text:span></text:p>
      <text:p text:style-name="P11"><text:span text:style-name="Fonte_20_parág._20_padrão40"><text:span text:style-name="T4">Apelante: Ministério Público do Estado do Ceará</text:span></text:span></text:p>
      <text:p text:style-name="P11"><text:span text:style-name="Fonte_20_parág._20_padrão40"><text:span text:style-name="T4">Apelado: José Leandro da Silva Rodrigues</text:span></text:span></text:p>
      <text:p text:style-name="P11"><text:span text:style-name="Fonte_20_parág._20_padrão40"><text:span text:style-name="T4">Advogado: Adriano Silva Lima</text:span></text:span></text:p>
      <text:p text:style-name="P12"><text:span text:style-name="Fonte_20_parág._20_padrão40"><text:span text:style-name="T19">Relatora: Exma. Sra. Desa. VANJA FONTENELE PONTES</text:span></text:span></text:p>
      <text:p text:style-name="P12"><text:span text:style-name="Fonte_20_parág._20_padrão40"><text:span text:style-name="T17">Revisora: Exma. Sra. Desa. ÂNGELA TERESA GONDIM CARNEIRO CHAVES</text:span></text:span></text:p>
      <text:p text:style-name="P12"><text:span text:style-name="Fonte_20_parág._20_padrão40"><text:span text:style-name="T17"/></text:span></text:p>
      <text:p text:style-name="P11"><text:span text:style-name="Fonte_20_parág._20_padrão40"><text:span text:style-name="T7">75–APELAÇÃO CRIMINAL Nº0203471-26.2022.8.06.0293 DA COMARCA DE ARARIPE</text:span></text:span></text:p>
      <text:p text:style-name="P11"><text:span text:style-name="Fonte_20_parág._20_padrão40"><text:span text:style-name="T4">Apelante: Ministério Público do Estado do Ceará</text:span></text:span></text:p>
      <text:p text:style-name="P11"><text:span text:style-name="Fonte_20_parág._20_padrão40"><text:span text:style-name="T4">Apelado: Daniel José Aureliano</text:span></text:span></text:p>
      <text:p text:style-name="P11"><text:span text:style-name="Fonte_20_parág._20_padrão40"><text:span text:style-name="T4">Advogada: Maria Lais de Alencar Santos</text:span></text:span></text:p>
      <text:p text:style-name="P12"><text:span text:style-name="Fonte_20_parág._20_padrão40"><text:span text:style-name="T19">Relatora: Exma. Sra. Desa. VANJA FONTENELE PONTES</text:span></text:span></text:p>
      <text:p text:style-name="P12"><text:span text:style-name="Fonte_20_parág._20_padrão40"><text:span text:style-name="T17">Revisora: Exma. Sra. Desa. ÂNGELA TERESA GONDIM CARNEIRO CHAVES</text:span></text:span></text:p>
      <text:p text:style-name="P12"><text:span text:style-name="Fonte_20_parág._20_padrão40"><text:span text:style-name="T17"/></text:span></text:p>
      <text:p text:style-name="P11"><text:span text:style-name="Fonte_20_parág._20_padrão40"><text:span text:style-name="T7">76–APELAÇÃO CRIMINAL Nº0203319-07.2024.8.06.0293 DA COMARCA DE MUCAMBO</text:span></text:span></text:p>
      <text:p text:style-name="P11"><text:span text:style-name="Fonte_20_parág._20_padrão40"><text:span text:style-name="T4">Apelante: Ministério Público do Estado do Ceará</text:span></text:span></text:p>
      <text:p text:style-name="P11"><text:span text:style-name="Fonte_20_parág._20_padrão40"><text:span text:style-name="T4">Apelado: Carlos Alberto da Silva Evangelista Filho</text:span></text:span></text:p>
      <text:p text:style-name="P11"><text:span text:style-name="Fonte_20_parág._20_padrão40"><text:span text:style-name="T4">Advogada: Janine Alves Braga</text:span></text:span></text:p>
      <text:p text:style-name="P12"><text:span text:style-name="Fonte_20_parág._20_padrão40"><text:span text:style-name="T19">Relatora: Exma. Sra. Desa. VANJA FONTENELE PONTES</text:span></text:span></text:p>
      <text:p text:style-name="P12"><text:span text:style-name="Fonte_20_parág._20_padrão40"><text:span text:style-name="T17">Revisora: Exma. Sra. Desa. ÂNGELA TERESA GONDIM CARNEIRO CHAVES</text:span></text:span></text:p>
      <text:p text:style-name="P12"><text:span text:style-name="Fonte_20_parág._20_padrão40"><text:span text:style-name="T9"/></text:span></text:p>
      <text:p text:style-name="P3"><text:span text:style-name="Fonte_20_parág._20_padrão40"><text:span text:style-name="T15">PROCESSOS DA RELATORIA DA DESA. ÂNGELA TERESA GONDIM CARNEIRO CHAVES</text:span></text:span></text:p>
      <text:p text:style-name="P26"/>
      <text:p text:style-name="P8"><text:span text:style-name="Fonte_20_parág._20_padrão40"><text:span text:style-name="T7">77–APELAÇÃO CRIMINAL Nº0201293-43.2023.8.06.0302 DA COMARCA DE IGUATU</text:span></text:span></text:p>
      <text:p text:style-name="P8"><text:span text:style-name="Fonte_20_parág._20_padrão40"><text:span text:style-name="T4">Apelante: Alessa Maria Melo da Silva</text:span></text:span></text:p>
      <text:p text:style-name="P8"><text:span text:style-name="Fonte_20_parág._20_padrão40"><text:span text:style-name="T4">Apelante: José Luciano Araújo da Silva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7">Relatora: Exma. Sra. Desa. </text:span></text:span><text:bookmark-start text:name="_Hlk232996073_Copia_2_Copia_10"/><text:span text:style-name="Fonte_20_parág._20_padrão40"><text:span text:style-name="T17">ÂNGELA TERESA GONDIM CARNEIRO CHAVES</text:span></text:span><text:bookmark-end text:name="_Hlk232996073_Copia_2_Copia_10"/></text:p>
      <text:p text:style-name="P9"><text:span text:style-name="Fonte_20_parág._20_padrão40"><text:span text:style-name="T17">Revisor: Exmo. Sr. Des. FRANCISCO JAIME MEDEIROS NETO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78–APELAÇÃO CRIMINAL Nº0203657-57.2024.8.06.0300 DA COMARCA DE MARANGUAPE </text:span></text:span><text:span text:style-name="Fonte_20_parág._20_padrão40"><text:span text:style-name="T41">(Segredo de Justiça)</text:span></text:span></text:p>
      <text:p text:style-name="P8"><text:span text:style-name="Fonte_20_parág._20_padrão40"><text:span text:style-name="T4">Apelante: F. A. F. J.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. P. do E. do C.</text:span></text:span></text:p>
      <text:p text:style-name="P9"><text:span text:style-name="Fonte_20_parág._20_padrão40"><text:span text:style-name="T17">Relatora: Exma. Sra. Desa. </text:span></text:span><text:bookmark-start text:name="_Hlk232996073_Copia_2_Copia_11"/><text:span text:style-name="Fonte_20_parág._20_padrão40"><text:span text:style-name="T17">ÂNGELA TERESA GONDIM CARNEIRO CHAVES</text:span></text:span><text:bookmark-end text:name="_Hlk232996073_Copia_2_Copia_11"/></text:p>
      <text:p text:style-name="P9"><text:span text:style-name="Fonte_20_parág._20_padrão40"><text:span text:style-name="T17">Revisor: Exmo. Sr. Des. FRANCISCO JAIME MEDEIROS NETO</text:span></text:span></text:p>
      <text:p text:style-name="P9"><text:span text:style-name="Fonte_20_parág._20_padrão40"><text:span text:style-name="T17"/></text:span></text:p>
      <text:p text:style-name="P8"><text:soft-page-break/><text:span text:style-name="Fonte_20_parág._20_padrão40"><text:span text:style-name="T7">79–APELAÇÃO CRIMINAL Nº0275711-79.2023.8.06.0001 DA COMARCA DE FORTALEZA</text:span></text:span></text:p>
      <text:p text:style-name="P8"><text:span text:style-name="Fonte_20_parág._20_padrão40"><text:span text:style-name="T4">Apelante: Jorge José Oliveira da Silva</text:span></text:span></text:p>
      <text:p text:style-name="P8"><text:span text:style-name="Fonte_20_parág._20_padrão40"><text:span text:style-name="T4">Advogado: Lucas David Reis Pereira</text:span></text:span></text:p>
      <text:p text:style-name="P8"><text:span text:style-name="Fonte_20_parág._20_padrão40"><text:span text:style-name="T4">Advogada: Alessandra Christina de Farias Leite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7">Relatora: Exma. Sra. Desa. </text:span></text:span><text:bookmark-start text:name="_Hlk232996073_Copia_2_Copia_12"/><text:span text:style-name="Fonte_20_parág._20_padrão40"><text:span text:style-name="T17">ÂNGELA TERESA GONDIM CARNEIRO CHAVES</text:span></text:span><text:bookmark-end text:name="_Hlk232996073_Copia_2_Copia_12"/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80–APELAÇÃO CRIMINAL Nº0066574-88.2016.8.06.0167 DA COMARCA DE SOBRAL</text:span></text:span></text:p>
      <text:p text:style-name="P8"><text:span text:style-name="Fonte_20_parág._20_padrão40"><text:span text:style-name="T4">Apelante: Clerton Maciel Vasconcelos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7">Relatora: Exma. Sra. Desa. </text:span></text:span><text:bookmark-start text:name="_Hlk232996073_Copia_2_Copia_13"/><text:span text:style-name="Fonte_20_parág._20_padrão40"><text:span text:style-name="T17">ÂNGELA TERESA GONDIM CARNEIRO CHAVES</text:span></text:span><text:bookmark-end text:name="_Hlk232996073_Copia_2_Copia_13"/></text:p>
      <text:p text:style-name="P9"><text:span text:style-name="Fonte_20_parág._20_padrão40"><text:span text:style-name="T17">Revisor: Exmo. Sr. Des. FRANCISCO JAIME MEDEIROS NETO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81–APELAÇÃO CRIMINAL Nº0207917-38.2023.8.06.0293 DA COMARCA DE QUIXADÁ </text:span></text:span><text:span text:style-name="Fonte_20_parág._20_padrão40"><text:span text:style-name="T41">(Segredo de Justiça)</text:span></text:span></text:p>
      <text:p text:style-name="P8"><text:span text:style-name="Fonte_20_parág._20_padrão40"><text:span text:style-name="T4">Apelante: L. F. M. da S.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. P. do E. do C.</text:span></text:span></text:p>
      <text:p text:style-name="P9"><text:span text:style-name="Fonte_20_parág._20_padrão40"><text:span text:style-name="T17">Relatora: Exma. Sra. Desa. </text:span></text:span><text:bookmark-start text:name="_Hlk232996073_Copia_2_Copia_14"/><text:span text:style-name="Fonte_20_parág._20_padrão40"><text:span text:style-name="T17">ÂNGELA TERESA GONDIM CARNEIRO CHAVES</text:span></text:span><text:bookmark-end text:name="_Hlk232996073_Copia_2_Copia_14"/></text:p>
      <text:p text:style-name="P9"><text:span text:style-name="Fonte_20_parág._20_padrão40"><text:span text:style-name="T17">Revisor: Exmo. Sr. Des. FRANCISCO JAIME MEDEIROS NETO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82–APELAÇÃO CRIMINAL Nº0218640-51.2025.8.06.0001 DA COMARCA DE FORTALEZA </text:span></text:span><text:span text:style-name="Fonte_20_parág._20_padrão40"><text:span text:style-name="T41">(Segredo de Justiça)</text:span></text:span></text:p>
      <text:p text:style-name="P8"><text:span text:style-name="Fonte_20_parág._20_padrão40"><text:span text:style-name="T4">Apelante: W. dos S. S.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. P. do E. do C.</text:span></text:span></text:p>
      <text:p text:style-name="P9"><text:span text:style-name="Fonte_20_parág._20_padrão40"><text:span text:style-name="T17">Relatora: Exma. Sra. Desa. </text:span></text:span><text:bookmark-start text:name="_Hlk232996073_Copia_2_Copia_15"/><text:span text:style-name="Fonte_20_parág._20_padrão40"><text:span text:style-name="T17">ÂNGELA TERESA GONDIM CARNEIRO CHAVES</text:span></text:span><text:bookmark-end text:name="_Hlk232996073_Copia_2_Copia_15"/></text:p>
      <text:p text:style-name="P9"><text:span text:style-name="Fonte_20_parág._20_padrão40"><text:span text:style-name="T17">Revisor: Exmo. Sr. Des. FRANCISCO JAIME MEDEIROS NETO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83–APELAÇÃO CRIMINAL Nº0000004-13.2026.8.06.0154 DA COMARCA DE QUIXERAMOBIM </text:span></text:span><text:span text:style-name="Fonte_20_parág._20_padrão40"><text:span text:style-name="T41">(Segredo de Justiça)</text:span></text:span></text:p>
      <text:p text:style-name="P8"><text:span text:style-name="Fonte_20_parág._20_padrão40"><text:span text:style-name="T4">Apelante: A. L. B. da S.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. P. do E. do C.</text:span></text:span></text:p>
      <text:p text:style-name="P9"><text:span text:style-name="Fonte_20_parág._20_padrão40"><text:span text:style-name="T17">Relatora: Exma. Sra. Desa. </text:span></text:span><text:bookmark-start text:name="_Hlk232996073_Copia_2_Copia_16"/><text:span text:style-name="Fonte_20_parág._20_padrão40"><text:span text:style-name="T17">ÂNGELA TERESA GONDIM CARNEIRO CHAVES</text:span></text:span><text:bookmark-end text:name="_Hlk232996073_Copia_2_Copia_16"/></text:p>
      <text:p text:style-name="P9"><text:span text:style-name="Fonte_20_parág._20_padrão40"><text:span text:style-name="T17">Revisor: Exmo. Sr. Des. FRANCISCO JAIME MEDEIROS NETO</text:span></text:span></text:p>
      <text:p text:style-name="P9"><text:span text:style-name="Fonte_20_parág._20_padrão40"><text:span text:style-name="T17"/></text:span></text:p>
      <text:p text:style-name="P9"><text:span text:style-name="Fonte_20_parág._20_padrão40"><text:span text:style-name="T17"/></text:span></text:p>
      <text:p text:style-name="P9"><text:span text:style-name="Fonte_20_parág._20_padrão40"><text:span text:style-name="T17"/></text:span></text:p>
      <text:p text:style-name="P3"><text:span text:style-name="Fonte_20_parág._20_padrão40"><text:span text:style-name="T23">PROCESSOS DE RELATORIA DO DES. FRANCISCO JAIME MEDEIROS NETO</text:span></text:span></text:p>
      <text:p text:style-name="P27"/>
      <text:p text:style-name="P6"><text:bookmark-start text:name="_Hlk232993201_Copia_1"/><text:span text:style-name="Fonte_20_parág._20_padrão40"><text:span text:style-name="T17">84-AGRAVO DE EXECUÇÃO PENAL Nº3020842-97.2026.8.06.0000 DA COMARCA DE FORTALEZA</text:span></text:span></text:p>
      <text:p text:style-name="P6"><text:span text:style-name="Fonte_20_parág._20_padrão40"><text:span text:style-name="T25">Agravante: Marcelo Ferreira de Oliveira</text:span></text:span></text:p>
      <text:p text:style-name="P6"><text:span text:style-name="Fonte_20_parág._20_padrão40"><text:span text:style-name="T25">Advogado: Paulo Landim de Macedo Neto</text:span></text:span></text:p>
      <text:p text:style-name="P6"><text:span text:style-name="Fonte_20_parág._20_padrão40"><text:span text:style-name="T25">Agravado: Ministério Público do Estado do Ceará <text:s/></text:span></text:span></text:p>
      <text:p text:style-name="P9"><text:span text:style-name="Fonte_20_parág._20_padrão40"><text:span text:style-name="T17">Relator: Exmo. Sr. Des. FRANCISCO JAIME MEDEIROS NETO</text:span></text:span><text:bookmark-end text:name="_Hlk232993201_Copia_1"/></text:p>
      <text:p text:style-name="P9"><text:span text:style-name="Fonte_20_parág._20_padrão40"><text:span text:style-name="T17"/></text:span></text:p>
      <text:p text:style-name="P6"><text:bookmark-start text:name="_Hlk232993201_Copia_2"/><text:span text:style-name="Fonte_20_parág._20_padrão40"><text:span text:style-name="T17">85-AGRAVO DE EXECUÇÃO PENAL Nº3016579-22.2026.8.06.0000 DA COMARCA DE FORTALEZA</text:span></text:span></text:p>
      <text:p text:style-name="P6"><text:soft-page-break/><text:span text:style-name="Fonte_20_parág._20_padrão40"><text:span text:style-name="T25">Agravante: Ministério Público do Estado do Ceará</text:span></text:span></text:p>
      <text:p text:style-name="P6"><text:span text:style-name="Fonte_20_parág._20_padrão40"><text:span text:style-name="T25">Agravado: Alisson Bruno Rodrigues de Oliveira</text:span></text:span></text:p>
      <text:p text:style-name="P6"><text:span text:style-name="Fonte_20_parág._20_padrão40"><text:span text:style-name="T25">Advogado: Artur Frota Monteiro Júnior</text:span></text:span></text:p>
      <text:p text:style-name="P9"><text:span text:style-name="Fonte_20_parág._20_padrão40"><text:span text:style-name="T17">Relator: Exmo. Sr. Des. FRANCISCO JAIME MEDEIROS NETO</text:span></text:span><text:bookmark-end text:name="_Hlk232993201_Copia_2"/></text:p>
      <text:p text:style-name="P9"><text:span text:style-name="Fonte_20_parág._20_padrão40"><text:span text:style-name="T17"/></text:span></text:p>
      <text:p text:style-name="P6"><text:bookmark-start text:name="_Hlk232993201_Copia_3"/><text:span text:style-name="Fonte_20_parág._20_padrão40"><text:span text:style-name="T17">86-AGRAVO DE EXECUÇÃO PENAL Nº3014774-34.2026.8.06.0000 DA COMARCA DE FORTALEZA</text:span></text:span></text:p>
      <text:p text:style-name="P6"><text:span text:style-name="Fonte_20_parág._20_padrão40"><text:span text:style-name="T25">Agravante: Tárcio Lima Rabelo</text:span></text:span></text:p>
      <text:p text:style-name="P6"><text:span text:style-name="Fonte_20_parág._20_padrão40"><text:span text:style-name="T25">Advogado: Baltazar Pereira da Silva Júnior</text:span></text:span></text:p>
      <text:p text:style-name="P6"><text:span text:style-name="Fonte_20_parág._20_padrão40"><text:span text:style-name="T25">Agravado: Ministério Público do Estado do Ceará <text:s/></text:span></text:span></text:p>
      <text:p text:style-name="P9"><text:span text:style-name="Fonte_20_parág._20_padrão40"><text:span text:style-name="T17">Relator: Exmo. Sr. Des. FRANCISCO JAIME MEDEIROS NETO</text:span></text:span><text:bookmark-end text:name="_Hlk232993201_Copia_3"/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87–APELAÇÃO CRIMINAL Nº0010192-36.2026.8.06.0099 DA COMARCA DE ITAITINGA</text:span></text:span></text:p>
      <text:p text:style-name="P8"><text:span text:style-name="Fonte_20_parág._20_padrão40"><text:span text:style-name="T4">Apelante: Mario Lorenzo Amadei</text:span></text:span></text:p>
      <text:p text:style-name="P8"><text:span text:style-name="Fonte_20_parág._20_padrão40"><text:span text:style-name="T4">Advogado: Lauro Linhares Leite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9">Relator: Exmo. Sr. Des. FRANCISCO JAIME MEDEIROS NETO</text:span></text:span></text:p>
      <text:p text:style-name="P9"><text:span text:style-name="Fonte_20_parág._20_padrão40"><text:span text:style-name="T17">Revisora: Exma. Sra. Desa. SÍLVIA SOARES DE SÁ NÓBREGA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88–APELAÇÃO CRIMINAL Nº0206013-12.2025.8.06.0293 DA COMARCA DE BATURITÉ</text:span></text:span></text:p>
      <text:p text:style-name="P8"><text:span text:style-name="Fonte_20_parág._20_padrão40"><text:span text:style-name="T4">Apelante: Miguel Arcanjo Aureliano Silva</text:span></text:span></text:p>
      <text:p text:style-name="P8"><text:span text:style-name="Fonte_20_parág._20_padrão40"><text:span text:style-name="T4">Advogado: José Lourinho Coelho Neto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9">Relator: Exmo. Sr. Des. FRANCISCO JAIME MEDEIROS NETO</text:span></text:span></text:p>
      <text:p text:style-name="P9"><text:span text:style-name="Fonte_20_parág._20_padrão40"><text:span text:style-name="T17">Revisora: Exma. Sra. Desa. SÍLVIA SOARES DE SÁ NÓBREGA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89–APELAÇÃO CRIMINAL Nº0200083-79.2026.8.06.0001 DA COMARCA DE FORTALEZA</text:span></text:span></text:p>
      <text:p text:style-name="P8"><text:span text:style-name="Fonte_20_parág._20_padrão40"><text:span text:style-name="T4">Apelante: Carlos Daniel Pacheco da Silva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9">Relator: Exmo. Sr. Des. FRANCISCO JAIME MEDEIROS NETO</text:span></text:span></text:p>
      <text:p text:style-name="P9"><text:span text:style-name="Fonte_20_parág._20_padrão40"><text:span text:style-name="T17">Revisora: Exma. Sra. Desa. SÍLVIA SOARES DE SÁ NÓBREGA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90–APELAÇÃO CRIMINAL Nº0204145-12.2024.8.06.0300 DA COMARCA DE CAUCAIA</text:span></text:span></text:p>
      <text:p text:style-name="P8"><text:span text:style-name="Fonte_20_parág._20_padrão40"><text:span text:style-name="T4">Apelante: Kássio Silva Neri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9">Relator: Exmo. Sr. Des. FRANCISCO JAIME MEDEIROS NETO</text:span></text:span></text:p>
      <text:p text:style-name="P9"><text:span text:style-name="Fonte_20_parág._20_padrão40"><text:span text:style-name="T17">Revisora: Exma. Sra. Desa. SÍLVIA SOARES DE SÁ NÓBREGA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91–APELAÇÃO CRIMINAL Nº0230781-05.2025.8.06.0001 DA COMARCA DE FORTALEZA </text:span></text:span><text:span text:style-name="Fonte_20_parág._20_padrão40"><text:span text:style-name="T41">(Segredo de Justiça)</text:span></text:span></text:p>
      <text:p text:style-name="P8"><text:span text:style-name="Fonte_20_parág._20_padrão40"><text:span text:style-name="T4">Apelante: E. da S. C.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. P. do E. do C.</text:span></text:span></text:p>
      <text:p text:style-name="P9"><text:span text:style-name="Fonte_20_parág._20_padrão40"><text:span text:style-name="T19">Relator: Exmo. Sr. Des. FRANCISCO JAIME MEDEIROS NETO</text:span></text:span></text:p>
      <text:p text:style-name="P9"><text:span text:style-name="Fonte_20_parág._20_padrão40"><text:span text:style-name="T17">Revisora: Exma. Sra. Desa. SÍLVIA SOARES DE SÁ NÓBREGA</text:span></text:span></text:p>
      <text:p text:style-name="P8"><text:span text:style-name="Fonte_20_parág._20_padrão40"><text:span text:style-name="T7"/></text:span></text:p>
      <text:p text:style-name="P8"><text:span text:style-name="Fonte_20_parág._20_padrão40"><text:span text:style-name="T7">92–APELAÇÃO CRIMINAL Nº0200932-22.2024.8.06.0001 DA COMARCA DE FORTALEZA</text:span></text:span></text:p>
      <text:p text:style-name="P8"><text:span text:style-name="Fonte_20_parág._20_padrão40"><text:span text:style-name="T4">Apelante: Francisco Vitor Sousa Silva</text:span></text:span></text:p>
      <text:p text:style-name="P8"><text:soft-page-break/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9">Relator: Exmo. Sr. Des. FRANCISCO JAIME MEDEIROS NETO</text:span></text:span></text:p>
      <text:p text:style-name="P9"><text:span text:style-name="Fonte_20_parág._20_padrão40"><text:span text:style-name="T17">Revisora: Exma. Sra. Desa. SÍLVIA SOARES DE SÁ NÓBREGA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93–APELAÇÃO CRIMINAL Nº0101559-91.2019.8.06.0001 DA COMARCA DE FORTALEZA</text:span></text:span></text:p>
      <text:p text:style-name="P8"><text:span text:style-name="Fonte_20_parág._20_padrão40"><text:span text:style-name="T4">Apelante: WILLIAM BRENO DA SILVA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9">Relator: Exmo. Sr. Des. FRANCISCO JAIME MEDEIROS NETO</text:span></text:span></text:p>
      <text:p text:style-name="P9"><text:span text:style-name="Fonte_20_parág._20_padrão40"><text:span text:style-name="T17">Revisora: Exma. Sra. Desa. SÍLVIA SOARES DE SÁ NÓBREGA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94–APELAÇÃO CRIMINAL Nº0194298-88.2016.8.06.0001 DA COMARCA DE FORTALEZA</text:span></text:span></text:p>
      <text:p text:style-name="P8"><text:span text:style-name="Fonte_20_parág._20_padrão40"><text:span text:style-name="T4">Apelante: Jordan Willame Bezerra</text:span></text:span></text:p>
      <text:p text:style-name="P8"><text:span text:style-name="Fonte_20_parág._20_padrão40"><text:span text:style-name="T4">Apelante: Davi Viana de Paiva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9">Relator: Exmo. Sr. Des. FRANCISCO JAIME MEDEIROS NETO</text:span></text:span></text:p>
      <text:p text:style-name="P9"><text:span text:style-name="Fonte_20_parág._20_padrão40"><text:span text:style-name="T17">Revisora: Exma. Sra. Desa. SÍLVIA SOARES DE SÁ NÓBREGA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95–APELAÇÃO CRIMINAL Nº0200224-65.2026.8.06.0303 DA COMARCA DE JAGUARETAMA</text:span></text:span></text:p>
      <text:p text:style-name="P8"><text:span text:style-name="Fonte_20_parág._20_padrão40"><text:span text:style-name="T4">Apelante: Marcos Aurélio do Nascimento Pereira</text:span></text:span></text:p>
      <text:p text:style-name="P8"><text:span text:style-name="Fonte_20_parág._20_padrão40"><text:span text:style-name="T4">Advogado: Francisco Diego Fernandes Bezerra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9">Relator: Exmo. Sr. Des. FRANCISCO JAIME MEDEIROS NETO</text:span></text:span></text:p>
      <text:p text:style-name="P9"><text:span text:style-name="Fonte_20_parág._20_padrão40"><text:span text:style-name="T17">Revisora: Exma. Sra. Desa. SÍLVIA SOARES DE SÁ NÓBREGA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96–APELAÇÃO CRIMINAL Nº0012808-26.2025.8.06.0064 DA COMARCA DE CAUCAIA</text:span></text:span></text:p>
      <text:p text:style-name="P8"><text:span text:style-name="Fonte_20_parág._20_padrão40"><text:span text:style-name="T4">Apelante: Douglas Alves da Silva Santos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9">Relator: Exmo. Sr. Des. FRANCISCO JAIME MEDEIROS NETO</text:span></text:span></text:p>
      <text:p text:style-name="P9"><text:span text:style-name="Fonte_20_parág._20_padrão40"><text:span text:style-name="T17">Revisora: Exma. Sra. Desa. SÍLVIA SOARES DE SÁ NÓBREGA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97–APELAÇÃO CRIMINAL Nº0202124-94.2023.8.06.0301 DA COMARCA DE MAURITI</text:span></text:span></text:p>
      <text:p text:style-name="P8"><text:span text:style-name="Fonte_20_parág._20_padrão40"><text:span text:style-name="T4">Apelante: José Ailton da Silva Sousa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9">Relator: Exmo. Sr. Des. FRANCISCO JAIME MEDEIROS NETO</text:span></text:span></text:p>
      <text:p text:style-name="P9"><text:span text:style-name="Fonte_20_parág._20_padrão40"><text:span text:style-name="T17">Revisora: Exma. Sra. Desa. SÍLVIA SOARES DE SÁ NÓBREGA</text:span></text:span></text:p>
      <text:p text:style-name="P9"><text:span text:style-name="Fonte_20_parág._20_padrão40"><text:span text:style-name="T17"/></text:span></text:p>
      <text:p text:style-name="P17"><text:span text:style-name="Fonte_20_parág._20_padrão40"><text:span text:style-name="T30">SISTEMA SAJ</text:span></text:span></text:p>
      <text:p text:style-name="P22"/>
      <text:p text:style-name="P22"/>
      <text:p text:style-name="P31">PROCESSOS EXTRAPAUTA</text:p>
      <text:p text:style-name="P36"/>
      <text:p text:style-name="P2"><text:span text:style-name="Fonte_20_parág._20_padrão40"><text:span text:style-name="T16">HABEAS CORPUS DA RELATORIA DO DES. FRANCISCO JAIME MEDEIROS NETO</text:span></text:span></text:p>
      <text:p text:style-name="P20"/>
      <text:p text:style-name="P6"><text:soft-page-break/><text:span text:style-name="Fonte_20_parág._20_padrão40"><text:span text:style-name="T17">01–HABEAS CORPUS CRIMINAL Nº0624430-17.2026.8.06.0000 DA COMARCA DE SOBRAL</text:span></text:span></text:p>
      <text:p text:style-name="P7"><text:span text:style-name="Fonte_20_parág._20_padrão40"><text:span text:style-name="T2">Impetrante: Adv. Larissa Maria Pereira Ximenes</text:span></text:span></text:p>
      <text:p text:style-name="Standard"><text:span text:style-name="Fonte_20_parág._20_padrão"><text:span text:style-name="T28">Paciente: </text:span></text:span><text:span text:style-name="T28">Maxwell da Silva Cruz</text:span></text:p>
      <text:p text:style-name="Standard"><text:span text:style-name="Fonte_20_parág._20_padrão"><text:span text:style-name="T28">Advogada: </text:span></text:span><text:span text:style-name="T28">Larissa Maria Pereira Ximenes</text:span></text:p>
      <text:p text:style-name="P7"><text:span text:style-name="Fonte_20_parág._20_padrão"><text:span text:style-name="T28">Impetrado: </text:span></text:span><text:span text:style-name="T28">Juiz de Direito da 2ª Vara Criminal da Comarca de Sobral</text:span></text:p>
      <text:p text:style-name="P9"><text:span text:style-name="Fonte_20_parág._20_padrão40"><text:span text:style-name="T17">Relator: Exmo. Sr. Des. FRANCISCO JAIME MEDEIROS NETO</text:span></text:span></text:p>
      <text:p text:style-name="P9"><text:span text:style-name="Fonte_20_parág._20_padrão40"><text:span text:style-name="T17"/></text:span></text:p>
      <text:p text:style-name="P2"><text:span text:style-name="Fonte_20_parág._20_padrão40"><text:span text:style-name="T16">EXTRA PAUTAS DIVERSOS</text:span></text:span></text:p>
      <text:p text:style-name="P32"/>
      <text:p text:style-name="P3"><text:span text:style-name="Fonte_20_parág._20_padrão40"><text:span text:style-name="T16">PROCESSOS DA RELATORIA DA DESA. SÍLVIA SOARES DE SÁ NÓBREGA</text:span></text:span></text:p>
      <text:p text:style-name="P37"/>
      <text:p text:style-name="P10"><text:span text:style-name="Fonte_20_parág._20_padrão40"><text:span text:style-name="T7">02–EMBARGOS DE DECLARAÇÃO </text:span></text:span><text:span text:style-name="Fonte_20_parág._20_padrão40"><text:span text:style-name="T10">Nº</text:span></text:span><text:span text:style-name="Fonte_20_parág._20_padrão"><text:span text:style-name="T13">0008228-13.2019.8.06.0112/50000</text:span></text:span><text:span text:style-name="Fonte_20_parág._20_padrão40"><text:span text:style-name="T7"> DA COMARCA DE JUAZEIRO DO NORTE</text:span></text:span></text:p>
      <text:p text:style-name="P10"><text:span text:style-name="Fonte_20_parág._20_padrão40"><text:span text:style-name="T4">Embargante: </text:span></text:span><text:span text:style-name="Fonte_20_parág._20_padrão"><text:span text:style-name="T29">Fabiano Freitas de Alcântara</text:span></text:span></text:p>
      <text:p text:style-name="P10"><text:span text:style-name="Fonte_20_parág._20_padrão40"><text:span text:style-name="T4">Advogada: </text:span></text:span><text:span text:style-name="Fonte_20_parág._20_padrão"><text:span text:style-name="T29">Thaylise Vieira</text:span></text:span></text:p>
      <text:p text:style-name="P10"><text:span text:style-name="Fonte_20_parág._20_padrão"><text:span text:style-name="T29">Embargado:</text:span></text:span><text:span text:style-name="Fonte_20_parág._20_padrão40"><text:span text:style-name="T4"> Ministério Público do Estado do Ceará </text:span></text:span><text:span text:style-name="Fonte_20_parág._20_padrão"><text:span text:style-name="T29"><text:s/></text:span></text:span>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/></text:span></text:p>
      <text:p text:style-name="P6"><text:span text:style-name="Fonte_20_parág._20_padrão40"><text:span text:style-name="T42">PEDIDO DE VISTA</text:span></text:span><text:span text:style-name="Fonte_20_parág._20_padrão40"><text:span text:style-name="T18">03–CONFLITO DE COMPETÊNCIA Nº0000301-94.2026.8.06.0000 DA COMARCA DE CAUCAIA </text:span></text:span><text:span text:style-name="Fonte_20_parág._20_padrão40"><text:span text:style-name="T40">(Segredo de Justiça)</text:span></text:span></text:p>
      <text:p text:style-name="P20">Suscitante: J. de D. da 2 V. C. da C. de C.</text:p>
      <text:p text:style-name="P20">Suscitado: J. de D. do J. de V. D. e F. C. a M. da C. de C.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5"/></text:span></text:p>
      <text:p text:style-name="P3"><text:span text:style-name="Fonte_20_parág._20_padrão40"><text:span text:style-name="T15">PROCESSOS DA RELATORIA DA DESA. VANJA FONTENELE PONTES</text:span></text:span></text:p>
      <text:p text:style-name="P20"/>
      <text:p text:style-name="P10"><text:span text:style-name="Fonte_20_parág._20_padrão40"><text:span text:style-name="T7">04–EMBARGOS DE DECLARAÇÃO Nº0203628-28.2024.8.06.0293/50000 DA COMARCA DE SOBRAL</text:span></text:span></text:p>
      <text:p text:style-name="P10"><text:span text:style-name="Fonte_20_parág._20_padrão40"><text:span text:style-name="T2">Embargante: Marta Dalila Silva Maciel</text:span></text:span></text:p>
      <text:p text:style-name="P10"><text:span text:style-name="Fonte_20_parág._20_padrão40"><text:span text:style-name="T2">Advogada: Luciana Cristina Albuquerque de Oliveira</text:span></text:span></text:p>
      <text:p text:style-name="P10"><text:span text:style-name="Fonte_20_parág._20_padrão40"><text:span text:style-name="T2">Advogado: Rafael Silva Ripardo</text:span></text:span></text:p>
      <text:p text:style-name="P10"><text:span text:style-name="Fonte_20_parág._20_padrão"><text:span text:style-name="T28">Embargado:</text:span></text:span><text:span text:style-name="Fonte_20_parág._20_padrão40"><text:span text:style-name="T2"> Ministério Público do Estado do Ceará </text:span></text:span><text:span text:style-name="Fonte_20_parág._20_padrão"><text:span text:style-name="T28"><text:s/></text:span></text:span></text:p>
      <text:p text:style-name="P9"><text:span text:style-name="Fonte_20_parág._20_padrão40"><text:span text:style-name="T17">Relatora: Exma. Sra. Desa. VANJA FONTENELE PONTES</text:span></text:span></text:p>
      <text:p text:style-name="P9"><text:span text:style-name="Fonte_20_parág._20_padrão40"><text:span text:style-name="T17"/></text:span></text:p>
      <text:p text:style-name="P10"><text:span text:style-name="Fonte_20_parág._20_padrão40"><text:span text:style-name="T7">05–EMBARGOS DE DECLARAÇÃO Nº0127007-66.2019.8.06.0001/50000 DA COMARCA DE FORTALEZA</text:span></text:span></text:p>
      <text:p text:style-name="P10"><text:span text:style-name="Fonte_20_parág._20_padrão40"><text:span text:style-name="T2">Embargante: Walter Roberto Coe Neto</text:span></text:span></text:p>
      <text:p text:style-name="P10"><text:span text:style-name="Fonte_20_parág._20_padrão40"><text:span text:style-name="T2">Advogado: Pedro de Paiva Farias</text:span></text:span></text:p>
      <text:p text:style-name="P10"><text:span text:style-name="Fonte_20_parág._20_padrão"><text:span text:style-name="T28">Embargado:</text:span></text:span><text:span text:style-name="Fonte_20_parág._20_padrão40"><text:span text:style-name="T2"> Ministério Público do Estado do Ceará </text:span></text:span><text:span text:style-name="Fonte_20_parág._20_padrão"><text:span text:style-name="T28"><text:s/></text:span></text:span></text:p>
      <text:p text:style-name="P9"><text:span text:style-name="Fonte_20_parág._20_padrão40"><text:span text:style-name="T17">Relatora: Exma. Sra. Desa. VANJA FONTENELE PONTES</text:span></text:span></text:p>
      <text:p text:style-name="P9"><text:span text:style-name="Fonte_20_parág._20_padrão40"><text:span text:style-name="T17"/></text:span></text:p>
      <text:p text:style-name="P10"><text:span text:style-name="Fonte_20_parág._20_padrão40"><text:span text:style-name="T7">06–EMBARGOS DE DECLARAÇÃO Nº0127007-66.2019.8.06.0001/50001 DA COMARCA DE FORTALEZA</text:span></text:span></text:p>
      <text:p text:style-name="P10"><text:span text:style-name="Fonte_20_parág._20_padrão40"><text:span text:style-name="T2">Embargante: Frederico Rabelo Fagundes</text:span></text:span></text:p>
      <text:p text:style-name="P10"><text:span text:style-name="Fonte_20_parág._20_padrão40"><text:span text:style-name="T2">Advogado: Felipe Almeida Leite</text:span></text:span></text:p>
      <text:p text:style-name="P10"><text:span text:style-name="Fonte_20_parág._20_padrão40"><text:span text:style-name="T2">Advogado: Pedro Henrique Almeida Leite</text:span></text:span></text:p>
      <text:p text:style-name="P10"><text:span text:style-name="Fonte_20_parág._20_padrão"><text:span text:style-name="T28">Embargado:</text:span></text:span><text:span text:style-name="Fonte_20_parág._20_padrão40"><text:span text:style-name="T2"> Ministério Público do Estado do Ceará </text:span></text:span><text:span text:style-name="Fonte_20_parág._20_padrão"><text:span text:style-name="T28"><text:s/></text:span></text:span></text:p>
      <text:p text:style-name="P9"><text:span text:style-name="Fonte_20_parág._20_padrão40"><text:span text:style-name="T17">Relatora: Exma. Sra. Desa. VANJA FONTENELE PONTES</text:span></text:span></text:p>
      <text:p text:style-name="P9"><text:span text:style-name="Fonte_20_parág._20_padrão40"><text:span text:style-name="T17"/></text:span></text:p>
      <text:p text:style-name="P3"><text:span text:style-name="Fonte_20_parág._20_padrão40"><text:span text:style-name="T16">PROCESSO DA RELATORIA DA DESA. ÂNGELA TERESA GONDIM CARNEIRO CHAVES</text:span></text:span></text:p>
      <text:p text:style-name="P35"><text:soft-page-break/></text:p>
      <text:p text:style-name="P10"><text:span text:style-name="Fonte_20_parág._20_padrão40"><text:span text:style-name="T7">07–CONFLITO DE COMPETÊNCIA Nº0000249-98.2026.8.06.0000 DA COMARCA DE AQUIRAZ </text:span></text:span><text:span text:style-name="Fonte_20_parág._20_padrão40"><text:span text:style-name="T41">(Segredo de Justiça)</text:span></text:span></text:p>
      <text:p text:style-name="P6"><text:span text:style-name="Fonte_20_parág._20_padrão"><text:span text:style-name="T28">Suscitante: J. de D. da V. Ú C. da C. de A.</text:span></text:span></text:p>
      <text:p text:style-name="P6"><text:span text:style-name="Fonte_20_parág._20_padrão"><text:span text:style-name="T28">Suscitado: J. de D. da 1 V. da C. de I.</text:span></text:span></text:p>
      <text:p text:style-name="P9"><text:span text:style-name="Fonte_20_parág._20_padrão40"><text:span text:style-name="T17">Relatora: Exma. Sra. Desa. </text:span></text:span><text:bookmark-start text:name="_Hlk232996073_Copia_5_Copia_1"/><text:span text:style-name="Fonte_20_parág._20_padrão40"><text:span text:style-name="T17">ÂNGELA TERESA GONDIM CARNEIRO CHAVES</text:span></text:span><text:bookmark-end text:name="_Hlk232996073_Copia_5_Copia_1"/></text:p>
      <text:p text:style-name="P9"><text:span text:style-name="Fonte_20_parág._20_padrão40"><text:span text:style-name="T17"/></text:span></text:p>
      <text:p text:style-name="P4"><text:span text:style-name="Fonte_20_parág._20_padrão40"><text:span text:style-name="T21">PAUTA Nº 27/2026 – SESSÃO ORDINÁRIA Nº27 DO DIA 11/08/2026</text:span></text:span></text:p>
      <text:p text:style-name="P33"/>
      <text:p text:style-name="P3"><text:span text:style-name="Fonte_20_parág._20_padrão40"><text:span text:style-name="T16">PROCESSOS DA RELATORIA DA DESA. S</text:span></text:span><text:span text:style-name="Fonte_20_parág._20_padrão"><text:span text:style-name="T15">ÍLVIA SOARES DE SÁ NÓBREGA</text:span></text:span></text:p>
      <text:p text:style-name="P24"/>
      <text:p text:style-name="P8"><text:span text:style-name="Fonte_20_parág._20_padrão40"><text:span text:style-name="T7">01–APELAÇÃO CRIMINAL Nº0043516-25.2023.8.06.0001 DA COMARCA DE FORTALEZA</text:span></text:span></text:p>
      <text:p text:style-name="P8"><text:span text:style-name="Fonte_20_parág._20_padrão40"><text:span text:style-name="T2">Apelante/Apelado:</text:span></text:span><text:span text:style-name="Fonte_20_parág._20_padrão40"><text:span text:style-name="T4"> Ministério Público do Estado do Ceará</text:span></text:span></text:p>
      <text:p text:style-name="P8"><text:span text:style-name="Fonte_20_parág._20_padrão40"><text:span text:style-name="T2">Apelante/Apelado: </text:span></text:span><text:span text:style-name="Fonte_20_parág._20_padrão40"><text:span text:style-name="T4">Francisco Edson Barbosa Lobão</text:span></text:span></text:p>
      <text:p text:style-name="P8"><text:span text:style-name="Fonte_20_parág._20_padrão40"><text:span text:style-name="T4">Advogado: Luis Alex dos Santos Cunha</text:span></text:span></text:p>
      <text:p text:style-name="P8"><text:span text:style-name="Fonte_20_parág._20_padrão40"><text:span text:style-name="T4">Advogado: Isaac Gomes de Farias</text:span></text:span></text:p>
      <text:p text:style-name="P8"><text:span text:style-name="Fonte_20_parág._20_padrão40"><text:span text:style-name="T2">Apelante/Apelado:</text:span></text:span><text:span text:style-name="Fonte_20_parág._20_padrão40"><text:span text:style-name="T4"> Francisco José Monteiro</text:span></text:span></text:p>
      <text:p text:style-name="P8"><text:span text:style-name="Fonte_20_parág._20_padrão40"><text:span text:style-name="T2">Apelante/Apelado:</text:span></text:span><text:span text:style-name="Fonte_20_parág._20_padrão40"><text:span text:style-name="T4"> Francisco Erivan da Silva Cavalcante</text:span></text:span></text:p>
      <text:p text:style-name="P8"><text:span text:style-name="Fonte_20_parág._20_padrão40"><text:span text:style-name="T4">Apelado: Sidney Uchoa Paes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João Alberto Fontes Monteiro</text:span></text:span></text:p>
      <text:p text:style-name="P8"><text:span text:style-name="Fonte_20_parág._20_padrão40"><text:span text:style-name="T4">Advogado: Francisco Cláudio Bezerra de Queiroz</text:span></text:span></text:p>
      <text:p text:style-name="P8"><text:span text:style-name="Fonte_20_parág._20_padrão40"><text:span text:style-name="T4">Advogado: Rafael Silva Machado</text:span></text:span></text:p>
      <text:p text:style-name="P8"><text:span text:style-name="Fonte_20_parág._20_padrão40"><text:span text:style-name="T4">Apelado: Francisco Aurilo de Freitas</text:span></text:span></text:p>
      <text:p text:style-name="P8"><text:span text:style-name="Fonte_20_parág._20_padrão40"><text:span text:style-name="T4">Advogado: Ângelo Suliano Bento</text:span></text:span></text:p>
      <text:p text:style-name="P8"><text:span text:style-name="Fonte_20_parág._20_padrão40"><text:span text:style-name="T4">Apelado: Raimundo Nonato de Oliveira Neto</text:span></text:span></text:p>
      <text:p text:style-name="P8"><text:span text:style-name="Fonte_20_parág._20_padrão40"><text:span text:style-name="T4">Advogado: Denilson Ferreira do Carmo</text:span></text:span>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>Revisora: Exma. Sra. Desa. VANJA FONTENELE PONT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02–APELAÇÃO CRIMINAL Nº0051076-24.2021.8.06.0151 DA COMARCA DE QUIXADÁ</text:span></text:span></text:p>
      <text:p text:style-name="P8"><text:span text:style-name="Fonte_20_parág._20_padrão40"><text:span text:style-name="T4">Apelante: Ministério Público do Estado do Ceará</text:span></text:span></text:p>
      <text:p text:style-name="P8"><text:span text:style-name="Fonte_20_parág._20_padrão40"><text:span text:style-name="T4">Apelado: Francisco José de Aquino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03–APELAÇÃO CRIMINAL Nº0014657-28.2025.8.06.0001 DA COMARCA DE FORTALEZA</text:span></text:span></text:p>
      <text:p text:style-name="P8"><text:span text:style-name="Fonte_20_parág._20_padrão40"><text:span text:style-name="T4">Apelante: William de Sousa Moraes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>Revisora: Exma. Sra. Desa. VANJA FONTENELE PONT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04–APELAÇÃO CRIMINAL Nº0202324-41.2022.8.06.0300 DA COMARCA DE URUBURETAMA </text:span></text:span><text:span text:style-name="Fonte_20_parág._20_padrão40"><text:span text:style-name="T41">(Segredo de Justiça)</text:span></text:span></text:p>
      <text:p text:style-name="P8"><text:span text:style-name="Fonte_20_parág._20_padrão40"><text:span text:style-name="T4">Apelante: J. da S. F. S.</text:span></text:span></text:p>
      <text:p text:style-name="P8"><text:span text:style-name="Fonte_20_parág._20_padrão40"><text:span text:style-name="T4">Advogada: Sandra Prado Albuquerque</text:span></text:span></text:p>
      <text:p text:style-name="P8"><text:span text:style-name="Fonte_20_parág._20_padrão40"><text:span text:style-name="T4">Apelante: J. B. F. de S.</text:span></text:span></text:p>
      <text:p text:style-name="P8"><text:span text:style-name="Fonte_20_parág._20_padrão40"><text:span text:style-name="T4">Advogado: Vito Gomes de Araújo</text:span></text:span></text:p>
      <text:p text:style-name="P8"><text:span text:style-name="Fonte_20_parág._20_padrão40"><text:span text:style-name="T4">Apelante: M. N. B. P.</text:span></text:span></text:p>
      <text:p text:style-name="P8"><text:soft-page-break/><text:span text:style-name="Fonte_20_parág._20_padrão40"><text:span text:style-name="T4">Advogada: Sandra Prado Albuquerque</text:span></text:span></text:p>
      <text:p text:style-name="P8"><text:span text:style-name="Fonte_20_parág._20_padrão40"><text:span text:style-name="T4">Apelado: M. P. do E. do C.</text:span></text:span>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>Revisora: Exma. Sra. Desa. VANJA FONTENELE PONT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05–APELAÇÃO CRIMINAL Nº0001334-12.2005.8.06.0112 DA COMARCA DE JUAZEIRO DO NORTE</text:span></text:span></text:p>
      <text:p text:style-name="P8"><text:span text:style-name="Fonte_20_parág._20_padrão40"><text:span text:style-name="T4">Apelante: Antônio Vicente de Medeiros</text:span></text:span></text:p>
      <text:p text:style-name="P8"><text:span text:style-name="Fonte_20_parág._20_padrão40"><text:span text:style-name="T4">Advogado: José João Araújo Neto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>Revisora: Exma. Sra. Desa. VANJA FONTENELE PONT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06–APELAÇÃO CRIMINAL Nº0218206-62.2025.8.06.0001 DA COMARCA DE FORTALEZA</text:span></text:span></text:p>
      <text:p text:style-name="P8"><text:span text:style-name="Fonte_20_parág._20_padrão40"><text:span text:style-name="T4">Apelante: Alan de Souza Cruz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>Revisora: Exma. Sra. Desa. VANJA FONTENELE PONT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07–APELAÇÃO CRIMINAL Nº0202508-80.2025.8.06.0303 DA COMARCA DE BATURITÉ</text:span></text:span></text:p>
      <text:p text:style-name="P8"><text:span text:style-name="Fonte_20_parág._20_padrão40"><text:span text:style-name="T4">Apelante: Francisco Felipe Abreu da Silva</text:span></text:span></text:p>
      <text:p text:style-name="P8"><text:span text:style-name="Fonte_20_parág._20_padrão40"><text:span text:style-name="T4">Advogado: Artur Frota Monteiro Júnior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>Revisora: Exma. Sra. Desa. VANJA FONTENELE PONT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08–APELAÇÃO CRIMINAL Nº0204695-91.2025.8.06.0293 DA COMARCA DE SÃO GONÇALO DO AMARANTE</text:span></text:span></text:p>
      <text:p text:style-name="P8"><text:span text:style-name="Fonte_20_parág._20_padrão40"><text:span text:style-name="T4">Apelante: Kaua Costa Beserra</text:span></text:span></text:p>
      <text:p text:style-name="P8"><text:span text:style-name="Fonte_20_parág._20_padrão40"><text:span text:style-name="T4">Advogado: Francisco Dyego de Lima Santos</text:span></text:span></text:p>
      <text:p text:style-name="P8"><text:span text:style-name="Fonte_20_parág._20_padrão40"><text:span text:style-name="T4">Apelante: Francisco da Silva Alves</text:span></text:span></text:p>
      <text:p text:style-name="P8"><text:span text:style-name="Fonte_20_parág._20_padrão40"><text:span text:style-name="T4">Advogada: Sílvia Helena Tavares da Cruz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>Revisora: Exma. Sra. Desa. VANJA FONTENELE PONT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09–APELAÇÃO CRIMINAL Nº0202992-32.2024.8.06.0303 DA COMARCA DE CAPISTRANO </text:span></text:span><text:span text:style-name="Fonte_20_parág._20_padrão40"><text:span text:style-name="T41">(Segredo de Justiça)</text:span></text:span></text:p>
      <text:p text:style-name="P8"><text:span text:style-name="Fonte_20_parág._20_padrão40"><text:span text:style-name="T4">Apelante: A. M. P.</text:span></text:span></text:p>
      <text:p text:style-name="P8"><text:span text:style-name="Fonte_20_parág._20_padrão40"><text:span text:style-name="T4">Advogado: Alysson Aragão de Aguiar</text:span></text:span></text:p>
      <text:p text:style-name="P8"><text:span text:style-name="Fonte_20_parág._20_padrão40"><text:span text:style-name="T4">Apelado: M. P. do E. do C.</text:span></text:span>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>Revisora: Exma. Sra. Desa. VANJA FONTENELE PONT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10–APELAÇÃO CRIMINAL Nº0236517-72.2023.8.06.0001 DA COMARCA DE FORTALEZA</text:span></text:span></text:p>
      <text:p text:style-name="P8"><text:span text:style-name="Fonte_20_parág._20_padrão40"><text:span text:style-name="T4">Apelante: Kaik Venâncio do Nascimento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7">Relatora: Exma. Sra. Desa. SÍLVIA SOARES DE SÁ NÓBREGA</text:span></text:span></text:p>
      <text:p text:style-name="P9"><text:soft-page-break/><text:span text:style-name="Fonte_20_parág._20_padrão40"><text:span text:style-name="T17">Revisora: Exma. Sra. Desa. VANJA FONTENELE PONT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11–APELAÇÃO CRIMINAL Nº0258701-22.2023.8.06.0001 DA COMARCA DE FORTALEZA</text:span></text:span></text:p>
      <text:p text:style-name="P8"><text:span text:style-name="Fonte_20_parág._20_padrão40"><text:span text:style-name="T4">Apelante: Yuri Martins Barboza</text:span></text:span></text:p>
      <text:p text:style-name="P8"><text:span text:style-name="Fonte_20_parág._20_padrão40"><text:span text:style-name="T4">Advogado: Antônio de Paula dos Santos Júnior</text:span></text:span></text:p>
      <text:p text:style-name="P8"><text:span text:style-name="Fonte_20_parág._20_padrão40"><text:span text:style-name="T4">Apelante: Francisco Lucio Santos da Silva</text:span></text:span></text:p>
      <text:p text:style-name="P8"><text:span text:style-name="Fonte_20_parág._20_padrão40"><text:span text:style-name="T4">Advogada: Juliane Karen Castro Nobre</text:span></text:span></text:p>
      <text:p text:style-name="P8"><text:span text:style-name="Fonte_20_parág._20_padrão40"><text:span text:style-name="T4">Advogada: Quésia de Sousa Bomfim</text:span></text:span></text:p>
      <text:p text:style-name="P8"><text:span text:style-name="Fonte_20_parág._20_padrão40"><text:span text:style-name="T4">Apelante: Yasmin Martins Barboza</text:span></text:span></text:p>
      <text:p text:style-name="P8"><text:span text:style-name="Fonte_20_parág._20_padrão40"><text:span text:style-name="T4">Advogado: Miguel Machado Alexandrino</text:span></text:span></text:p>
      <text:p text:style-name="P8"><text:span text:style-name="Fonte_20_parág._20_padrão40"><text:span text:style-name="T4">Advogado: Miguel Alexandrino da Silva Neto</text:span></text:span></text:p>
      <text:p text:style-name="P8"><text:span text:style-name="Fonte_20_parág._20_padrão40"><text:span text:style-name="T4">Apelante: José Rafael Andrade Correia de Sousa</text:span></text:span></text:p>
      <text:p text:style-name="P8"><text:span text:style-name="Fonte_20_parág._20_padrão40"><text:span text:style-name="T4">Advogado: Cláudio Pacheco Campêlo</text:span></text:span></text:p>
      <text:p text:style-name="P8"><text:span text:style-name="Fonte_20_parág._20_padrão40"><text:span text:style-name="T4">Apelante: Lucas Eduardo Lima</text:span></text:span></text:p>
      <text:p text:style-name="P8"><text:span text:style-name="Fonte_20_parág._20_padrão40"><text:span text:style-name="T4">Apelante: Francisco Euton da Silva Júnior</text:span></text:span></text:p>
      <text:p text:style-name="P8"><text:span text:style-name="Fonte_20_parág._20_padrão40"><text:span text:style-name="T4">Apelante: Jhonatan Gabriel Cavalcante Paiva</text:span></text:span></text:p>
      <text:p text:style-name="P8"><text:span text:style-name="Fonte_20_parág._20_padrão40"><text:span text:style-name="T4">Advogado: Deyvidy Dantas Angelim</text:span></text:span></text:p>
      <text:p text:style-name="P8"><text:span text:style-name="Fonte_20_parág._20_padrão40"><text:span text:style-name="T4">Advogado: Bruno Vieira de Macêdo</text:span></text:span></text:p>
      <text:p text:style-name="P8"><text:span text:style-name="Fonte_20_parág._20_padrão40"><text:span text:style-name="T4">Advogado: João Victor Freitas Oliveira</text:span></text:span></text:p>
      <text:p text:style-name="P8"><text:span text:style-name="Fonte_20_parág._20_padrão40"><text:span text:style-name="T4">Apelante: Matheus Lima de Andrade</text:span></text:span></text:p>
      <text:p text:style-name="P8"><text:span text:style-name="Fonte_20_parág._20_padrão40"><text:span text:style-name="T4">Advogada: Gabriela Costa de Queiroz</text:span></text:span></text:p>
      <text:p text:style-name="P8"><text:span text:style-name="Fonte_20_parág._20_padrão40"><text:span text:style-name="T4">Apelante: Francisco Heráclito Carneiro Silva Sobrinho</text:span></text:span></text:p>
      <text:p text:style-name="P8"><text:span text:style-name="Fonte_20_parág._20_padrão40"><text:span text:style-name="T4">Advogado: Francisco Hilton de Oliveira Júnior</text:span></text:span></text:p>
      <text:p text:style-name="P8"><text:span text:style-name="Fonte_20_parág._20_padrão40"><text:span text:style-name="T4">Apelante: Francisco Gleidson Fialho do Nascimento</text:span></text:span></text:p>
      <text:p text:style-name="P8"><text:span text:style-name="Fonte_20_parág._20_padrão40"><text:span text:style-name="T4">Advogada: Lise Pinheiro Coutinho</text:span></text:span></text:p>
      <text:p text:style-name="P8"><text:span text:style-name="Fonte_20_parág._20_padrão40"><text:span text:style-name="T4">Apelante: Luis Ricardo Lima de Almeida</text:span></text:span></text:p>
      <text:p text:style-name="P8"><text:span text:style-name="Fonte_20_parág._20_padrão40"><text:span text:style-name="T4">Apelante: Samuel Santana de Mesquita</text:span></text:span></text:p>
      <text:p text:style-name="P8"><text:span text:style-name="Fonte_20_parág._20_padrão40"><text:span text:style-name="T4">Apelante: Francisco Kauã Sousa Lima</text:span></text:span></text:p>
      <text:p text:style-name="P8"><text:span text:style-name="Fonte_20_parág._20_padrão40"><text:span text:style-name="T4">Apelante: Bruno Pereira Lima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>Revisora: Exma. Sra. Desa. VANJA FONTENELE PONT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12–APELAÇÃO CRIMINAL Nº0204521-82.2025.8.06.0293 DA COMARCA DE BATURITÉ</text:span></text:span></text:p>
      <text:p text:style-name="P8"><text:span text:style-name="Fonte_20_parág._20_padrão40"><text:span text:style-name="T4">Apelante: Magno Mateus da Silva</text:span></text:span></text:p>
      <text:p text:style-name="P8"><text:span text:style-name="Fonte_20_parág._20_padrão40"><text:span text:style-name="T4">Advogado: Waldyr Francisco dos Santos Sobrinho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>Revisora: Exma. Sra. Desa. VANJA FONTENELE PONT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13–APELAÇÃO CRIMINAL Nº0203760-13.2023.8.06.0296 DA COMARCA DE FORTALEZA</text:span></text:span></text:p>
      <text:p text:style-name="P8"><text:span text:style-name="Fonte_20_parág._20_padrão40"><text:span text:style-name="T4">Apelante: Wesley Soares de Almeida</text:span></text:span></text:p>
      <text:p text:style-name="P8"><text:span text:style-name="Fonte_20_parág._20_padrão40"><text:span text:style-name="T4">Advogado: Josué Miranda dos Santos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>Revisora: Exma. Sra. Desa. VANJA FONTENELE PONT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14–APELAÇÃO CRIMINAL Nº0010193-11.2025.8.06.0146 DA COMARCA DE PINDORETAMA </text:span></text:span><text:span text:style-name="Fonte_20_parág._20_padrão40"><text:span text:style-name="T41">(Segredo de Justiça)</text:span></text:span></text:p>
      <text:p text:style-name="P8"><text:soft-page-break/><text:span text:style-name="Fonte_20_parág._20_padrão40"><text:span text:style-name="T4">Apelante: J. M. R. H.</text:span></text:span></text:p>
      <text:p text:style-name="P8"><text:span text:style-name="Fonte_20_parág._20_padrão40"><text:span text:style-name="T4">Advogado: Marcos Victor Vasconcelos Paiva</text:span></text:span></text:p>
      <text:p text:style-name="P8"><text:span text:style-name="Fonte_20_parág._20_padrão40"><text:span text:style-name="T4">Advogado: Damião Soares Tenório</text:span></text:span></text:p>
      <text:p text:style-name="P8"><text:span text:style-name="Fonte_20_parág._20_padrão40"><text:span text:style-name="T4">Apelado: M. P. do E. do C.</text:span></text:span>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>Revisora: Exma. Sra. Desa. VANJA FONTENELE PONT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15–APELAÇÃO CRIMINAL Nº0018739-05.2025.8.06.0001 DA COMARCA DE FORTALEZA</text:span></text:span></text:p>
      <text:p text:style-name="P8"><text:span text:style-name="Fonte_20_parág._20_padrão40"><text:span text:style-name="T4">Apelante: Antônio Amâncio da Silva Filho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>Revisora: Exma. Sra. Desa. VANJA FONTENELE PONT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16–APELAÇÃO CRIMINAL Nº0205010-22.2025.8.06.0293 DA COMARCA DE CANINDÉ </text:span></text:span><text:span text:style-name="Fonte_20_parág._20_padrão40"><text:span text:style-name="T41">(Segredo de Justiça)</text:span></text:span></text:p>
      <text:p text:style-name="P8"><text:span text:style-name="Fonte_20_parág._20_padrão40"><text:span text:style-name="T4">Apelante: J. V. A. F.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. P. do E. do C.</text:span></text:span></text:p>
      <text:p text:style-name="P9"><text:span text:style-name="Fonte_20_parág._20_padrão40"><text:span text:style-name="T17">Relatora: Exma. Sra. Desa. SÍLVIA SOARES DE SÁ NÓBREGA</text:span></text:span></text:p>
      <text:p text:style-name="P9"><text:span text:style-name="Fonte_20_parág._20_padrão40"><text:span text:style-name="T17">Revisora: Exma. Sra. Desa. VANJA FONTENELE PONTES</text:span></text:span></text:p>
      <text:p text:style-name="P9"><text:span text:style-name="Fonte_20_parág._20_padrão40"><text:span text:style-name="T17"/></text:span></text:p>
      <text:p text:style-name="P3"><text:span text:style-name="Fonte_20_parág._20_padrão40"><text:span text:style-name="T15">PROCESSOS DA RELATORIA DA DESA. VANJA FONTENELE PONTES</text:span></text:span></text:p>
      <text:p text:style-name="P24"/>
      <text:p text:style-name="P8"><text:span text:style-name="Fonte_20_parág._20_padrão40"><text:span text:style-name="T7">17–APELAÇÃO CRIMINAL Nº0018859-63.2017.8.06.0119 DA COMARCA DE MARANGUAPE</text:span></text:span></text:p>
      <text:p text:style-name="P8"><text:span text:style-name="Fonte_20_parág._20_padrão40"><text:span text:style-name="T4">Apelante: Francisco Leandro da Silva Bernardo</text:span></text:span></text:p>
      <text:p text:style-name="P8"><text:span text:style-name="Fonte_20_parág._20_padrão40"><text:span text:style-name="T4">Advogado: Taian Lima Silva</text:span></text:span></text:p>
      <text:p text:style-name="P8"><text:span text:style-name="Fonte_20_parág._20_padrão40"><text:span text:style-name="T4">Apelante: Adriano Teles Cruz</text:span></text:span></text:p>
      <text:p text:style-name="P8"><text:span text:style-name="Fonte_20_parág._20_padrão40"><text:span text:style-name="T4">Advogado: Francisco Bruno de Sousa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9">Relatora: Exma. Sra. Desa. VANJA FONTENELE PONTES</text:span></text:span></text:p>
      <text:p text:style-name="P9"><text:span text:style-name="Fonte_20_parág._20_padrão40"><text:span text:style-name="T17">Revisora: Exma. Sra. Desa. ÂNGELA TERESA GONDIM CARNEIRO CHAV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18–APELAÇÃO CRIMINAL Nº0204205-97.2025.8.06.0025 DA COMARCA DE FORTALEZA </text:span></text:span><text:span text:style-name="Fonte_20_parág._20_padrão40"><text:span text:style-name="T41">(Segredo de Justiça)</text:span></text:span></text:p>
      <text:p text:style-name="P8"><text:span text:style-name="Fonte_20_parág._20_padrão40"><text:span text:style-name="T4">Apelante: J. de A. da S.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. P. do E. do C</text:span></text:span></text:p>
      <text:p text:style-name="P9"><text:span text:style-name="Fonte_20_parág._20_padrão40"><text:span text:style-name="T19">Relatora: Exma. Sra. Desa. VANJA FONTENELE PONTES</text:span></text:span></text:p>
      <text:p text:style-name="P9"><text:span text:style-name="Fonte_20_parág._20_padrão40"><text:span text:style-name="T17">Revisora: Exma. Sra. Desa. ÂNGELA TERESA GONDIM CARNEIRO CHAV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19–APELAÇÃO CRIMINAL Nº0201233-42.2024.8.06.0300 DA COMARCA REDENÇÃO </text:span></text:span><text:span text:style-name="Fonte_20_parág._20_padrão40"><text:span text:style-name="T41">(Segredo de Justiça)</text:span></text:span></text:p>
      <text:p text:style-name="P9"><text:span text:style-name="Fonte_20_parág._20_padrão40"><text:span text:style-name="T25">Apelante/Apelado: A. C. D. da S.</text:span></text:span></text:p>
      <text:p text:style-name="P8"><text:span text:style-name="Fonte_20_parág._20_padrão40"><text:span text:style-name="T4">Advogado: Eduardo André Medeiros de Paula</text:span></text:span></text:p>
      <text:p text:style-name="P8"><text:span text:style-name="Fonte_20_parág._20_padrão40"><text:span text:style-name="T2">Apelante/Apelado:</text:span></text:span><text:span text:style-name="Fonte_20_parág._20_padrão40"><text:span text:style-name="T4"> M. P. do E. do C.</text:span></text:span></text:p>
      <text:p text:style-name="P9"><text:span text:style-name="Fonte_20_parág._20_padrão40"><text:span text:style-name="T19">Relatora: Exma. Sra. Desa. VANJA FONTENELE PONTES</text:span></text:span></text:p>
      <text:p text:style-name="P9"><text:span text:style-name="Fonte_20_parág._20_padrão40"><text:span text:style-name="T17">Revisora: Exma. Sra. Desa. ÂNGELA TERESA GONDIM CARNEIRO CHAVES</text:span></text:span></text:p>
      <text:p text:style-name="P9"><text:span text:style-name="Fonte_20_parág._20_padrão40"><text:span text:style-name="T17"/></text:span></text:p>
      <text:p text:style-name="P8"><text:soft-page-break/><text:span text:style-name="Fonte_20_parág._20_padrão40"><text:span text:style-name="T7">20–APELAÇÃO CRIMINAL Nº0203006-94.2025.8.06.0298 DA COMARCA DE SANTANA DO ACARAÚ </text:span></text:span><text:span text:style-name="Fonte_20_parág._20_padrão40"><text:span text:style-name="T41">(Segredo de Justiça)</text:span></text:span></text:p>
      <text:p text:style-name="P8"><text:span text:style-name="Fonte_20_parág._20_padrão40"><text:span text:style-name="T4">Apelante: F. M. de P.</text:span></text:span></text:p>
      <text:p text:style-name="P8"><text:span text:style-name="Fonte_20_parág._20_padrão40"><text:span text:style-name="T4">Advogado: Rafael Igor de Vasconcelos</text:span></text:span></text:p>
      <text:p text:style-name="P8"><text:span text:style-name="Fonte_20_parág._20_padrão40"><text:span text:style-name="T4">Apelado: M. P. do E. do C.</text:span></text:span></text:p>
      <text:p text:style-name="P9"><text:span text:style-name="Fonte_20_parág._20_padrão40"><text:span text:style-name="T19">Relatora: Exma. Sra. Desa. VANJA FONTENELE PONTES</text:span></text:span></text:p>
      <text:p text:style-name="P9"><text:span text:style-name="Fonte_20_parág._20_padrão40"><text:span text:style-name="T17">Revisora: Exma. Sra. Desa. ÂNGELA TERESA GONDIM CARNEIRO CHAV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21–APELAÇÃO CRIMINAL Nº0200093-07.2023.8.06.0300 DA COMARCA DE CASCAVEL </text:span></text:span><text:span text:style-name="Fonte_20_parág._20_padrão40"><text:span text:style-name="T41">(Segredo de Justiça)</text:span></text:span></text:p>
      <text:p text:style-name="P8"><text:span text:style-name="Fonte_20_parág._20_padrão40"><text:span text:style-name="T4">Apelante: T. M. M.</text:span></text:span></text:p>
      <text:p text:style-name="P8"><text:span text:style-name="Fonte_20_parág._20_padrão40"><text:span text:style-name="T4">Advogada: Gerlania Felix de Almeida</text:span></text:span></text:p>
      <text:p text:style-name="P8"><text:span text:style-name="Fonte_20_parág._20_padrão40"><text:span text:style-name="T4">Apelado: M. P. do E. do C.</text:span></text:span></text:p>
      <text:p text:style-name="P9"><text:span text:style-name="Fonte_20_parág._20_padrão40"><text:span text:style-name="T19">Relatora: Exma. Sra. Desa. VANJA FONTENELE PONTES</text:span></text:span></text:p>
      <text:p text:style-name="P9"><text:span text:style-name="Fonte_20_parág._20_padrão40"><text:span text:style-name="T17">Revisora: Exma. Sra. Desa. ÂNGELA TERESA GONDIM CARNEIRO CHAV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22–APELAÇÃO CRIMINAL Nº0116692-76.2019.8.06.0001 DA COMARCA DE FORTALEZA</text:span></text:span></text:p>
      <text:p text:style-name="P8"><text:span text:style-name="Fonte_20_parág._20_padrão40"><text:span text:style-name="T4">Apelante: André Pereira da Silva</text:span></text:span></text:p>
      <text:p text:style-name="P8"><text:span text:style-name="Fonte_20_parág._20_padrão40"><text:span text:style-name="T4">Advogado: Rafael Freitas Mariano de Oliveira</text:span></text:span></text:p>
      <text:p text:style-name="P8"><text:span text:style-name="Fonte_20_parág._20_padrão40"><text:span text:style-name="T4">Advogado: Lucas Brendo Correia Bezerra</text:span></text:span></text:p>
      <text:p text:style-name="P8"><text:span text:style-name="Fonte_20_parág._20_padrão40"><text:span text:style-name="T4">Advogado: Tancredo de Lima Araújo</text:span></text:span></text:p>
      <text:p text:style-name="P8"><text:span text:style-name="Fonte_20_parág._20_padrão40"><text:span text:style-name="T4">Advogado: Victor Hugo Santos Teixeira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9">Relatora: Exma. Sra. Desa. VANJA FONTENELE PONTES</text:span></text:span></text:p>
      <text:p text:style-name="P9"><text:span text:style-name="Fonte_20_parág._20_padrão40"><text:span text:style-name="T17">Revisora: Exma. Sra. Desa. ÂNGELA TERESA GONDIM CARNEIRO CHAV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23–APELAÇÃO CRIMINAL Nº0009912-89.2017.8.06.0096 DA COMARCA DE IPUEIRAS </text:span></text:span><text:span text:style-name="Fonte_20_parág._20_padrão40"><text:span text:style-name="T41">(Segredo de Justiça)</text:span></text:span></text:p>
      <text:p text:style-name="P8"><text:span text:style-name="Fonte_20_parág._20_padrão40"><text:span text:style-name="T4">Apelante: C. do N. da S.</text:span></text:span></text:p>
      <text:p text:style-name="P8"><text:span text:style-name="Fonte_20_parág._20_padrão40"><text:span text:style-name="T4">Advogada: Maria Simone Reinaldo de Sousa</text:span></text:span></text:p>
      <text:p text:style-name="P8"><text:span text:style-name="Fonte_20_parág._20_padrão40"><text:span text:style-name="T4">Apelado: M. P. do E. do C.</text:span></text:span></text:p>
      <text:p text:style-name="P9"><text:span text:style-name="Fonte_20_parág._20_padrão40"><text:span text:style-name="T19">Relatora: Exma. Sra. Desa. VANJA FONTENELE PONTES</text:span></text:span></text:p>
      <text:p text:style-name="P9"><text:span text:style-name="Fonte_20_parág._20_padrão40"><text:span text:style-name="T17">Revisora: Exma. Sra. Desa. ÂNGELA TERESA GONDIM CARNEIRO CHAV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24–APELAÇÃO CRIMINAL Nº0225334-36.2025.8.06.0001 DA COMARCA DE FORTALEZA</text:span></text:span></text:p>
      <text:p text:style-name="P8"><text:span text:style-name="Fonte_20_parág._20_padrão40"><text:span text:style-name="T4">Apelante: Marcio Mateus Vila Real</text:span></text:span></text:p>
      <text:p text:style-name="P8"><text:span text:style-name="Fonte_20_parág._20_padrão40"><text:span text:style-name="T4">Advogada: Laiane Mariele da Silva Freire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9">Relatora: Exma. Sra. Desa. VANJA FONTENELE PONTES</text:span></text:span></text:p>
      <text:p text:style-name="P9"><text:span text:style-name="Fonte_20_parág._20_padrão40"><text:span text:style-name="T17">Revisora: Exma. Sra. Desa. ÂNGELA TERESA GONDIM CARNEIRO CHAV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25–APELAÇÃO CRIMINAL Nº0244922-63.2024.8.06.0001 DA COMARCA DE FORTALEZA</text:span></text:span></text:p>
      <text:p text:style-name="P8"><text:span text:style-name="Fonte_20_parág._20_padrão40"><text:span text:style-name="T4">Apelante: Karen Beatriz Alves Coelho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9">Relatora: Exma. Sra. Desa. VANJA FONTENELE PONTES</text:span></text:span></text:p>
      <text:p text:style-name="P9"><text:span text:style-name="Fonte_20_parág._20_padrão40"><text:span text:style-name="T17">Revisora: Exma. Sra. Desa. ÂNGELA TERESA GONDIM CARNEIRO CHAVES</text:span></text:span></text:p>
      <text:p text:style-name="P9"><text:span text:style-name="Fonte_20_parág._20_padrão40"><text:span text:style-name="T17"/></text:span></text:p>
      <text:p text:style-name="P8"><text:soft-page-break/><text:span text:style-name="Fonte_20_parág._20_padrão40"><text:span text:style-name="T7">26–APELAÇÃO CRIMINAL Nº0200506-79.2023.8.06.0</text:span></text:span><text:span text:style-name="Fonte_20_parág._20_padrão40"><text:span text:style-name="T8">151</text:span></text:span><text:span text:style-name="Fonte_20_parág._20_padrão40"><text:span text:style-name="T7"> DA COMARCA DE QUIXADÁ </text:span></text:span><text:span text:style-name="Fonte_20_parág._20_padrão40"><text:span text:style-name="T41">(Segredo de Justiça)</text:span></text:span></text:p>
      <text:p text:style-name="P8"><text:span text:style-name="Fonte_20_parág._20_padrão40"><text:span text:style-name="T4">Apelante: R. S. A. P.</text:span></text:span></text:p>
      <text:p text:style-name="P8"><text:span text:style-name="Fonte_20_parág._20_padrão40"><text:span text:style-name="T4">Advogado: Samuel Igo de Paiva Sales</text:span></text:span></text:p>
      <text:p text:style-name="P8"><text:span text:style-name="Fonte_20_parág._20_padrão40"><text:span text:style-name="T4">Advogado: Ruan Barboza Lopes</text:span></text:span></text:p>
      <text:p text:style-name="P8"><text:span text:style-name="Fonte_20_parág._20_padrão40"><text:span text:style-name="T4">Apelado: M. P. do E. do C.</text:span></text:span></text:p>
      <text:p text:style-name="P9"><text:span text:style-name="Fonte_20_parág._20_padrão40"><text:span text:style-name="T19">Relatora: Exma. Sra. Desa. VANJA FONTENELE PONTES</text:span></text:span></text:p>
      <text:p text:style-name="P9"><text:span text:style-name="Fonte_20_parág._20_padrão40"><text:span text:style-name="T17">Revisora: Exma. Sra. Desa. ÂNGELA TERESA GONDIM CARNEIRO CHAV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27–APELAÇÃO CRIMINAL Nº0012653-54.2021.8.06.0293 DA COMARCA DE CAUCAIA</text:span></text:span></text:p>
      <text:p text:style-name="P8"><text:span text:style-name="Fonte_20_parág._20_padrão40"><text:span text:style-name="T4">Apelante: Igo Marques Rocha</text:span></text:span></text:p>
      <text:p text:style-name="P8"><text:span text:style-name="Fonte_20_parág._20_padrão40"><text:span text:style-name="T4">Advogado: Taian Lima Silva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9">Relatora: Exma. Sra. Desa. VANJA FONTENELE PONTES</text:span></text:span></text:p>
      <text:p text:style-name="P9"><text:span text:style-name="Fonte_20_parág._20_padrão40"><text:span text:style-name="T17">Revisora: Exma. Sra. Desa. ÂNGELA TERESA GONDIM CARNEIRO CHAVES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28–APELAÇÃO CRIMINAL Nº0218165-95.2025.8.06.0001 DA COMARCA DE FORTALEZA</text:span></text:span></text:p>
      <text:p text:style-name="P8"><text:span text:style-name="Fonte_20_parág._20_padrão40"><text:span text:style-name="T4">Apelante: Douglas Kadyson dos Santos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9">Relatora: Exma. Sra. Desa. VANJA FONTENELE PONTES</text:span></text:span></text:p>
      <text:p text:style-name="P9"><text:span text:style-name="Fonte_20_parág._20_padrão40"><text:span text:style-name="T17">Revisora: Exma. Sra. Desa. ÂNGELA TERESA GONDIM CARNEIRO CHAVES</text:span></text:span></text:p>
      <text:p text:style-name="P9"><text:span text:style-name="Fonte_20_parág._20_padrão40"><text:span text:style-name="T17"/></text:span></text:p>
      <text:p text:style-name="P3"><text:span text:style-name="Fonte_20_parág._20_padrão40"><text:span text:style-name="T15">PROCESSOS DA RELATORIA DA DESA. ÂNGELA TERESA GONDIM CARNEIRO CHAVES</text:span></text:span></text:p>
      <text:p text:style-name="P26"/>
      <text:p text:style-name="P8"><text:span text:style-name="Fonte_20_parág._20_padrão40"><text:span text:style-name="T7">29</text:span></text:span><text:bookmark-start text:name="_Hlk232993397_Copia_1"/><text:span text:style-name="Fonte_20_parág._20_padrão40"><text:span text:style-name="T7">–RECURSO EM SENTIDO ESTRITO Nº0006139-20.2011.8.06.0137 DA COMARCA DE PACATUBA</text:span></text:span></text:p>
      <text:p text:style-name="P8"><text:span text:style-name="Fonte_20_parág._20_padrão40"><text:span text:style-name="T2">Recorrente: Francisco Thiago de Oliveira Viana</text:span></text:span></text:p>
      <text:p text:style-name="P8"><text:span text:style-name="Fonte_20_parág._20_padrão40"><text:span text:style-name="T2">Recorrente: Daniel Evangelista de Lima Neto</text:span></text:span></text:p>
      <text:p text:style-name="P8"><text:span text:style-name="Fonte_20_parág._20_padrão40"><text:span text:style-name="T2">Recorrente: Gledson da Silva Santos</text:span></text:span></text:p>
      <text:p text:style-name="P8"><text:span text:style-name="Fonte_20_parág._20_padrão40"><text:span text:style-name="T2">Advogado: Leonardo Feitosa Arrais Minete</text:span></text:span></text:p>
      <text:p text:style-name="Standard"><text:span text:style-name="Fonte_20_parág._20_padrão"><text:span text:style-name="T28">Recorrido: </text:span></text:span><text:span text:style-name="Fonte_20_parág._20_padrão40"><text:span text:style-name="T26">Ministério Público do Estado do Ceará</text:span></text:span></text:p>
      <text:p text:style-name="P9"><text:span text:style-name="Fonte_20_parág._20_padrão40"><text:span text:style-name="T17">Relatora: Exma. Sra. Desa. </text:span></text:span><text:bookmark-start text:name="_Hlk232996073_Copia_1_Copia_1"/><text:span text:style-name="Fonte_20_parág._20_padrão40"><text:span text:style-name="T17">ÂNGELA TERESA GONDIM CARNEIRO CHAVES</text:span></text:span><text:bookmark-end text:name="_Hlk232996073_Copia_1_Copia_1"/><text:bookmark-end text:name="_Hlk232993397_Copia_1"/></text:p>
      <text:p text:style-name="P24"/>
      <text:p text:style-name="P16"><text:span text:style-name="Fonte_20_parág._20_padrão40"><text:span text:style-name="T17">30-REMESSA NECESSÁRIA CRIMINAL Nº0201717-31.2025.8.06.0071 DA COMARCA DO CRATO</text:span></text:span></text:p>
      <text:p text:style-name="Standard"><text:span text:style-name="Fonte_20_parág._20_padrão40"><text:span text:style-name="T27">Remetente: Juiz de Direito da 2ª Vara Criminal da Comarca de Crato</text:span></text:span></text:p>
      <text:p text:style-name="Standard"><text:span text:style-name="Fonte_20_parág._20_padrão40"><text:span text:style-name="T27">Impetrante: Guilherme Chaves de Moura</text:span></text:span></text:p>
      <text:p text:style-name="Standard"><text:span text:style-name="Fonte_20_parág._20_padrão40"><text:span text:style-name="T27">Impetrante: Francisco Laudir Mota Santos Júnior</text:span></text:span></text:p>
      <text:p text:style-name="Standard"><text:span text:style-name="Fonte_20_parág._20_padrão40"><text:span text:style-name="T27">Paciente: Pedro Luís Domingues Filho</text:span></text:span></text:p>
      <text:p text:style-name="Standard"><text:span text:style-name="Fonte_20_parág._20_padrão40"><text:span text:style-name="T27">Advogado: Guilherme Chaves de Moura</text:span></text:span></text:p>
      <text:p text:style-name="Standard"><text:span text:style-name="Fonte_20_parág._20_padrão40"><text:span text:style-name="T27">Advogado: Francisco Laudir Mota Santos Júnior</text:span></text:span></text:p>
      <text:p text:style-name="Standard"><text:span text:style-name="Fonte_20_parág._20_padrão40"><text:span text:style-name="T27">Impetrado: Comandante-Geral da Polícia Militar do Estado do Ceará</text:span></text:span></text:p>
      <text:p text:style-name="Standard"><text:span text:style-name="Fonte_20_parág._20_padrão40"><text:span text:style-name="T27">Impetrado: Delegado-geral da Polícia Civil do Estado do Ceará</text:span></text:span></text:p>
      <text:p text:style-name="Standard"><text:span text:style-name="Fonte_20_parág._20_padrão40"><text:span text:style-name="T27">Impetrado: Superintendência Regional de Polícia Federal no Estado Ceará SR/PF/CE</text:span></text:span></text:p>
      <text:p text:style-name="P9"><text:span text:style-name="Fonte_20_parág._20_padrão40"><text:span text:style-name="T17">Relatora: Exma. Sra. Desa. </text:span></text:span><text:bookmark-start text:name="_Hlk232996073_Copia_1"/><text:span text:style-name="Fonte_20_parág._20_padrão40"><text:span text:style-name="T17">ÂNGELA TERESA GONDIM CARNEIRO CHAVES</text:span></text:span><text:bookmark-end text:name="_Hlk232996073_Copia_1"/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31–APELAÇÃO CRIMINAL Nº0207398-08.2024.8.06.0300 DA COMARCA DE PARACURU</text:span></text:span></text:p>
      <text:p text:style-name="P8"><text:span text:style-name="Fonte_20_parág._20_padrão40"><text:span text:style-name="T4">Apelante: Lucas Ribeiro Gomes</text:span></text:span></text:p>
      <text:p text:style-name="P8"><text:span text:style-name="Fonte_20_parág._20_padrão40"><text:span text:style-name="T4">Advogado: Francisco Caio Moreira Ribeiro</text:span></text:span></text:p>
      <text:p text:style-name="P8"><text:soft-page-break/><text:span text:style-name="Fonte_20_parág._20_padrão40"><text:span text:style-name="T4">Apelante: Alessandro Domingos Batista</text:span></text:span></text:p>
      <text:p text:style-name="P8"><text:span text:style-name="Fonte_20_parág._20_padrão40"><text:span text:style-name="T4">Advogado: Paulo Landim de Macêdo Neto</text:span></text:span></text:p>
      <text:p text:style-name="P8"><text:span text:style-name="Fonte_20_parág._20_padrão40"><text:span text:style-name="T4">Apelante: Bruna Ribeiro da Rocha</text:span></text:span></text:p>
      <text:p text:style-name="P8"><text:span text:style-name="Fonte_20_parág._20_padrão40"><text:span text:style-name="T4">Advogado: Ilka da Silva Vieira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7">Relatora: Exma. Sra. Desa. </text:span></text:span><text:bookmark-start text:name="_Hlk232996073_Copia_2_Copia_1"/><text:span text:style-name="Fonte_20_parág._20_padrão40"><text:span text:style-name="T17">ÂNGELA TERESA GONDIM CARNEIRO CHAVES</text:span></text:span><text:bookmark-end text:name="_Hlk232996073_Copia_2_Copia_1"/></text:p>
      <text:p text:style-name="P9"><text:span text:style-name="Fonte_20_parág._20_padrão40"><text:span text:style-name="T17">Revisor: Exmo. Sr. Des. FRANCISCO JAIME MEDEIROS NETO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32–APELAÇÃO CRIMINAL Nº0050079-33.2021.8.06.0089 DA COMARCA DE FORTALEZA</text:span></text:span></text:p>
      <text:p text:style-name="P8"><text:span text:style-name="Fonte_20_parág._20_padrão40"><text:span text:style-name="T4">Apelante: Ministério Público do Estado do Ceará</text:span></text:span></text:p>
      <text:p text:style-name="P8"><text:span text:style-name="Fonte_20_parág._20_padrão40"><text:span text:style-name="T4">Apelado: Wesley Sousa Torres</text:span></text:span></text:p>
      <text:p text:style-name="P8"><text:span text:style-name="Fonte_20_parág._20_padrão40"><text:span text:style-name="T4">Advogada: Antônia Valéria Braga Firmiano</text:span></text:span></text:p>
      <text:p text:style-name="P8"><text:span text:style-name="Fonte_20_parág._20_padrão40"><text:span text:style-name="T4">Advogado: Joaquim da Mota e Silva Sobrinho</text:span></text:span></text:p>
      <text:p text:style-name="P8"><text:span text:style-name="Fonte_20_parág._20_padrão40"><text:span text:style-name="T4">Apelado: Moisés da Silva Correia</text:span></text:span></text:p>
      <text:p text:style-name="P8"><text:span text:style-name="Fonte_20_parág._20_padrão40"><text:span text:style-name="T4">Advogado: Jakcier da Costa Reis</text:span></text:span></text:p>
      <text:p text:style-name="P8"><text:span text:style-name="Fonte_20_parág._20_padrão40"><text:span text:style-name="T4">Apelado: João Eudes Fernandes Silva</text:span></text:span></text:p>
      <text:p text:style-name="P8"><text:span text:style-name="Fonte_20_parág._20_padrão40"><text:span text:style-name="T4">Advogada: Gertrudes Maria Araújo Monteiro Cavalcanti</text:span></text:span></text:p>
      <text:p text:style-name="P8"><text:span text:style-name="Fonte_20_parág._20_padrão40"><text:span text:style-name="T4">Advogado: Ricardo Monteiro Cavalcanti</text:span></text:span></text:p>
      <text:p text:style-name="P8"><text:span text:style-name="Fonte_20_parág._20_padrão40"><text:span text:style-name="T4">Apelado: Lucas da Silva Correia</text:span></text:span></text:p>
      <text:p text:style-name="P8"><text:span text:style-name="Fonte_20_parág._20_padrão40"><text:span text:style-name="T4">Apelado: Ivanildo Antonio Silva Barbosa</text:span></text:span></text:p>
      <text:p text:style-name="P8"><text:span text:style-name="Fonte_20_parág._20_padrão40"><text:span text:style-name="T4">Apelado: Luis Diego Reinaldo dos Santos</text:span></text:span></text:p>
      <text:p text:style-name="P8"><text:span text:style-name="Fonte_20_parág._20_padrão40"><text:span text:style-name="T4">Apelado: Antônio Henrique da Costa</text:span></text:span></text:p>
      <text:p text:style-name="P8"><text:span text:style-name="Fonte_20_parág._20_padrão40"><text:span text:style-name="T4">Apelado: Luiz Carlos Alencar Soares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9"><text:span text:style-name="Fonte_20_parág._20_padrão40"><text:span text:style-name="T17">Relatora: Exma. Sra. Desa. </text:span></text:span><text:bookmark-start text:name="_Hlk232996073_Copia_2_Copia_2"/><text:span text:style-name="Fonte_20_parág._20_padrão40"><text:span text:style-name="T17">ÂNGELA TERESA GONDIM CARNEIRO CHAVES</text:span></text:span><text:bookmark-end text:name="_Hlk232996073_Copia_2_Copia_2"/></text:p>
      <text:p text:style-name="P9"><text:span text:style-name="Fonte_20_parág._20_padrão40"><text:span text:style-name="T17">Revisor: Exmo. Sr. Des. FRANCISCO JAIME MEDEIROS NETO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33–APELAÇÃO CRIMINAL Nº0200304-15.2024.8.06.0298 DA COMARCA DE UBAJARA</text:span></text:span></text:p>
      <text:p text:style-name="P8"><text:span text:style-name="Fonte_20_parág._20_padrão40"><text:span text:style-name="T41">(Segredo de Justiça)</text:span></text:span></text:p>
      <text:p text:style-name="P8"><text:span text:style-name="Fonte_20_parág._20_padrão40"><text:span text:style-name="T4">Apelante: A. da S. S.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4">Apelado: M. P. do E. do C.</text:span></text:span></text:p>
      <text:p text:style-name="P9"><text:span text:style-name="Fonte_20_parág._20_padrão40"><text:span text:style-name="T17">Relatora: Exma. Sra. Desa. </text:span></text:span><text:bookmark-start text:name="_Hlk232996073_Copia_2_Copia_3"/><text:span text:style-name="Fonte_20_parág._20_padrão40"><text:span text:style-name="T17">ÂNGELA TERESA GONDIM CARNEIRO CHAVES</text:span></text:span><text:bookmark-end text:name="_Hlk232996073_Copia_2_Copia_3"/></text:p>
      <text:p text:style-name="P9"><text:span text:style-name="Fonte_20_parág._20_padrão40"><text:span text:style-name="T17">Revisor: Exmo. Sr. Des. FRANCISCO JAIME MEDEIROS NETO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34–APELAÇÃO CRIMINAL Nº0244984-11.2021.8.06.0001 DA COMARCA DE FORTALEZA</text:span></text:span></text:p>
      <text:p text:style-name="P8"><text:span text:style-name="Fonte_20_parág._20_padrão40"><text:span text:style-name="T4">Apelante: Levi Oliveira</text:span></text:span></text:p>
      <text:p text:style-name="P8"><text:span text:style-name="Fonte_20_parág._20_padrão40"><text:span text:style-name="T4">Advogada: Wanessa Kelly Pinheiro Lopes</text:span></text:span></text:p>
      <text:p text:style-name="P8"><text:span text:style-name="Fonte_20_parág._20_padrão40"><text:span text:style-name="T4">Apelante: Francisco Adriano de Lima Moura</text:span></text:span></text:p>
      <text:p text:style-name="P8"><text:span text:style-name="Fonte_20_parág._20_padrão40"><text:span text:style-name="T4">Advogada: Bianca Almeida de Abreu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7">Relatora: Exma. Sra. Desa. </text:span></text:span><text:bookmark-start text:name="_Hlk232996073_Copia_2_Copia_4"/><text:span text:style-name="Fonte_20_parág._20_padrão40"><text:span text:style-name="T17">ÂNGELA TERESA GONDIM CARNEIRO CHAVES</text:span></text:span><text:bookmark-end text:name="_Hlk232996073_Copia_2_Copia_4"/></text:p>
      <text:p text:style-name="P9"><text:span text:style-name="Fonte_20_parág._20_padrão40"><text:span text:style-name="T17">Revisor: Exmo. Sr. Des. FRANCISCO JAIME MEDEIROS NETO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35–APELAÇÃO CRIMINAL Nº0231302-47.2025.8.06.0001 DA COMARCA DE FORTALEZA</text:span></text:span></text:p>
      <text:p text:style-name="P8"><text:span text:style-name="Fonte_20_parág._20_padrão40"><text:span text:style-name="T4">Apelante: Wesley de Freitas Lobo</text:span></text:span></text:p>
      <text:p text:style-name="P8"><text:span text:style-name="Fonte_20_parág._20_padrão40"><text:span text:style-name="T4">Advogada: Elbene Lopes Camilo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7">Relatora: Exma. Sra. Desa. </text:span></text:span><text:bookmark-start text:name="_Hlk232996073_Copia_2_Copia_5"/><text:span text:style-name="Fonte_20_parág._20_padrão40"><text:span text:style-name="T17">ÂNGELA TERESA GONDIM CARNEIRO CHAVES</text:span></text:span><text:bookmark-end text:name="_Hlk232996073_Copia_2_Copia_5"/></text:p>
      <text:p text:style-name="P9"><text:soft-page-break/><text:span text:style-name="Fonte_20_parág._20_padrão40"><text:span text:style-name="T17">Revisor: Exmo. Sr. Des. FRANCISCO JAIME MEDEIROS NETO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36–APELAÇÃO CRIMINAL Nº0200716-22.2025.8.06.0035 DA COMARCA DE ARACATI </text:span></text:span><text:span text:style-name="Fonte_20_parág._20_padrão40"><text:span text:style-name="T41">(Segredo de Justiça)</text:span></text:span></text:p>
      <text:p text:style-name="P8"><text:span text:style-name="Fonte_20_parág._20_padrão40"><text:span text:style-name="T4">Apelante: S. A. M.</text:span></text:span></text:p>
      <text:p text:style-name="P8"><text:span text:style-name="Fonte_20_parág._20_padrão40"><text:span text:style-name="T4">Advogado: Flávio Márcio de Sousa Oliveira</text:span></text:span></text:p>
      <text:p text:style-name="P8"><text:span text:style-name="Fonte_20_parág._20_padrão40"><text:span text:style-name="T4">Advogado: Francisco Luciano Caetano Sobrinho</text:span></text:span></text:p>
      <text:p text:style-name="P8"><text:span text:style-name="Fonte_20_parág._20_padrão40"><text:span text:style-name="T4">Apelado: M. P. do E. do C.</text:span></text:span></text:p>
      <text:p text:style-name="P9"><text:span text:style-name="Fonte_20_parág._20_padrão40"><text:span text:style-name="T17">Relatora: Exma. Sra. Desa. </text:span></text:span><text:bookmark-start text:name="_Hlk232996073_Copia_2_Copia_6"/><text:span text:style-name="Fonte_20_parág._20_padrão40"><text:span text:style-name="T17">ÂNGELA TERESA GONDIM CARNEIRO CHAVES</text:span></text:span><text:bookmark-end text:name="_Hlk232996073_Copia_2_Copia_6"/></text:p>
      <text:p text:style-name="P9"><text:span text:style-name="Fonte_20_parág._20_padrão40"><text:span text:style-name="T17">Revisor: Exmo. Sr. Des. FRANCISCO JAIME MEDEIROS NETO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37–APELAÇÃO CRIMINAL Nº0200823-34.2026.8.06.0293 DA COMARCA DE JAGUARUANA</text:span></text:span></text:p>
      <text:p text:style-name="P8"><text:span text:style-name="Fonte_20_parág._20_padrão40"><text:span text:style-name="T4">Apelante: Pedro Lucas da Silva Barreto</text:span></text:span></text:p>
      <text:p text:style-name="P8"><text:span text:style-name="Fonte_20_parág._20_padrão40"><text:span text:style-name="T4">Advogado: Carlos Jardel Sabóia Costa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7">Relatora: Exma. Sra. Desa. </text:span></text:span><text:bookmark-start text:name="_Hlk232996073_Copia_2_Copia_7"/><text:span text:style-name="Fonte_20_parág._20_padrão40"><text:span text:style-name="T17">ÂNGELA TERESA GONDIM CARNEIRO CHAVES</text:span></text:span><text:bookmark-end text:name="_Hlk232996073_Copia_2_Copia_7"/></text:p>
      <text:p text:style-name="P9"><text:span text:style-name="Fonte_20_parág._20_padrão40"><text:span text:style-name="T17">Revisor: Exmo. Sr. Des. FRANCISCO JAIME MEDEIROS NETO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38–APELAÇÃO CRIMINAL Nº0205159-18.2025.8.06.0293 DA COMARCA DE BOA VIAGEM</text:span></text:span></text:p>
      <text:p text:style-name="P8"><text:span text:style-name="Fonte_20_parág._20_padrão40"><text:span text:style-name="T4">Apelante: Weslei Viana Vieira</text:span></text:span></text:p>
      <text:p text:style-name="P8"><text:span text:style-name="Fonte_20_parág._20_padrão40"><text:span text:style-name="T4">Advogada: Iasmim Alves Sampaio Barbosa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7">Relatora: Exma. Sra. Desa. </text:span></text:span><text:bookmark-start text:name="_Hlk232996073_Copia_2_Copia_8"/><text:span text:style-name="Fonte_20_parág._20_padrão40"><text:span text:style-name="T17">ÂNGELA TERESA GONDIM CARNEIRO CHAVES</text:span></text:span><text:bookmark-end text:name="_Hlk232996073_Copia_2_Copia_8"/></text:p>
      <text:p text:style-name="P9"><text:span text:style-name="Fonte_20_parág._20_padrão40"><text:span text:style-name="T17">Revisor: Exmo. Sr. Des. FRANCISCO JAIME MEDEIROS NETO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39–APELAÇÃO CRIMINAL Nº0202523-35.2023.8.06.0298 DA COMARCA DE UBAJARA</text:span></text:span></text:p>
      <text:p text:style-name="P8"><text:span text:style-name="Fonte_20_parág._20_padrão40"><text:span text:style-name="T2">Apelante/Apelado: </text:span></text:span><text:span text:style-name="Fonte_20_parág._20_padrão40"><text:span text:style-name="T4">José Samuel Silva de Araújo</text:span></text:span></text:p>
      <text:p text:style-name="P8"><text:span text:style-name="Fonte_20_parág._20_padrão40"><text:span text:style-name="T4">Advogada: Lorena de Carvalho Rodrigues</text:span></text:span></text:p>
      <text:p text:style-name="P8"><text:span text:style-name="Fonte_20_parág._20_padrão40"><text:span text:style-name="T4">Advogado: José Amsterdam Gomes Rodrigues</text:span></text:span></text:p>
      <text:p text:style-name="P8"><text:span text:style-name="Fonte_20_parág._20_padrão40"><text:span text:style-name="T4">Advogado: Diego de Carvalho Rodrigues</text:span></text:span></text:p>
      <text:p text:style-name="P8"><text:span text:style-name="Fonte_20_parág._20_padrão40"><text:span text:style-name="T4">Assistente/Ape</text:span></text:span><text:span text:style-name="Fonte_20_parág._20_padrão40"><text:span text:style-name="T5">lante</text:span></text:span><text:span text:style-name="Fonte_20_parág._20_padrão40"><text:span text:style-name="T4">: Fernanda do Nascimento Silva Araújo</text:span></text:span></text:p>
      <text:p text:style-name="P8"><text:span text:style-name="Fonte_20_parág._20_padrão40"><text:span text:style-name="T4">Def. Público: Defensoria Pública do Estado do Ceará</text:span></text:span></text:p>
      <text:p text:style-name="P8"><text:span text:style-name="Fonte_20_parág._20_padrão40"><text:span text:style-name="T2">Apelante/Apelado:</text:span></text:span><text:span text:style-name="Fonte_20_parág._20_padrão40"><text:span text:style-name="T4"> Ministério Público do Estado do Ceará</text:span></text:span></text:p>
      <text:p text:style-name="P9"><text:span text:style-name="Fonte_20_parág._20_padrão40"><text:span text:style-name="T17">Relatora: Exma. Sra. Desa. </text:span></text:span><text:bookmark-start text:name="_Hlk232996073_Copia_2"/><text:span text:style-name="Fonte_20_parág._20_padrão40"><text:span text:style-name="T17">ÂNGELA TERESA GONDIM CARNEIRO CHAVES</text:span></text:span><text:bookmark-end text:name="_Hlk232996073_Copia_2"/></text:p>
      <text:p text:style-name="P9"><text:span text:style-name="Fonte_20_parág._20_padrão40"><text:span text:style-name="T17">Revisor: Exmo. Sr. Des. FRANCISCO JAIME MEDEIROS NETO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40–APELAÇÃO CRIMINAL Nº0024644-64.2020.8.06.0001 DA COMARCA DE FORTALEZA</text:span></text:span></text:p>
      <text:p text:style-name="P8"><text:span text:style-name="Fonte_20_parág._20_padrão40"><text:span text:style-name="T4">Apelante: July Silva Barbosa de Souza</text:span></text:span></text:p>
      <text:p text:style-name="P8"><text:span text:style-name="Fonte_20_parág._20_padrão40"><text:span text:style-name="T4">Advogada: Renata Medeiros Ramos Nagib Aguiar</text:span></text:span></text:p>
      <text:p text:style-name="P8"><text:span text:style-name="Fonte_20_parág._20_padrão40"><text:span text:style-name="T4">Advogado: Wagner José dos Santos</text:span></text:span></text:p>
      <text:p text:style-name="P8"><text:span text:style-name="Fonte_20_parág._20_padrão40"><text:span text:style-name="T4">Advogado: Victor Nagib Aguiar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7">Relatora: Exma. Sra. Desa. </text:span></text:span><text:bookmark-start text:name="_Hlk232996073_Copia_2_Copia_9"/><text:span text:style-name="Fonte_20_parág._20_padrão40"><text:span text:style-name="T17">ÂNGELA TERESA GONDIM CARNEIRO CHAVES</text:span></text:span><text:bookmark-end text:name="_Hlk232996073_Copia_2_Copia_9"/></text:p>
      <text:p text:style-name="P9"><text:span text:style-name="Fonte_20_parág._20_padrão40"><text:span text:style-name="T17">Revisor: Exmo. Sr. Des. FRANCISCO JAIME MEDEIROS NETO</text:span></text:span></text:p>
      <text:p text:style-name="P9"><text:span text:style-name="Fonte_20_parág._20_padrão40"><text:span text:style-name="T17"/></text:span></text:p>
      <text:p text:style-name="P3"><text:span text:style-name="Fonte_20_parág._20_padrão40"><text:span text:style-name="T23">PROCESSOS DE RELATORIA DO DES. FRANCISCO JAIME MEDEIROS NETO</text:span></text:span></text:p>
      <text:p text:style-name="P21"/>
      <text:p text:style-name="P8"><text:span text:style-name="Fonte_20_parág._20_padrão40"><text:span text:style-name="T7">41</text:span></text:span><text:bookmark-start text:name="_Hlk232993397_Copia_3"/><text:span text:style-name="Fonte_20_parág._20_padrão40"><text:span text:style-name="T7">–RECURSO EM SENTIDO ESTRITO Nº0230695-34.2025.8.06.0001 DA COMARCA DE FORTALEZA</text:span></text:span></text:p>
      <text:p text:style-name="P8"><text:soft-page-break/><text:span text:style-name="Fonte_20_parág._20_padrão40"><text:span text:style-name="T2">Recorrente: Ministério Público do Estado do Ceará</text:span></text:span></text:p>
      <text:p text:style-name="P18">Recorrido: William Araújo Soares</text:p>
      <text:p text:style-name="P18">Advogado: Francisco Dyego de Lima Santos</text:p>
      <text:p text:style-name="P9"><text:span text:style-name="Fonte_20_parág._20_padrão40"><text:span text:style-name="T17">Relator: Exmo. Sr. Des. FRANCISCO JAIME MEDEIROS NETO</text:span></text:span><text:bookmark-end text:name="_Hlk232993397_Copia_3"/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42</text:span></text:span><text:bookmark-start text:name="_Hlk232993397"/><text:span text:style-name="Fonte_20_parág._20_padrão40"><text:span text:style-name="T7">–RECURSO EM SENTIDO ESTRITO Nº0013376-03.2026.8.06.0001 DA COMARCA DE FORTALEZA </text:span></text:span><text:span text:style-name="Fonte_20_parág._20_padrão40"><text:span text:style-name="T41">(Segredo de Justiça)</text:span></text:span></text:p>
      <text:p text:style-name="P8"><text:span text:style-name="Fonte_20_parág._20_padrão40"><text:span text:style-name="T2">Recorrente: M. P. do E. do C.</text:span></text:span></text:p>
      <text:p text:style-name="P18">Recorrido: E. R. M.</text:p>
      <text:p text:style-name="P18">Advogado: Bruno Teixeira Bahia</text:p>
      <text:p text:style-name="P9"><text:span text:style-name="Fonte_20_parág._20_padrão40"><text:span text:style-name="T17">Relator: Exmo. Sr. Des. FRANCISCO JAIME MEDEIROS NETO</text:span></text:span><text:bookmark-end text:name="_Hlk232993397"/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43–APELAÇÃO CRIMINAL Nº0010411-26.2025.8.06.0312 DA COMARCA DE HORIZONTE</text:span></text:span></text:p>
      <text:p text:style-name="P8"><text:span text:style-name="Fonte_20_parág._20_padrão40"><text:span text:style-name="T4">Apelante: Francisco Cleiton de Oliveira Menezes</text:span></text:span></text:p>
      <text:p text:style-name="P8"><text:span text:style-name="Fonte_20_parág._20_padrão40"><text:span text:style-name="T4">Advogado: Júlio César da Silva Alcântara Filho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9">Relator: Exmo. Sr. Des. FRANCISCO JAIME MEDEIROS NETO</text:span></text:span></text:p>
      <text:p text:style-name="P9"><text:span text:style-name="Fonte_20_parág._20_padrão40"><text:span text:style-name="T17">Revisora: Exma. Sra. Desa. SÍLVIA SOARES DE SÁ NÓBREGA</text:span></text:span></text:p>
      <text:p text:style-name="P9"><text:span text:style-name="Fonte_20_parág._20_padrão40"><text:span text:style-name="T17"/></text:span></text:p>
      <text:p text:style-name="P8"><text:span text:style-name="Fonte_20_parág._20_padrão40"><text:span text:style-name="T7">44–APELAÇÃO CRIMINAL Nº0205406-12.2024.8.06.0300 DA COMARCA DE SÃO GONÇALO DO AMARANTE</text:span></text:span></text:p>
      <text:p text:style-name="P8"><text:span text:style-name="Fonte_20_parág._20_padrão40"><text:span text:style-name="T4">Apelante: Luzia da Silva Alves</text:span></text:span></text:p>
      <text:p text:style-name="P8"><text:span text:style-name="Fonte_20_parág._20_padrão40"><text:span text:style-name="T4">Advogado: Matheus Carvalho dos Reis</text:span></text:span></text:p>
      <text:p text:style-name="P8"><text:span text:style-name="Fonte_20_parág._20_padrão40"><text:span text:style-name="T4">Advogado: Enilton Ramos da Paz</text:span></text:span></text:p>
      <text:p text:style-name="P8"><text:span text:style-name="Fonte_20_parág._20_padrão40"><text:span text:style-name="T4">Apelado: Ministério Público do Estado do Ceará</text:span></text:span></text:p>
      <text:p text:style-name="P9"><text:span text:style-name="Fonte_20_parág._20_padrão40"><text:span text:style-name="T19">Relator: Exmo. Sr. Des. FRANCISCO JAIME MEDEIROS NETO</text:span></text:span></text:p>
      <text:p text:style-name="P9"><text:span text:style-name="Fonte_20_parág._20_padrão40"><text:span text:style-name="T17">Revisora: Exma. Sra. Desa. SÍLVIA SOARES DE SÁ NÓBREGA</text:span></text:span></text:p>
      <text:p text:style-name="P9"><text:span text:style-name="Fonte_20_parág._20_padrão40"><text:span text:style-name="T17"/></text:span></text:p>
      <text:p text:style-name="P40" loext:marker-style-name="T31"><text:span text:style-name="T31">Total de processos a julgar: </text:span><text:span text:style-name="T38">148</text:span><text:span text:style-name="T31"> </text:span><text:span text:style-name="T33">(</text:span><text:span text:style-name="T38">cento e quarenta e oito</text:span><text:span text:style-name="T31">) processos.</text:span></text:p>
      <text:p text:style-name="P42" loext:marker-style-name="T31"/>
      <text:p text:style-name="P40" loext:marker-style-name="T31"><text:span text:style-name="T31">Fortaleza/CE, </text:span><text:span text:style-name="T38">07</text:span><text:span text:style-name="T34"> de </text:span><text:span text:style-name="T38">agosto</text:span><text:span text:style-name="T33"> de 202</text:span><text:span text:style-name="T37">6</text:span><text:span text:style-name="T33">.</text:span></text:p>
      <text:p text:style-name="P42" loext:marker-style-name="T31"/>
      <text:p text:style-name="P42" loext:marker-style-name="T31"/>
      <text:p text:style-name="P41" loext:marker-style-name="T39"><text:span text:style-name="T39">THAIS DE APARECIDA DA SILVA NOBRE </text:span></text:p>
      <text:p text:style-name="P41" loext:marker-style-name="T39"><text:span text:style-name="T39">Coordenadora da 4ª Câmara Criminal </text:span></text:p>
      <text:p text:style-name="P41" loext:marker-style-name="T39"><text:span text:style-name="Fonte_20_parág._20_padrão40"><text:span text:style-name="T11">Matrícula 50377 TJCE </text:span></text:span></text:p>
      <text:p text:style-name="P9"><text:span text:style-name="Fonte_20_parág._20_padrão40"><text:span text:style-name="T17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SimSun" svg:font-family="SimSun, 宋体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Ari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orphans="0" fo:widows="0" fo:hyphenation-ladder-count="no-limit"/>
      <style:text-properties fo:color="#000000" loext:opacity="100%" style:font-name="Times New Roman" fo:font-family="'Times New Roman'" style:font-family-generic="roman" style:font-pitch="variable" fo:font-size="10pt" style:font-name-asian="SimSun" style:font-family-asian="SimSun, 宋体" style:font-family-generic-asian="system" style:font-pitch-asian="variable" style:font-size-asian="10pt" style:font-name-complex="Tahoma" style:font-family-complex="Tahoma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class="extra">
      <style:paragraph-properties fo:hyphenation-ladder-count="no-limit"/>
      <style:text-properties style:font-name-complex="Liberation Serif" style:font-family-complex="'Liberation Serif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text:number-lines="false" text:line-number="0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Standard_20__28_WW_29_" style:display-name="Standard (WW)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Fonte_20_parág._20_padrão40" style:display-name="Fonte parág. padrão40" style:family="text"/>
    <style:style style:name="Fonte_20_parág._20_padrão1" style:display-name="Fonte parág. padrão1" style:family="text"/>
    <style:style style:name="Graphics" style:family="graphic">
      <style:graphic-properties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2.1$Windows_X86_64 LibreOffice_project/56f7684011345957bbf33a7ee678afaf4d2ba333</meta:generator>
    <dc:title/>
    <meta:initial-creator>Thais Nobre</meta:initial-creator>
    <meta:creation-date>2026-06-01T00:28:00Z</meta:creation-date>
    <dc:date>2026-08-07T17:40:35.573000000</dc:date>
    <meta:editing-cycles>30</meta:editing-cycles>
    <meta:editing-duration>PT1H59M6S</meta:editing-duration>
    <meta:print-date>2026-08-07T17:26:08.121000000</meta:print-date>
    <meta:printed-by>Arquivos PDF</meta:printed-by>
    <meta:document-statistic meta:table-count="0" meta:image-count="1" meta:object-count="0" meta:page-count="26" meta:paragraph-count="1009" meta:word-count="7456" meta:character-count="51609" meta:non-whitespace-character-count="45284"/>
    <meta:template xlink:type="simple" xlink:actuate="onRequest" xlink:title="" xlink:href="../ROTEIRO%20DA%20SESSÃO%20ORDINÁRIA%20Nº27%20-%20SESSÃO%2011%20DE%20AGOSTO%20DE%202026%20-%204º%20CÂMARA%20CRIMINAL%20-%20HÍBRIDA.odt/Normal"/>
  </office:meta>
</office:document-meta>
</file>