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BA0000025817EAD816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_20__28_WW_29_">
      <style:paragraph-properties fo:margin-left="-0.494cm" fo:margin-top="0.423cm" fo:margin-bottom="0cm" style:contextual-spacing="false" fo:text-align="center" style:justify-single-word="false">
        <style:tab-stops/>
      </style:paragraph-properties>
    </style:style>
    <style:style style:name="P2" style:family="paragraph" style:parent-style-name="Standard_20__28_WW_29_">
      <style:paragraph-properties fo:margin-top="0.423cm" fo:margin-bottom="0cm" style:contextual-spacing="false" fo:text-align="center" style:justify-single-word="false"/>
      <style:text-properties officeooo:paragraph-rsid="002bceb6"/>
    </style:style>
    <style:style style:name="P3" style:family="paragraph" style:parent-style-name="Standard_20__28_WW_29_">
      <style:paragraph-properties fo:text-align="center" style:justify-single-word="false"/>
      <style:text-properties style:font-name="Times New Roman" fo:font-size="11pt" fo:font-weight="bold" style:font-size-asian="11pt" style:font-weight-asian="bold" style:font-size-complex="11pt"/>
    </style:style>
    <style:style style:name="P4" style:family="paragraph" style:parent-style-name="Standard_20__28_WW_29_">
      <style:paragraph-properties fo:margin-top="0.423cm" fo:margin-bottom="0cm" style:contextual-spacing="false" fo:text-align="center" style:justify-single-word="false"/>
      <style:text-properties style:font-name="Times New Roman" fo:font-size="11pt" fo:font-weight="bold" officeooo:paragraph-rsid="002bceb6" style:font-size-asian="11pt" style:font-weight-asian="bold" style:font-size-complex="11pt" style:font-weight-complex="bold"/>
    </style:style>
    <style:style style:name="P5" style:family="paragraph" style:parent-style-name="Standard_20__28_WW_29_">
      <loext:graphic-properties draw:fill="solid" draw:fill-color="#ffffff" draw:opacity="100%"/>
      <style:paragraph-properties fo:margin-top="0.423cm" fo:margin-bottom="0cm" style:contextual-spacing="false" fo:line-height="120%" fo:text-align="center" style:justify-single-word="false" fo:background-color="#ffffff"/>
      <style:text-properties style:font-name="Times New Roman" fo:font-size="11pt" fo:font-weight="bold" officeooo:paragraph-rsid="002bceb6" style:font-size-asian="11pt" style:font-weight-asian="bold" style:font-size-complex="11pt" style:font-weight-complex="bold"/>
    </style:style>
    <style:style style:name="P6" style:family="paragraph" style:parent-style-name="Standard_20__28_WW_29_">
      <style:paragraph-properties fo:margin-left="-0.494cm" fo:margin-top="0.423cm" fo:margin-bottom="0cm" style:contextual-spacing="false" fo:text-align="center" style:justify-single-word="false">
        <style:tab-stops/>
      </style:paragraph-properties>
      <style:text-properties style:font-name="Times New Roman" fo:font-size="11pt" style:font-size-asian="11pt" style:font-size-complex="11pt"/>
    </style:style>
    <style:style style:name="P7" style:family="paragraph" style:parent-style-name="Text_20_body_20__28_WW_29_">
      <style:text-properties style:font-name="Times New Roman" fo:font-size="11pt" style:font-size-asian="11pt" style:font-size-complex="11pt"/>
    </style:style>
    <style:style style:name="P8" style:family="paragraph" style:parent-style-name="Text_20_body">
      <style:text-properties style:font-name="Times New Roman"/>
    </style:style>
    <style:style style:name="P9" style:family="paragraph" style:parent-style-name="Text_20_body">
      <style:paragraph-properties fo:margin-left="0cm" fo:margin-right="0cm" fo:text-indent="0cm" style:auto-text-indent="false"/>
      <style:text-properties style:font-name="Times New Roman" officeooo:paragraph-rsid="003bf214"/>
    </style:style>
    <style:style style:name="P10" style:family="paragraph" style:parent-style-name="Text_20_body">
      <style:paragraph-properties fo:margin-left="0cm" fo:margin-right="0cm" fo:text-indent="0cm" style:auto-text-indent="false"/>
      <style:text-properties style:font-name="Times New Roman" officeooo:paragraph-rsid="003f68f4"/>
    </style:style>
    <style:style style:name="P11" style:family="paragraph" style:parent-style-name="Text_20_body">
      <style:paragraph-properties fo:margin-left="0cm" fo:margin-right="0cm" fo:text-indent="0cm" style:auto-text-indent="false"/>
      <style:text-properties style:font-name="Times New Roman" officeooo:paragraph-rsid="006c7591"/>
    </style:style>
    <style:style style:name="P12" style:family="paragraph" style:parent-style-name="Text_20_body">
      <style:paragraph-properties fo:margin-left="0cm" fo:margin-right="0cm" fo:text-indent="0cm" style:auto-text-indent="false"/>
      <style:text-properties style:font-name="Times New Roman" officeooo:paragraph-rsid="008b94c3"/>
    </style:style>
    <style:style style:name="P13" style:family="paragraph" style:parent-style-name="Text_20_body">
      <style:paragraph-properties fo:margin-left="0cm" fo:margin-right="0cm" fo:text-indent="0cm" style:auto-text-indent="false"/>
      <style:text-properties style:font-name="Times New Roman" officeooo:paragraph-rsid="008bce5b"/>
    </style:style>
    <style:style style:name="P14" style:family="paragraph" style:parent-style-name="Text_20_body">
      <style:paragraph-properties fo:margin-left="0cm" fo:margin-right="0cm" fo:text-indent="0cm" style:auto-text-indent="false"/>
      <style:text-properties style:font-name="Times New Roman" officeooo:paragraph-rsid="008c4c91"/>
    </style:style>
    <style:style style:name="P15" style:family="paragraph" style:parent-style-name="Text_20_body">
      <style:paragraph-properties fo:margin-left="0cm" fo:margin-right="0cm" fo:text-indent="0cm" style:auto-text-indent="false"/>
      <style:text-properties style:font-name="Times New Roman" officeooo:paragraph-rsid="008dc4cc"/>
    </style:style>
    <style:style style:name="P16" style:family="paragraph" style:parent-style-name="Text_20_body">
      <style:paragraph-properties fo:margin-left="0cm" fo:margin-right="0cm" fo:text-indent="0cm" style:auto-text-indent="false"/>
      <style:text-properties style:font-name="Times New Roman" officeooo:paragraph-rsid="009214ed"/>
    </style:style>
    <style:style style:name="P17" style:family="paragraph" style:parent-style-name="Text_20_body">
      <style:paragraph-properties fo:margin-left="0cm" fo:margin-right="0cm" fo:text-indent="0cm" style:auto-text-indent="false"/>
      <style:text-properties style:font-name="Times New Roman" officeooo:paragraph-rsid="009449fd"/>
    </style:style>
    <style:style style:name="P18" style:family="paragraph" style:parent-style-name="Standard">
      <style:paragraph-properties fo:margin-left="0cm" fo:margin-right="0cm" fo:text-indent="0cm" style:auto-text-indent="false"/>
      <style:text-properties style:font-name="Times New Roman" officeooo:paragraph-rsid="00987b62"/>
    </style:style>
    <style:style style:name="P19" style:family="paragraph" style:parent-style-name="Text_20_body">
      <style:paragraph-properties fo:margin-left="0cm" fo:margin-right="0cm" fo:text-indent="0cm" style:auto-text-indent="false"/>
      <style:text-properties style:font-name="Times New Roman" officeooo:paragraph-rsid="009a729d"/>
    </style:style>
    <style:style style:name="P20" style:family="paragraph" style:parent-style-name="Standard_20__28_WW_29_">
      <style:paragraph-properties fo:margin-top="0.423cm" fo:margin-bottom="0cm" style:contextual-spacing="false" fo:text-align="justify" style:justify-single-word="false"/>
    </style:style>
    <style:style style:name="P21" style:family="paragraph" style:parent-style-name="Standard_20__28_WW_29_">
      <style:paragraph-properties fo:margin-top="0.323cm" fo:margin-bottom="0cm" style:contextual-spacing="false" fo:text-align="justify" style:justify-single-word="false"/>
    </style:style>
    <style:style style:name="P22" style:family="paragraph" style:parent-style-name="Standard_20__28_WW_29_">
      <loext:graphic-properties draw:fill="solid" draw:fill-color="#ffffff" draw:opacity="100%"/>
      <style:paragraph-properties fo:margin-top="0.423cm" fo:margin-bottom="0cm" style:contextual-spacing="false" fo:line-height="120%" fo:text-align="center" style:justify-single-word="false" fo:background-color="#ffffff"/>
      <style:text-properties officeooo:paragraph-rsid="002bceb6"/>
    </style:style>
    <style:style style:name="P23" style:family="paragraph" style:parent-style-name="Standard_20__28_WW_29_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font-name="Times New Roman" fo:font-size="11pt" style:font-size-asian="11pt" style:font-size-complex="11pt"/>
    </style:style>
    <style:style style:name="T2" style:family="text">
      <style:text-properties style:font-name="Times New Roman" fo:font-size="11pt" officeooo:rsid="00294ab0" style:font-size-asian="11pt" style:font-size-complex="11pt"/>
    </style:style>
    <style:style style:name="T3" style:family="text">
      <style:text-properties style:font-name="Times New Roman" fo:font-size="11pt" fo:font-weight="bold" style:font-size-asian="11pt" style:font-weight-asian="bold" style:font-size-complex="11pt"/>
    </style:style>
    <style:style style:name="T4" style:family="text">
      <style:text-properties style:font-name="Times New Roman" fo:font-size="11pt" fo:font-weight="bold" officeooo:rsid="002736d4" style:font-size-asian="11pt" style:font-weight-asian="bold" style:font-size-complex="11pt"/>
    </style:style>
    <style:style style:name="T5" style:family="text"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T6" style:family="text">
      <style:text-properties style:font-name="Times New Roman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/>
    </style:style>
    <style:style style:name="T7" style:family="text">
      <style:text-properties style:font-name="Times New Roman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size-complex="11pt"/>
    </style:style>
    <style:style style:name="T8" style:family="text">
      <style:text-properties style:font-name="Times New Roman" fo:font-size="11pt" fo:font-weight="normal" style:font-size-asian="11pt" style:font-weight-asian="normal" style:font-size-complex="11pt"/>
    </style:style>
    <style:style style:name="T9" style:family="text">
      <style:text-properties style:font-name="Times New Roman" fo:font-size="11pt" fo:font-weight="normal" officeooo:rsid="00290305" style:font-size-asian="11pt" style:font-weight-asian="normal" style:font-size-complex="11pt"/>
    </style:style>
    <style:style style:name="T10" style:family="text">
      <style:text-properties fo:font-weight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officeooo:rsid="002d04c6" style:font-weight-asian="bold" style:font-weight-complex="bold"/>
    </style:style>
    <style:style style:name="T13" style:family="text">
      <style:text-properties fo:font-weight="bold" officeooo:rsid="006bfbed" style:font-weight-asian="bold" style:font-weight-complex="bold"/>
    </style:style>
    <style:style style:name="T14" style:family="text">
      <style:text-properties fo:font-weight="bold" officeooo:rsid="006c216c" style:font-weight-asian="bold" style:font-weight-complex="bold"/>
    </style:style>
    <style:style style:name="T15" style:family="text">
      <style:text-properties fo:font-weight="bold" officeooo:rsid="006e4ed5" style:font-weight-asian="bold" style:font-weight-complex="bold"/>
    </style:style>
    <style:style style:name="T16" style:family="text">
      <style:text-properties fo:font-weight="bold" officeooo:rsid="00744f9b" style:font-weight-asian="bold" style:font-weight-complex="bold"/>
    </style:style>
    <style:style style:name="T17" style:family="text">
      <style:text-properties fo:font-weight="bold" officeooo:rsid="00700a1c" style:font-weight-asian="bold" style:font-weight-complex="bold"/>
    </style:style>
    <style:style style:name="T18" style:family="text">
      <style:text-properties fo:font-weight="bold" officeooo:rsid="00719dab" style:font-weight-asian="bold" style:font-weight-complex="bold"/>
    </style:style>
    <style:style style:name="T19" style:family="text">
      <style:text-properties fo:font-weight="bold" officeooo:rsid="007286e8" style:font-weight-asian="bold" style:font-weight-complex="bold"/>
    </style:style>
    <style:style style:name="T20" style:family="text">
      <style:text-properties fo:font-weight="bold" officeooo:rsid="007474d2" style:font-weight-asian="bold" style:font-weight-complex="bold"/>
    </style:style>
    <style:style style:name="T21" style:family="text">
      <style:text-properties fo:font-weight="bold" officeooo:rsid="0075e583" style:font-weight-asian="bold" style:font-weight-complex="bold"/>
    </style:style>
    <style:style style:name="T22" style:family="text">
      <style:text-properties fo:font-weight="bold" officeooo:rsid="0077b364" style:font-weight-asian="bold" style:font-weight-complex="bold"/>
    </style:style>
    <style:style style:name="T23" style:family="text">
      <style:text-properties fo:font-weight="bold" officeooo:rsid="002dcc9e" style:font-weight-asian="bold" style:font-weight-complex="bold"/>
    </style:style>
    <style:style style:name="T24" style:family="text">
      <style:text-properties fo:font-weight="bold" officeooo:rsid="0078c42e" style:font-weight-asian="bold" style:font-weight-complex="bold"/>
    </style:style>
    <style:style style:name="T25" style:family="text">
      <style:text-properties fo:font-weight="bold" officeooo:rsid="00797f5a" style:font-weight-asian="bold" style:font-weight-complex="bold"/>
    </style:style>
    <style:style style:name="T26" style:family="text">
      <style:text-properties fo:font-weight="bold" officeooo:rsid="007b11c1" style:font-weight-asian="bold" style:font-weight-complex="bold"/>
    </style:style>
    <style:style style:name="T27" style:family="text">
      <style:text-properties fo:font-weight="bold" officeooo:rsid="007cd4b6" style:font-weight-asian="bold" style:font-weight-complex="bold"/>
    </style:style>
    <style:style style:name="T28" style:family="text">
      <style:text-properties fo:font-weight="bold" officeooo:rsid="007de2e8" style:font-weight-asian="bold" style:font-weight-complex="bold"/>
    </style:style>
    <style:style style:name="T29" style:family="text">
      <style:text-properties fo:font-weight="bold" officeooo:rsid="0031355b" style:font-weight-asian="bold" style:font-weight-complex="bold"/>
    </style:style>
    <style:style style:name="T30" style:family="text">
      <style:text-properties fo:font-weight="bold" officeooo:rsid="0032db36" style:font-weight-asian="bold" style:font-weight-complex="bold"/>
    </style:style>
    <style:style style:name="T31" style:family="text">
      <style:text-properties fo:font-weight="bold" officeooo:rsid="007eb45d" style:font-weight-asian="bold" style:font-weight-complex="bold"/>
    </style:style>
    <style:style style:name="T32" style:family="text">
      <style:text-properties fo:font-weight="bold" officeooo:rsid="007f77c7" style:font-weight-asian="bold" style:font-weight-complex="bold"/>
    </style:style>
    <style:style style:name="T33" style:family="text">
      <style:text-properties fo:font-weight="bold" officeooo:rsid="0080104e" style:font-weight-asian="bold" style:font-weight-complex="bold"/>
    </style:style>
    <style:style style:name="T34" style:family="text">
      <style:text-properties fo:font-weight="bold" officeooo:rsid="0081407e" style:font-weight-asian="bold" style:font-weight-complex="bold"/>
    </style:style>
    <style:style style:name="T35" style:family="text">
      <style:text-properties fo:font-weight="bold" officeooo:rsid="0081faca" style:font-weight-asian="bold" style:font-weight-complex="bold"/>
    </style:style>
    <style:style style:name="T36" style:family="text">
      <style:text-properties fo:font-weight="bold" officeooo:rsid="003359db" style:font-weight-asian="bold" style:font-weight-complex="bold"/>
    </style:style>
    <style:style style:name="T37" style:family="text">
      <style:text-properties fo:font-weight="bold" officeooo:rsid="0082c74c" style:font-weight-asian="bold" style:font-weight-complex="bold"/>
    </style:style>
    <style:style style:name="T38" style:family="text">
      <style:text-properties fo:font-weight="bold" officeooo:rsid="0082d891" style:font-weight-asian="bold" style:font-weight-complex="bold"/>
    </style:style>
    <style:style style:name="T39" style:family="text">
      <style:text-properties fo:font-weight="bold" officeooo:rsid="00843df2" style:font-weight-asian="bold" style:font-weight-complex="bold"/>
    </style:style>
    <style:style style:name="T40" style:family="text">
      <style:text-properties fo:font-weight="bold" officeooo:rsid="0085d6a0" style:font-weight-asian="bold" style:font-weight-complex="bold"/>
    </style:style>
    <style:style style:name="T41" style:family="text">
      <style:text-properties fo:font-weight="bold" officeooo:rsid="0086d3da" style:font-weight-asian="bold" style:font-weight-complex="bold"/>
    </style:style>
    <style:style style:name="T42" style:family="text">
      <style:text-properties fo:font-weight="bold" officeooo:rsid="003388d1" style:font-weight-asian="bold" style:font-weight-complex="bold"/>
    </style:style>
    <style:style style:name="T43" style:family="text">
      <style:text-properties fo:font-weight="bold" officeooo:rsid="0096eef3" style:font-weight-asian="bold" style:font-weight-complex="bold"/>
    </style:style>
    <style:style style:name="T44" style:family="text">
      <style:text-properties loext:padding="0cm" loext:border="none"/>
    </style:style>
    <style:style style:name="T45" style:family="text">
      <style:text-properties fo:font-size="11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Calibri" style:font-size-asian="11pt" style:language-asian="en" style:country-asian="US" style:font-weight-asian="bold" style:font-name-complex="Tahoma" style:font-size-complex="11pt" style:language-complex="ar" style:country-complex="SA" style:font-weight-complex="bold"/>
    </style:style>
    <style:style style:name="T46" style:family="text">
      <style:text-properties fo:font-size="11pt" fo:font-weight="bold" style:font-size-asian="11pt" style:font-weight-asian="bold" style:font-size-complex="11pt" style:font-weight-complex="bold"/>
    </style:style>
    <style:style style:name="T47" style:family="text">
      <style:text-properties officeooo:rsid="0081faca"/>
    </style:style>
    <style:style style:name="T48" style:family="text">
      <style:text-properties fo:color="#000000" loext:opacity="100%"/>
    </style:style>
    <style:style style:name="T49" style:family="text">
      <style:text-properties fo:color="#111827" loext:opacity="100%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size-complex="11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Fonte_20_parág._20_padrão"><text:span text:style-name="T1"><draw:frame draw:style-name="fr1" draw:name="image1.png" text:anchor-type="as-char" svg:y="0cm" svg:width="3.057cm" style:rel-width="scale" svg:height="2.884cm" style:rel-height="scale" draw:z-index="0"><draw:image xlink:href="Pictures/10000001000001BA0000025817EAD816.png" xlink:type="simple" xlink:show="embed" xlink:actuate="onLoad" draw:mime-type="image/png"/></draw:frame></text:span></text:span></text:p>
      <text:p text:style-name="P3">ESTADO DO CEARÁ</text:p>
      <text:p text:style-name="P3">PODER JUDICIÁRIO</text:p>
      <text:p text:style-name="P3">TRIBUNAL DE JUSTIÇA</text:p>
      <text:p text:style-name="P3">3ª CÂMARA DE DIREITO PRIVADO</text:p>
      <text:p text:style-name="P6"/>
      <text:p text:style-name="P1"><text:span text:style-name="Fonte_20_parág._20_padrão"><text:span text:style-name="T3">PAUTA DA SESSÃO ORDINÁRIA N° 2</text:span></text:span><text:span text:style-name="Fonte_20_parág._20_padrão"><text:span text:style-name="T4">8</text:span></text:span><text:span text:style-name="Fonte_20_parág._20_padrão"><text:span text:style-name="T3">/2026, DE </text:span></text:span><text:span text:style-name="Fonte_20_parág._20_padrão"><text:span text:style-name="T4">12</text:span></text:span><text:span text:style-name="Fonte_20_parág._20_padrão"><text:span text:style-name="T3">.08.2026 (quarta-feira - 09:00 horas)</text:span></text:span><text:span text:style-name="Fonte_20_parág._20_padrão"><text:span text:style-name="T6"><text:line-break/></text:span></text:span></text:p>
      <text:p text:style-name="P20"><text:span text:style-name="Strong_20_Emphasis_20__28_WW_29_"><text:span text:style-name="T8">De ordem do presidente da 3ª Câmara de Direito Privado do Tribunal de Justiça do Estado do Ceará, o Excelentíssimo Senhor DES. MARCOS WILLIAM LEITE DE OLIVEIRA, a 3ª Câmara de Direito Privado torna pública a relação de processos que deverão ser apreciados na 2</text:span></text:span><text:span text:style-name="Strong_20_Emphasis_20__28_WW_29_"><text:span text:style-name="T9">8</text:span></text:span><text:span text:style-name="Strong_20_Emphasis_20__28_WW_29_"><text:span text:style-name="T8">ª Sessão Ordinária designada para o dia </text:span></text:span><text:span text:style-name="Strong_20_Emphasis_20__28_WW_29_"><text:span text:style-name="T9">doze</text:span></text:span><text:span text:style-name="Strong_20_Emphasis_20__28_WW_29_"><text:span text:style-name="T8"> de agosto de 2026, a partir das 09:00 horas. Ao final da Sessão, subsistindo processos a serem julgados, ficarão esses desimpedidos para a próxima sessão subsequente, independente de nova publicação no Diário da Justiça Eletrônico Nacional, assim como os processos adiados e com pedido de vista regimental.</text:span></text:span></text:p>
      <text:p text:style-name="P20"><text:span text:style-name="Strong_20_Emphasis_20__28_WW_29_"><text:span text:style-name="T1">1 – APRECIAÇÃO DA ATA DA SESSÃO ORDINÁRIA N° 2</text:span></text:span><text:span text:style-name="Strong_20_Emphasis_20__28_WW_29_"><text:span text:style-name="T2">7</text:span></text:span><text:span text:style-name="Strong_20_Emphasis_20__28_WW_29_"><text:span text:style-name="T1">/2026 DE </text:span></text:span><text:span text:style-name="Strong_20_Emphasis_20__28_WW_29_"><text:span text:style-name="T2">05</text:span></text:span><text:span text:style-name="Strong_20_Emphasis_20__28_WW_29_"><text:span text:style-name="T1"> DE </text:span></text:span><text:span text:style-name="Strong_20_Emphasis_20__28_WW_29_"><text:span text:style-name="T2">AGOSTO</text:span></text:span><text:span text:style-name="Strong_20_Emphasis_20__28_WW_29_"><text:span text:style-name="T1"> DE 2026.</text:span></text:span></text:p>
      <text:p text:style-name="P21"><text:span text:style-name="Strong_20_Emphasis_20__28_WW_29_"><text:span text:style-name="T1">2 – QUESTÃO DE ORDEM; PREFERÊNCIAS LEGAIS E REGIMENTAIS</text:span></text:span></text:p>
      <text:p text:style-name="P21"><text:span text:style-name="Strong_20_Emphasis_20__28_WW_29_"><text:span text:style-name="T1">2.1-Processos em pauta, nos quais houver sustentação oral;</text:span></text:span></text:p>
      <text:p text:style-name="P21"><text:span text:style-name="Strong_20_Emphasis_20__28_WW_29_"><text:span text:style-name="T1">2.2-Processos em que houver requerimento de preferência;</text:span></text:span></text:p>
      <text:p text:style-name="P21"><text:span text:style-name="Strong_20_Emphasis_20__28_WW_29_"><text:span text:style-name="T1">2.2-Processos cujo julgamento tenha iniciado em sessão anterior;</text:span></text:span></text:p>
      <text:p text:style-name="P20"><text:span text:style-name="Strong_20_Emphasis_20__28_WW_29_"><text:span text:style-name="T7">3 - PROCESSOS EXTRA-PAUTA</text:span></text:span></text:p>
      <text:p text:style-name="P20"><text:span text:style-name="Strong_20_Emphasis_20__28_WW_29_"><text:span text:style-name="T7">4 - PROCESSOS EM PAUTA</text:span></text:span></text:p>
      <text:p text:style-name="P7"/>
      <text:p text:style-name="P8"/>
      <text:p text:style-name="P9"><text:span text:style-name="T12">1-</text:span><text:span text:style-name="T11">APELAÇÃO CÍVEL N 3043154-35.2024.8.06.0001</text:span><text:line-break/><text:span text:style-name="T10">RELATOR(A): 1º Gabinete da 3ª Câmara de Direito Privado/RAIMUNDO NONATO SILVA SANTOS</text:span><text:line-break/><text:span text:style-name="T10">APELANTE</text:span>: BANCO BMG SA<text:line-break/><text:span text:style-name="T44">ADVOGADO: FERNANDA RAFAELLA OLIVEIRA DE CARVALHO</text:span> - OAB/PE32766-A<text:line-break/><text:span text:style-name="T10">APELADO</text:span>: AIRTON CIRINO DOS SANTOS<text:line-break/><text:span text:style-name="T44">ADVOGADO: FABIO JOEL COVOLAN DAUM</text:span> - OAB/SC34979-A<text:line-break/><text:line-break/><text:line-break/><text:line-break/><text:span text:style-name="T12">2-</text:span><text:span text:style-name="T11">APELAÇÃO CÍVEL N 0201523-68.2024.8.06.0070</text:span><text:line-break/><text:span text:style-name="T10">RELATOR(A): 1º Gabinete da 3ª Câmara de Direito Privado/RAIMUNDO NONATO SILVA SANTOS</text:span><text:line-break/><text:soft-page-break/><text:span text:style-name="T10">APELANTE</text:span>: MARIA DORINHA PEREIRA<text:line-break/><text:span text:style-name="T44">ADVOGADO: MARCIO EMANUEL FERNANDES DE OLIVEIRA</text:span> - OAB/CE53206-A<text:line-break/><text:span text:style-name="T10">APELADO</text:span>: BANCO BRADESCO S/A<text:line-break/><text:span text:style-name="T44">ADVOGADO: THIAGO BARREIRA ROMCY</text:span> - OAB/CE23900-A<text:line-break/><text:span text:style-name="T44">ADVOGADO: THIAGO CORDEIRO GONDIM DE PAIVA</text:span> - OAB/CE17374-A<text:line-break/><text:line-break/><text:line-break/><text:line-break/><text:span text:style-name="T12">3-</text:span><text:span text:style-name="T11">APELAÇÃO CÍVEL N 3001440-97.2025.8.06.0086</text:span><text:line-break/><text:span text:style-name="T10">RELATOR(A): 1º Gabinete da 3ª Câmara de Direito Privado/RAIMUNDO NONATO SILVA SANTOS</text:span><text:line-break/><text:span text:style-name="T10">APELANTE</text:span>: ANA MARIA CLARINO DE OLIVEIRA<text:line-break/><text:span text:style-name="T44">ADVOGADO: HERICA MICHELE TAVARES</text:span> - OAB/GO22729-A<text:line-break/><text:span text:style-name="T10">APELADO</text:span>: BANCO PAN S.A.<text:line-break/><text:span text:style-name="T44">ADVOGADO: ENY ANGE SOLEDADE BITTENCOURT DE ARAUJO</text:span> - OAB/BA29442-A<text:line-break/><text:line-break/><text:line-break/><text:line-break/><text:span text:style-name="T13">4-</text:span><text:span text:style-name="T11">APELAÇÃO CÍVEL N 0098718-12.2008.8.06.0001</text:span><text:line-break/><text:span text:style-name="T10">RELATOR(A): 1º Gabinete da 3ª Câmara de Direito Privado/RAIMUNDO NONATO SILVA SANTOS</text:span><text:line-break/><text:span text:style-name="T10">APELANTE</text:span>: MARIA DAS GRACAS DE MELO CAVALCANTE<text:line-break/><text:span text:style-name="T44">ADVOGADO: VINICIUS MAIA LIMA</text:span> - OAB/CE13299-A<text:line-break/><text:span text:style-name="T10">APELADO</text:span>: FUNDACAO SISTEL DE SEGURIDADE SOCIAL<text:line-break/><text:span text:style-name="T44">ADVOGADO: NELSON WILIANS FRATONI RODRIGUES</text:span> - OAB/CE16599-A<text:line-break/><text:span text:style-name="T44">ADVOGADO: MARIA INES CALDEIRA PEREIRA DA SILVA MURGEL</text:span> - OAB/RJ114798-S<text:line-break/><text:line-break/><text:line-break/><text:line-break/><text:span text:style-name="T13">5-</text:span><text:span text:style-name="T11">APELAÇÃO CÍVEL N 3105583-04.2025.8.06.0001</text:span><text:line-break/><text:span text:style-name="T10">RELATOR(A): 1º Gabinete da 3ª Câmara de Direito Privado/RAIMUNDO NONATO SILVA SANTOS</text:span><text:line-break/><text:span text:style-name="T10">APELANTE</text:span>: FRANCISCO DAS CHAGAS COSTA<text:line-break/><text:span text:style-name="T44">ADVOGADO: RAPHAEL AYRES DE MOURA CHAVES</text:span> - OAB/CE16077-A<text:line-break/><text:span text:style-name="T10">APELADO</text:span>: BANCO SANTANDER (BRASIL) S.A.<text:line-break/><text:span text:style-name="T44">ADVOGADO: DENIO MOREIRA DE CARVALHO JUNIOR</text:span> - OAB/MG41796-A<text:line-break/><text:line-break/><text:line-break/><text:line-break/><text:span text:style-name="T13">6-</text:span><text:span text:style-name="T11">AGRAVO DE INSTRUMENTO N 3002378-25.2026.8.06.0000</text:span><text:line-break/><text:span text:style-name="T10">RELATOR(A): 1º Gabinete da 3ª Câmara de Direito Privado/RAIMUNDO NONATO SILVA SANTOS</text:span><text:line-break/><text:span text:style-name="T10">AGRAVANTE</text:span>: MARIA EDNA DA SILVA PAULA<text:line-break/><text:span text:style-name="T44">ADVOGADO: RAPHAEL AYRES DE MOURA CHAVES</text:span> - OAB/CE16077-A<text:line-break/><text:span text:style-name="T10">AGRAVADO</text:span>: BANCO MASTER S/A<text:line-break/><text:span text:style-name="T44">ADVOGADO: MARCOS DELLI RIBEIRO RODRIGUES</text:span> - OAB/RN5553-A<text:line-break/><text:line-break/><text:soft-page-break/><text:span text:style-name="T13">7-</text:span><text:span text:style-name="T11">APELAÇÃO CÍVEL N 3001453-60.2025.8.06.0001</text:span><text:line-break/><text:span text:style-name="T10">RELATOR(A): 1º Gabinete da 3ª Câmara de Direito Privado/RAIMUNDO NONATO SILVA SANTOS</text:span><text:line-break/><text:span text:style-name="T10">APELANTE</text:span>: BANCO BMG SA<text:line-break/><text:span text:style-name="T44">ADVOGADO: JOAO FRANCISCO ALVES ROSA</text:span> - OAB/BA17023-A<text:line-break/><text:span text:style-name="T10">APELADO</text:span>: MARIA DO LIVRAMENTO ARAUJO FELIX<text:line-break/><text:line-break/><text:line-break/><text:line-break/><text:span text:style-name="T13">8-</text:span><text:span text:style-name="T11">APELAÇÃO CÍVEL N 3000611-22.2025.8.06.0182</text:span><text:line-break/><text:span text:style-name="T10">RELATOR(A): 1º Gabinete da 3ª Câmara de Direito Privado/RAIMUNDO NONATO SILVA SANTOS</text:span><text:line-break/><text:span text:style-name="T10">APELANTE</text:span>: ANTONIO JOAQUIM DE BRITO<text:line-break/><text:span text:style-name="T44">ADVOGADO: ALBERTO JEFERSON RODRIGUES TEIXEIRA</text:span> - OAB/CE43091-A<text:line-break/><text:span text:style-name="T10">APELADO</text:span>: BANCO BRADESCO S/A<text:line-break/><text:span text:style-name="T44">ADVOGADO: FRANCISCO SAMPAIO DE MENEZES JUNIOR</text:span> - OAB/CE9075-A<text:line-break/><text:line-break/><text:line-break/><text:line-break/><text:span text:style-name="T13">9-</text:span><text:span text:style-name="T11">APELAÇÃO CÍVEL N 3001608-53.2025.8.06.0166</text:span><text:line-break/><text:span text:style-name="T10">RELATOR(A): 1º Gabinete da 3ª Câmara de Direito Privado/RAIMUNDO NONATO SILVA SANTOS</text:span><text:line-break/><text:span text:style-name="T10">APELANTE</text:span>: MARIA ELENIR LOURENCO DE SOUSA<text:line-break/><text:span text:style-name="T44">ADVOGADO: GARIBALDE UCHOA DE ALBUQUERQUE</text:span> - OAB/CE22179-A<text:line-break/><text:span text:style-name="T44">ADVOGADO: JHAN PIERRI FEITOSA MARTINS</text:span> - OAB/CE54462-A<text:line-break/><text:span text:style-name="T10">APELADO</text:span>: BANCO DO BRASIL SA<text:line-break/><text:span text:style-name="T44">ADVOGADO: NEI CALDERON</text:span> - OAB/SP114904-A<text:line-break/><text:line-break/><text:line-break/><text:line-break/><text:span text:style-name="T14">10-</text:span><text:span text:style-name="T11">APELAÇÃO CÍVEL N 0275375-41.2024.8.06.0001</text:span><text:line-break/><text:span text:style-name="T10">RELATOR(A): 1º Gabinete da 3ª Câmara de Direito Privado/RAIMUNDO NONATO SILVA SANTOS</text:span><text:line-break/><text:span text:style-name="T10">APELANTE</text:span>: FRANCISCO CARLOS BARRETO<text:line-break/><text:span text:style-name="T44">ADVOGADO: LUCAS DAVID REIS PEREIRA</text:span> - OAB/CE52115-A<text:line-break/><text:span text:style-name="T44">ADVOGADO: ALESSANDRA CHRISTINA DE FARIAS LEITE</text:span> - OAB/CE30745-A<text:line-break/><text:span text:style-name="T10">APELADO</text:span>: Banco do Brasil S.A<text:line-break/><text:span text:style-name="T44">ADVOGADO: WILSON SALES BELCHIOR</text:span> - OAB/CE17314-A<text:line-break/><text:line-break/><text:line-break/><text:line-break/><text:span text:style-name="T15">11-</text:span><text:span text:style-name="T11">APELAÇÃO CÍVEL N 3000907-78.2025.8.06.0300</text:span><text:line-break/><text:span text:style-name="T10">RELATOR(A): 1º Gabinete da 3ª Câmara de Direito Privado/RAIMUNDO NONATO SILVA SANTOS</text:span><text:line-break/><text:span text:style-name="T10">APELANTE</text:span>: MARIA LIMA DA SILVA<text:line-break/><text:span text:style-name="T44">ADVOGADO: GILMARIO DOMINGOS DE SOUZA</text:span> - OAB/CE30399-A<text:line-break/><text:span text:style-name="T10">APELADO</text:span>: Banco do Brasil S.A<text:line-break/><text:span text:style-name="T44">ADVOGADO: DAVID SOMBRA PEIXOTO</text:span> - OAB/CE16477-A<text:line-break/><text:soft-page-break/><text:span text:style-name="T15">12-</text:span><text:span text:style-name="T11">APELAÇÃO CÍVEL N 0170487-94.2019.8.06.0001</text:span><text:line-break/><text:span text:style-name="T10">RELATOR(A): 1º Gabinete da 3ª Câmara de Direito Privado/RAIMUNDO NONATO SILVA SANTOS</text:span><text:line-break/><text:span text:style-name="T10">APELANTE</text:span>: BANCO ITAU CONSIGNADO S.A<text:line-break/><text:span text:style-name="T44">ADVOGADO: ENY ANGE SOLEDADE BITTENCOURT DE ARAUJO</text:span> - OAB/BA29442-A<text:line-break/><text:span text:style-name="T10">APELANTE</text:span>: BANCO BMG SA<text:line-break/><text:span text:style-name="T44">ADVOGADO: RODRIGO SCOPEL</text:span> - OAB/RS40004-A<text:line-break/><text:span text:style-name="T44">ADVOGADO: EUGENIO COSTA FERREIRA DE MELO</text:span> - OAB/MG103082-A<text:line-break/><text:span text:style-name="T10">APELADO</text:span>: JOSE SIMIAO DE LIMA<text:line-break/><text:span text:style-name="T44">ADVOGADO: TEREZA EMILIA LIMA DE PAULA</text:span> - OAB/CE20667-A<text:line-break/><text:span text:style-name="T44">ADVOGADO: ARNOBIO GOMES NETO</text:span> - OAB/CE11215-A<text:line-break/><text:line-break/><text:line-break/><text:line-break/><text:span text:style-name="T15">13-</text:span><text:span text:style-name="T11">APELAÇÃO CÍVEL N 0200352-39.2023.8.06.0029</text:span><text:line-break/><text:span text:style-name="T10">RELATOR(A): 1º Gabinete da 3ª Câmara de Direito Privado/RAIMUNDO NONATO SILVA SANTOS</text:span><text:line-break/><text:span text:style-name="T10">APELANTE</text:span>: MARIA BATISTA MOREIRA<text:line-break/><text:span text:style-name="T44">ADVOGADO: FRANCISCO REGIOS PEREIRA NETO</text:span> - OAB/CE25034-A<text:line-break/><text:span text:style-name="T10">APELADO</text:span>: BANCO ITAU CONSIGNADO S.A<text:line-break/><text:span text:style-name="T44">ADVOGADO: ENY ANGE SOLEDADE BITTENCOURT DE ARAUJO</text:span> - OAB/BA29442-A<text:line-break/><text:line-break/><text:line-break/><text:line-break/><text:span text:style-name="T15">14-</text:span><text:span text:style-name="T11">APELAÇÃO CÍVEL N 3001126-27.2025.8.06.0095</text:span><text:line-break/><text:span text:style-name="T10">RELATOR(A): 1º Gabinete da 3ª Câmara de Direito Privado/RAIMUNDO NONATO SILVA SANTOS</text:span><text:line-break/><text:span text:style-name="T10">APELANTE</text:span>: JOSE ATEMISTO DE SOUSA<text:line-break/><text:span text:style-name="T44">ADVOGADO: SAMARONY SILVA SOUSA</text:span> - OAB/CE46250-A<text:line-break/><text:span text:style-name="T44">ADVOGADO: FRANCISCO HENRIQUE MARDEM CARLOS ALVES</text:span> - OAB/CE56329-A<text:line-break/><text:span text:style-name="T10">APELADO</text:span>: CAPITAL CONSIG SOCIEDADE DE CREDITO DIRETO S.A<text:line-break/><text:span text:style-name="T44">ADVOGADO: NATHALIA SILVA FREITAS</text:span> - OAB/SP484777-A<text:line-break/><text:span text:style-name="T44">ADVOGADO: LEONARDO RAMALHO SANTOS</text:span> - OAB/SP522715-A<text:line-break/><text:line-break/><text:line-break/><text:line-break/><text:span text:style-name="T15">15-</text:span><text:span text:style-name="T11">APELAÇÃO CÍVEL N 3000679-48.2025.8.06.0092</text:span><text:line-break/><text:span text:style-name="T10">RELATOR(A): 1º Gabinete da 3ª Câmara de Direito Privado/RAIMUNDO NONATO SILVA SANTOS</text:span><text:line-break/><text:span text:style-name="T10">APELANTE</text:span>: Banco do Brasil S.A<text:line-break/><text:span text:style-name="T44">ADVOGADO: DAVID SOMBRA PEIXOTO</text:span> - OAB/CE16477-A<text:line-break/><text:span text:style-name="T10">APELADO</text:span>: ANTONIA FERNANDES DE SOUSA<text:line-break/><text:span text:style-name="T44">ADVOGADO: LUIZ MARCIO GREYCK MARTINS</text:span> - OAB/CE24165-A<text:line-break/><text:line-break/><text:line-break/><text:span text:style-name="T15">16-</text:span><text:span text:style-name="T11">APELAÇÃO CÍVEL N 3000346-20.2026.8.06.0300</text:span><text:line-break/><text:span text:style-name="T10">RELATOR(A): 1º Gabinete da 3ª Câmara de Direito Privado/RAIMUNDO NONATO SILVA SANTOS</text:span><text:line-break/><text:soft-page-break/><text:span text:style-name="T10">APELANTE</text:span>: FRANCISCA BEZERRA DA SILVA<text:line-break/><text:span text:style-name="T44">ADVOGADO: ANTONIA BIANCA MORAIS TORRES</text:span> - OAB/CE42286-A<text:line-break/><text:span text:style-name="T44">ADVOGADO: ANTONIO LEANDRO FLORENTINO BRITO</text:span> - OAB/CE30694-A<text:line-break/><text:span text:style-name="T10">APELADO</text:span>: BANCO C6 CONSIGNADO<text:line-break/><text:span text:style-name="T44">ADVOGADO: FELICIANO LYRA MOURA</text:span> - OAB/CE29481-A<text:line-break/><text:line-break/><text:line-break/><text:line-break/><text:span text:style-name="T15">17-</text:span><text:span text:style-name="T11">APELAÇÃO CÍVEL N 0003533-49.2019.8.06.0101</text:span><text:line-break/><text:span text:style-name="T10">RELATOR(A): 1º Gabinete da 3ª Câmara de Direito Privado/RAIMUNDO NONATO SILVA SANTOS</text:span><text:line-break/><text:span text:style-name="T10">APELANTE</text:span>: COSMO XAVIER DA SILVA<text:line-break/><text:span text:style-name="T44">ADVOGADO: SILVIA RAQUEL MOURA SOUTO</text:span> - OAB/CE27364-A<text:line-break/><text:span text:style-name="T44">ADVOGADO: SILVIO DO COUTO DE CARVALHO</text:span> - OAB/CE40829-A<text:line-break/><text:span text:style-name="T10">APELADO</text:span>: CREFISA SA CREDITO FINANCIAMENTO E INVESTIMENTOS<text:line-break/><text:span text:style-name="T44">ADVOGADO: ALEXSANDRO DA SILVA LINCK</text:span> - OAB/RS53389-A<text:line-break/><text:span text:style-name="T44">ADVOGADO: CAROLINA DE ROSSO AFONSO</text:span> - OAB/SP195972-A<text:line-break/><text:line-break/><text:line-break/><text:line-break/><text:span text:style-name="T15">18-</text:span><text:span text:style-name="T11">APELAÇÃO CÍVEL N 3000471-04.2025.8.06.0112</text:span><text:line-break/><text:span text:style-name="T10">RELATOR(A): 1º Gabinete da 3ª Câmara de Direito Privado/RAIMUNDO NONATO SILVA SANTOS</text:span><text:line-break/><text:span text:style-name="T10">APELANTE</text:span>: JOSE NILTON RODRIGUES DA SILVA<text:line-break/><text:span text:style-name="T44">ADVOGADO: IGOR BRUNO QUESADO ALENCAR</text:span> - OAB/CE18937-A<text:line-break/><text:span text:style-name="T10">APELADO</text:span>: BANCO BMG SA<text:line-break/><text:span text:style-name="T44">ADVOGADO: FABIO FRASATO CAIRES</text:span> - OAB/SP124809-S<text:line-break/><text:line-break/><text:line-break/><text:line-break/><text:span text:style-name="T15">19-</text:span><text:span text:style-name="T11">APELAÇÃO CÍVEL N 0087907-61.2006.8.06.0001</text:span><text:line-break/><text:span text:style-name="T10">RELATOR(A): 1º Gabinete da 3ª Câmara de Direito Privado/RAIMUNDO NONATO SILVA SANTOS</text:span><text:line-break/><text:span text:style-name="T10">APELANTE</text:span>: CLAUDIA GOMES DOS SANTOS<text:line-break/><text:span text:style-name="T44">ADVOGADO: JOSE FROTA CARNEIRO NETO</text:span> - OAB/CE19603-A<text:line-break/><text:span text:style-name="T44">ADVOGADO: RUI BARROS LEAL FARIAS</text:span> - OAB/CE16411-A<text:line-break/><text:span text:style-name="T44">ADVOGADO: MIGUEL ROCHA NASSER HISSA</text:span> - OAB/CE15469-A<text:line-break/><text:span text:style-name="T44">ADVOGADO: RODRIGO MACEDO DE CARVALHO</text:span> - OAB/CE15470-A<text:line-break/><text:span text:style-name="T44">ADVOGADO: CONRADO DE SOUZA FARIAS</text:span> - OAB/CE44171-A<text:line-break/><text:span text:style-name="T10">APELADO</text:span>: Evaldo Cruz Rep. e Prestacao de Servicos Ltda<text:line-break/><text:span text:style-name="T44">ADVOGADO: VICENTE ANGELO LIMA DE SOUZA</text:span> - OAB/CE7942-A<text:line-break/><text:line-break/><text:line-break/><text:line-break/><text:span text:style-name="T15">20-</text:span><text:span text:style-name="T11">APELAÇÃO CÍVEL N 0005693-26.2013.8.06.0176</text:span><text:line-break/><text:span text:style-name="T10">RELATOR(A): 1º Gabinete da 3ª Câmara de Direito Privado/RAIMUNDO NONATO SILVA SANTOS</text:span><text:line-break/><text:span text:style-name="T11">JUIZO</text:span> <text:span text:style-name="T11">RECORRENTE</text:span>: JOSE WELLINGTON LIMA GOMES<text:line-break/><text:soft-page-break/><text:span text:style-name="T44">ADVOGADO: EDESIO DO NASCIMENTO PITOMBEIRA FILHO</text:span> - OAB/CE19319-A<text:line-break/><text:span text:style-name="T10">APELADO</text:span>: CAIXA DE PREVIDENCIA DOS FUNCS DO BANCO DO BRASIL<text:line-break/><text:span text:style-name="T44">ADVOGADO: JOSE FRANCISCO DE OLIVEIRA SANTOS</text:span> - OAB/CE27736-A<text:line-break/><text:span text:style-name="T44">ADVOGADO: MIZZI GOMES GEDEON</text:span> - OAB/MA14371-A<text:line-break/><text:span text:style-name="T44">ADVOGADO: SAMILA GONCALVES LOIOLA</text:span> - OAB/CE26254-A<text:line-break/><text:span text:style-name="T44">ADVOGADO: LUIZ RODRIGUES WAMBIER</text:span> - OAB/PR7295-A<text:line-break/><text:span text:style-name="T44">ADVOGADO: LUIZ EDUARDO ALVES DE LEMOS</text:span> - OAB/RJ259191<text:line-break/><text:line-break/><text:line-break/><text:line-break/><text:span text:style-name="T15">21-</text:span><text:span text:style-name="T11">APELAÇÃO CÍVEL N 0200807-41.2023.8.06.0049</text:span><text:line-break/><text:span text:style-name="T10">RELATOR(A): 1º Gabinete da 3ª Câmara de Direito Privado/RAIMUNDO NONATO SILVA SANTOS</text:span><text:line-break/><text:span text:style-name="T10">APELANTE</text:span>: BANCO ITAU CONSIGNADO S.A<text:line-break/><text:span text:style-name="T44">ADVOGADO: ROBERTO DOREA PESSOA</text:span> - OAB/BA12407-A<text:line-break/><text:span text:style-name="T10">APELADO</text:span>: FRANCISCO PAULO DOS SANTOS<text:line-break/><text:span text:style-name="T44">ADVOGADO: LIVIO MARTINS ALVES</text:span> - OAB/CE15942-A<text:line-break/><text:line-break/><text:line-break/><text:line-break/><text:span text:style-name="T15">22-</text:span><text:span text:style-name="T11">APELAÇÃO CÍVEL N 3002406-97.2025.8.06.0300</text:span><text:line-break/><text:span text:style-name="T10">RELATOR(A): 1º Gabinete da 3ª Câmara de Direito Privado/RAIMUNDO NONATO SILVA SANTOS</text:span><text:line-break/><text:span text:style-name="T10">APELANTE</text:span>: ANTONIO OLIVEIRA DE SOUZA<text:line-break/><text:span text:style-name="T44">ADVOGADO: RAQUEL MOREIRA DE AMORIM CHAVES</text:span> - OAB/CE52194-A<text:line-break/><text:span text:style-name="T10">APELADO</text:span>: BANCO BRADESCO S/A<text:line-break/><text:line-break/><text:line-break/><text:line-break/><text:span text:style-name="T15">23-</text:span><text:span text:style-name="T11">APELAÇÃO CÍVEL N 3000225-42.2026.8.06.0154</text:span><text:line-break/><text:span text:style-name="T10">RELATOR(A): 1º Gabinete da 3ª Câmara de Direito Privado/RAIMUNDO NONATO SILVA SANTOS</text:span><text:line-break/><text:span text:style-name="T10">APELANTE</text:span>: MARIA VALDENIRA SALDANHA VASCONCELOS<text:line-break/><text:span text:style-name="T44">ADVOGADO: ANA JAMILLE DE SOUSA MARCOLINO</text:span> - OAB/CE33262-A<text:line-break/><text:span text:style-name="T10">APELADO</text:span>: BANCO BRADESCO S/A<text:line-break/><text:span text:style-name="T44">ADVOGADO: ROBERTO DOREA PESSOA</text:span> - OAB/BA12407-A<text:line-break/><text:line-break/><text:line-break/><text:line-break/><text:span text:style-name="T15">24-</text:span><text:span text:style-name="T11">APELAÇÃO CÍVEL N 3001879-48.2025.8.06.0300</text:span><text:line-break/><text:span text:style-name="T10">RELATOR(A): 1º Gabinete da 3ª Câmara de Direito Privado/RAIMUNDO NONATO SILVA SANTOS</text:span><text:line-break/><text:span text:style-name="T10">APELANTE</text:span>: ANTONIO FERREIRA DE OLIVEIRA<text:line-break/><text:span text:style-name="T44">ADVOGADO: GILMARIO DOMINGOS DE SOUZA</text:span> - OAB/CE30399-A<text:line-break/><text:span text:style-name="T10">APELADO</text:span>: BANCO BRADESCO S/A<text:line-break/><text:span text:style-name="T44">ADVOGADO: PAULO EDUARDO PRADO</text:span> - OAB/CE24314-A<text:line-break/><text:line-break/><text:line-break/><text:soft-page-break/><text:span text:style-name="T16">25-</text:span><text:span text:style-name="T11">APELAÇÃO CÍVEL N 3004445-82.2025.8.06.0101</text:span><text:line-break/><text:span text:style-name="T10">RELATOR(A): 1º Gabinete da 3ª Câmara de Direito Privado/RAIMUNDO NONATO SILVA SANTOS</text:span><text:line-break/><text:span text:style-name="T10">APELANTE</text:span>: JOSE RODRIGUES OLIVEIRA<text:line-break/><text:span text:style-name="T44">ADVOGADO: ROGER MADSON SILVEIRA MONTEIRO</text:span> - OAB/CE16177-A<text:line-break/><text:span text:style-name="T10">APELADO</text:span>: BANCO AGIBANK S.A<text:line-break/><text:span text:style-name="T44">ADVOGADO: AMANDA ALVARENGA CAMPOS VELOSO</text:span> - OAB/MG99054-A<text:line-break/><text:line-break/><text:line-break/><text:line-break/><text:span text:style-name="T17">2</text:span><text:span text:style-name="T16">6</text:span><text:span text:style-name="T17">-</text:span><text:span text:style-name="T11">APELAÇÃO CÍVEL N 3045487-23.2025.8.06.0001</text:span><text:line-break/><text:span text:style-name="T10">RELATOR(A): 1º Gabinete da 3ª Câmara de Direito Privado/RAIMUNDO NONATO SILVA SANTOS</text:span><text:line-break/><text:span text:style-name="T10">APELANTE</text:span>: GEORGIA FABIANA MENDES MARINHO<text:line-break/><text:span text:style-name="T44">ADVOGADO: ALEXANDRE ROLIM DE SA</text:span> - OAB/CE49750-A<text:line-break/><text:span text:style-name="T10">APELADO</text:span>: STELLANTIS AUTOMOVEIS BRASIL LTDA.<text:line-break/><text:span text:style-name="T44">ADVOGADO: EDUARDO PAOLIELLO NICOLAU</text:span> - OAB/MG80702-A<text:line-break/><text:span text:style-name="T10">APELADO</text:span>: PIGALLE VEICULOS PECAS E SERVICOS LTDA.<text:line-break/><text:span text:style-name="T44">ADVOGADO: FERNANDO ALFREDO RABELLO FRANCO</text:span> - OAB/CE11990-A<text:line-break/><text:line-break/><text:line-break/><text:line-break/><text:span text:style-name="T17">2</text:span><text:span text:style-name="T16">7</text:span><text:span text:style-name="T17">-</text:span><text:span text:style-name="T11">APELAÇÃO CÍVEL N 0075972-19.2009.8.06.0001</text:span><text:line-break/><text:span text:style-name="T10">RELATOR(A): 1º Gabinete da 3ª Câmara de Direito Privado/RAIMUNDO NONATO SILVA SANTOS</text:span><text:line-break/><text:span text:style-name="T10">APELANTE</text:span>: BANCO DO NORDESTE DO BRASIL SA<text:line-break/><text:span text:style-name="T44">ADVOGADO: MARIZZE FERNANDA LIMA MARTINEZ DE SOUZA PACHECO</text:span> - OAB/CE44561-A<text:line-break/><text:span text:style-name="T44">ADVOGADO: MARITZZA FABIANE LIMA MARTINEZ DE SOUZA OLIVEIRA ROSSITER</text:span> - OAB/CE44562-S<text:line-break/><text:span text:style-name="T44">ADVOGADO: HAROLDO WILSON MARTINEZ DE SOUZA JUNIOR</text:span> - OAB/PE20366-A<text:line-break/><text:span text:style-name="T44">ADVOGADO: EXPEDITO MELO CARLOS</text:span> - OAB/CE16250-A<text:line-break/><text:span text:style-name="T44">ADVOGADO: ISAEL BERNARDO DE OLIVEIRA</text:span> - OAB/CE6814-A<text:line-break/><text:span text:style-name="T44">ADVOGADO: FRANCISCO JOSE SANTOS AQUINO</text:span> - OAB/CE55762-A<text:line-break/><text:span text:style-name="T10">APELANTE</text:span>: FRANCISCO FONSECA BARROCAS<text:line-break/><text:span text:style-name="T44">ADVOGADO: VANESSA FERNANDES COSTA LANDIM</text:span> - OAB/CE26381-A<text:line-break/><text:span text:style-name="T10">APELADO</text:span>: FRANCISCO FONSECA BARROCAS<text:line-break/><text:span text:style-name="T44">ADVOGADO: VANESSA FERNANDES COSTA LANDIM</text:span> - OAB/CE26381-A<text:line-break/><text:span text:style-name="T10">APELADO</text:span>: BANCO DO NORDESTE DO BRASIL SA<text:line-break/><text:span text:style-name="T44">ADVOGADO: MARIZZE FERNANDA LIMA MARTINEZ DE SOUZA PACHECO</text:span> - OAB/CE44561-A<text:line-break/><text:span text:style-name="T44">ADVOGADO: MARITZZA FABIANE LIMA MARTINEZ DE SOUZA OLIVEIRA ROSSITER</text:span> - OAB/CE44562-S<text:line-break/><text:span text:style-name="T44">ADVOGADO: HAROLDO WILSON MARTINEZ DE SOUZA JUNIOR</text:span> - OAB/PE20366-A<text:line-break/><text:span text:style-name="T44">ADVOGADO: EXPEDITO MELO CARLOS</text:span> - OAB/CE16250-A<text:line-break/><text:span text:style-name="T44">ADVOGADO: ISAEL BERNARDO DE OLIVEIRA</text:span> - OAB/CE6814-A<text:line-break/><text:line-break/><text:line-break/><text:soft-page-break/><text:span text:style-name="T17">2</text:span><text:span text:style-name="T16">8</text:span><text:span text:style-name="T17">-</text:span><text:span text:style-name="T11">APELAÇÃO CÍVEL N 0005455-69.2018.8.06.0034</text:span><text:line-break/><text:span text:style-name="T10">RELATOR(A): 1º Gabinete da 3ª Câmara de Direito Privado/RAIMUNDO NONATO SILVA SANTOS</text:span><text:line-break/><text:span text:style-name="T10">APELANTE</text:span>: JOSE DE FRANCA NETO<text:line-break/><text:span text:style-name="T44">ADVOGADO: PEDRO HENRIQUE BEZERRA DOS SANTOS</text:span> - OAB/CE9815-A<text:line-break/><text:span text:style-name="T44">ADVOGADO: SORMANE OLIVEIRA DE FREITAS</text:span> - OAB/CE15406-A<text:line-break/><text:span text:style-name="T10">APELANTE</text:span>: JOSE FERNANDO BRAGA DA CUNHA<text:line-break/><text:span text:style-name="T44">ADVOGADO: PEDRO HENRIQUE BEZERRA DOS SANTOS</text:span> - OAB/CE9815-A<text:line-break/><text:span text:style-name="T44">ADVOGADO: SORMANE OLIVEIRA DE FREITAS</text:span> - OAB/CE15406-A<text:line-break/><text:span text:style-name="T10">APELANTE</text:span>: VEREMUNDO BESSA JUNIOR<text:line-break/><text:span text:style-name="T44">ADVOGADO: PEDRO HENRIQUE BEZERRA DOS SANTOS</text:span> - OAB/CE9815-A<text:line-break/><text:span text:style-name="T44">ADVOGADO: SORMANE OLIVEIRA DE FREITAS</text:span> - OAB/CE15406-A<text:line-break/><text:span text:style-name="T10">APELADO</text:span>: CONDOMINIO BEVERLY HILLS RESIDENCE<text:line-break/><text:span text:style-name="T44">ADVOGADO: SANEVA THAYANA DE OLIVEIRA GOES</text:span> - OAB/CE28496-A<text:line-break/><text:span text:style-name="T44">ADVOGADO: WELLINGTON LUIZ SAMPAIO DE HOLANDA FILHO</text:span> - OAB/CE25274-A<text:line-break/><text:line-break/><text:line-break/><text:line-break/><text:span text:style-name="T18">2</text:span><text:span text:style-name="T16">9</text:span><text:span text:style-name="T18">-</text:span><text:span text:style-name="T11">APELAÇÃO CÍVEL N 0051000-46.2021.8.06.0168</text:span><text:line-break/><text:span text:style-name="T10">RELATOR(A): 1º Gabinete da 3ª Câmara de Direito Privado/RAIMUNDO NONATO SILVA SANTOS</text:span><text:line-break/><text:span text:style-name="T10">APELANTE</text:span>: VANDERLUCIA DOS SANTOS BEZERRA<text:line-break/><text:span text:style-name="T44">ADVOGADO: ANTONIO CARLOS IVAN PINHEIRO LANDIM</text:span> - OAB/CE26550-A<text:line-break/><text:span text:style-name="T10">APELADO</text:span>: FRANCISCO GOMES DA SILVA<text:line-break/><text:span text:style-name="T44">ADVOGADO: FRANCISCO VITOLO NOGUEIRA BEZERRA</text:span> - OAB/PE54272-A<text:line-break/><text:span text:style-name="T10">APELADO</text:span>: MARIA JOSE GOMES ALVES<text:line-break/><text:span text:style-name="T44">ADVOGADO: FRANCISCO VITOLO NOGUEIRA BEZERRA</text:span> - OAB/PE54272-A<text:line-break/><text:line-break/><text:line-break/><text:line-break/><text:span text:style-name="T16">30</text:span><text:span text:style-name="T18">-</text:span><text:span text:style-name="T11">APELAÇÃO CÍVEL N 0201242-11.2024.8.06.0136</text:span><text:line-break/><text:span text:style-name="T10">RELATOR(A): 1º Gabinete da 3ª Câmara de Direito Privado/RAIMUNDO NONATO SILVA SANTOS</text:span><text:line-break/><text:span text:style-name="T10">APELANTE</text:span>: CARMELITA NEPOMUCENO BEZERRA<text:line-break/><text:span text:style-name="T44">ADVOGADO: GLAUBER ROBSON OLIVEIRA LIMA</text:span> - OAB/CE51041-A<text:line-break/><text:span text:style-name="T44">ADVOGADO: MARA ALMEIDA DA SILVA</text:span> - OAB/CE50994<text:line-break/><text:span text:style-name="T10">APELADO</text:span>: Banco do Brasil S.A<text:line-break/><text:span text:style-name="T44">ADVOGADO: NEI CALDERON</text:span> - OAB/SP114904-A<text:line-break/><text:line-break/><text:line-break/><text:line-break/><text:span text:style-name="T18">3</text:span><text:span text:style-name="T16">1</text:span><text:span text:style-name="T18">-</text:span><text:span text:style-name="T11">APELAÇÃO CÍVEL N 3025675-58.2026.8.06.0001</text:span><text:line-break/><text:span text:style-name="T10">RELATOR(A): 1º Gabinete da 3ª Câmara de Direito Privado/RAIMUNDO NONATO SILVA SANTOS</text:span><text:line-break/><text:span text:style-name="T10">APELANTE</text:span>: AYMORE CREDITO, FINANCIAMENTO E INVESTIMENTO S.A.<text:line-break/><text:span text:style-name="T44">ADVOGADO: FLAVIO NEVES COSTA</text:span> - OAB/SP153447-A<text:line-break/><text:span text:style-name="T44">ADVOGADO: RICARDO NEVES COSTA</text:span> - OAB/SP120394-A<text:line-break/><text:span text:style-name="T10">APELADO</text:span>: ALDO DE ALMEIDA BARBOSA<text:line-break/><text:soft-page-break/><text:span text:style-name="T18">3</text:span><text:span text:style-name="T16">2</text:span><text:span text:style-name="T18">-</text:span><text:span text:style-name="T11">APELAÇÃO CÍVEL N 3025374-14.2026.8.06.0001</text:span><text:line-break/><text:span text:style-name="T10">RELATOR(A): 1º Gabinete da 3ª Câmara de Direito Privado/RAIMUNDO NONATO SILVA SANTOS</text:span><text:line-break/><text:span text:style-name="T10">APELANTE</text:span>: BANCO C6 S.A.<text:line-break/><text:span text:style-name="T44">ADVOGADO: FABIO OLIVEIRA DUTRA</text:span> - OAB/SP292207-A<text:line-break/><text:span text:style-name="T10">APELADO</text:span>: CAMILY MARIA FLORENCIO FONTENELE<text:line-break/><text:line-break/><text:line-break/><text:line-break/><text:span text:style-name="T19">3</text:span><text:span text:style-name="T16">3</text:span><text:span text:style-name="T19">-</text:span><text:span text:style-name="T11">APELAÇÃO CÍVEL N 0010378-98.2018.8.06.0112</text:span><text:line-break/><text:span text:style-name="T10">RELATOR(A): 1º Gabinete da 3ª Câmara de Direito Privado/RAIMUNDO NONATO SILVA SANTOS</text:span><text:line-break/><text:span text:style-name="T10">APELANTE</text:span>: ANTONIO JOSE FELIX VIANA<text:line-break/><text:span text:style-name="T10">APELADO</text:span>: BANCO DO NORDESTE DO BRASIL SA<text:line-break/><text:span text:style-name="T44">ADVOGADO: JULIANA MELO DE PINHO</text:span> - OAB/CE21413-A<text:line-break/><text:span text:style-name="T44">ADVOGADO: FRANCISCO VERAS SENA</text:span> - OAB/CE12856-A<text:line-break/><text:line-break/><text:line-break/><text:line-break/><text:span text:style-name="T19">3</text:span><text:span text:style-name="T16">4</text:span><text:span text:style-name="T19">-</text:span><text:span text:style-name="T11">APELAÇÃO CÍVEL N 0115875-46.2018.8.06.0001</text:span><text:line-break/><text:span text:style-name="T10">RELATOR(A): 1º Gabinete da 3ª Câmara de Direito Privado/RAIMUNDO NONATO SILVA SANTOS</text:span><text:line-break/><text:span text:style-name="T10">APELANTE</text:span>: FREITAS &amp; ALENCAR LTDA<text:line-break/><text:span text:style-name="T44">ADVOGADO: EDSON MANUEL FEIJO GUIMARAES</text:span> - OAB/CE3082-A<text:line-break/><text:span text:style-name="T44">ADVOGADO: MANUELLA DE MESQUITA GUIMARAES</text:span> - OAB/CE23167-A<text:line-break/><text:span text:style-name="T10">APELADO</text:span>: BONTEMPO REFRIGERACAO LTDA<text:line-break/><text:span text:style-name="T44">ADVOGADO: MARCIO RAFAEL GAZZINEO</text:span> - OAB/CE23495-A<text:line-break/><text:line-break/><text:line-break/><text:line-break/><text:span text:style-name="T19">3</text:span><text:span text:style-name="T16">5</text:span><text:span text:style-name="T19">-</text:span><text:span text:style-name="T11">APELAÇÃO CÍVEL N 0200450-13.2024.8.06.0086</text:span><text:line-break/><text:span text:style-name="T10">RELATOR(A): 1º Gabinete da 3ª Câmara de Direito Privado/RAIMUNDO NONATO SILVA SANTOS</text:span><text:line-break/><text:span text:style-name="T10">APELANTE</text:span>: ELENICE CAETANO DE SOUZA<text:line-break/><text:span text:style-name="T44">ADVOGADO: CINTIA CORDEIRO NOGUEIRA DOS SANTOS</text:span> - OAB/CE39280-A<text:line-break/><text:span text:style-name="T10">APELADO</text:span>: BANCO BRADESCO FINANCIAMENTOS S.A.<text:line-break/><text:span text:style-name="T44">ADVOGADO: FRANCISCO SAMPAIO DE MENEZES JUNIOR</text:span> - OAB/CE9075-A<text:line-break/><text:line-break/><text:line-break/><text:line-break/><text:span text:style-name="T19">3</text:span><text:span text:style-name="T16">6</text:span><text:span text:style-name="T19">-</text:span><text:span text:style-name="T11">APELAÇÃO CÍVEL N 3002058-11.2025.8.06.0064</text:span><text:line-break/><text:span text:style-name="T10">RELATOR(A): 1º Gabinete da 3ª Câmara de Direito Privado/RAIMUNDO NONATO SILVA SANTOS</text:span><text:line-break/><text:span text:style-name="T10">APELANTE</text:span>: HENRIQUE GOMES DOS SANTOS<text:line-break/><text:span text:style-name="T44">ADVOGADO: AURENILO OLIVEIRA COSTA</text:span> - OAB/CE43727-A<text:line-break/><text:span text:style-name="T44">ADVOGADO: DIANA PRACIANO DE ABREU</text:span> - OAB/CE50377<text:line-break/><text:span text:style-name="T10">APELANTE</text:span>: ALEEXANDRINA MENDES CORDEIRO<text:line-break/><text:span text:style-name="T44">ADVOGADO: DIANA PRACIANO DE ABREU</text:span> - OAB/CE50377<text:line-break/><text:soft-page-break/><text:span text:style-name="T10">APELANTE</text:span>: L. E. C. D. S.<text:line-break/><text:span text:style-name="T10">APELADO</text:span>: COMPANHIA DE AGUA E ESGOTO DO CEARA CAGECE<text:line-break/><text:span text:style-name="T44">ADVOGADO: MARIA RACHEL DE ANDRADE COSTA</text:span> - OAB/CE14437-A<text:line-break/><text:span text:style-name="T44">ADVOGADO: JADER MATOS CAVALCANTE FILHO</text:span> - OAB/CE24654-A<text:line-break/><text:line-break/><text:line-break/><text:line-break/><text:span text:style-name="T19">3</text:span><text:span text:style-name="T16">7</text:span><text:span text:style-name="T19">-</text:span><text:span text:style-name="T11">APELAÇÃO CÍVEL N 3110830-63.2025.8.06.0001</text:span><text:line-break/><text:span text:style-name="T10">RELATOR(A): 1º Gabinete da 3ª Câmara de Direito Privado/RAIMUNDO NONATO SILVA SANTOS</text:span><text:line-break/><text:span text:style-name="T10">APELANTE</text:span>: BANCO HONDA S/A.<text:line-break/><text:span text:style-name="T44">ADVOGADO: HIRAN LEAO DUARTE</text:span> - OAB/CE10422-A<text:line-break/><text:span text:style-name="T10">APELADO</text:span>: NATANAEL COSTA TEIXEIRA<text:line-break/><text:line-break/><text:line-break/><text:line-break/><text:span text:style-name="T19">3</text:span><text:span text:style-name="T16">8</text:span><text:span text:style-name="T19">-</text:span><text:span text:style-name="T11">APELAÇÃO CÍVEL N 3000883-66.2026.8.06.0154</text:span><text:line-break/><text:span text:style-name="T10">RELATOR(A): 1º Gabinete da 3ª Câmara de Direito Privado/RAIMUNDO NONATO SILVA SANTOS</text:span><text:line-break/><text:span text:style-name="T10">APELANTE</text:span>: BANCO PAN S.A.<text:line-break/><text:span text:style-name="T44">ADVOGADO: JOSE CARLOS SKRZYSZOWSKI JUNIOR</text:span> - OAB/CE26502-A<text:line-break/><text:span text:style-name="T10">APELADO</text:span>: MARIA ERONILCIA DE OLIVEIRA VIANA<text:line-break/><text:line-break/><text:line-break/><text:line-break/><text:span text:style-name="T19">3</text:span><text:span text:style-name="T16">9</text:span><text:span text:style-name="T19">-</text:span><text:span text:style-name="T11">APELAÇÃO CÍVEL N 3044942-50.2025.8.06.0001</text:span><text:line-break/><text:span text:style-name="T10">RELATOR(A): 1º Gabinete da 3ª Câmara de Direito Privado/RAIMUNDO NONATO SILVA SANTOS</text:span><text:line-break/><text:span text:style-name="T10">APELANTE</text:span>: FRANCISCO VALMIR PEREIRA DA SILVA<text:line-break/><text:span text:style-name="T44">ADVOGADO: BRUNO BOYADJIAN SOBREIRA</text:span> - OAB/CE38828-A<text:line-break/><text:span text:style-name="T10">APELADO</text:span>: AYMORE CREDITO, FINANCIAMENTO E INVESTIMENTO S.A.<text:line-break/><text:line-break/><text:line-break/><text:line-break/><text:span text:style-name="T16">40</text:span><text:span text:style-name="T19">-</text:span><text:span text:style-name="T11">APELAÇÃO CÍVEL N 0268239-27.2023.8.06.0001</text:span><text:line-break/><text:span text:style-name="T10">RELATOR(A): 1º Gabinete da 3ª Câmara de Direito Privado/RAIMUNDO NONATO SILVA SANTOS</text:span><text:line-break/><text:span text:style-name="T10">APELANTE</text:span>: UNIMED DE FORTALEZA COOPERATIVA DE TRABALHO MEDICO LTDA<text:line-break/><text:span text:style-name="T44">ADVOGADO: DAVID SOMBRA PEIXOTO</text:span> - OAB/CE16477-A<text:line-break/><text:span text:style-name="T10">APELADO</text:span>: FRANCISCO EDSON MESQUITA FARIAS<text:line-break/><text:span text:style-name="T44">ADVOGADO: LIANA ELENE ALVES MAIA</text:span> - OAB/CE24801-A<text:line-break/><text:span text:style-name="T10">APELADO</text:span>: H. D. S. F.<text:line-break/><text:span text:style-name="T44">ADVOGADO: LIANA ELENE ALVES MAIA</text:span> - OAB/CE24801-A<text:line-break/><text:line-break/><text:line-break/><text:line-break/></text:p>
      <text:p text:style-name="P10"><text:soft-page-break/><text:span text:style-name="T19">4</text:span><text:span text:style-name="T16">1</text:span><text:span text:style-name="T19">-</text:span><text:span text:style-name="T11">APELAÇÃO CÍVEL N 3031407-20.2026.8.06.0001</text:span><text:line-break/><text:span text:style-name="T10">RELATOR(A): 1º Gabinete da 3ª Câmara de Direito Privado/RAIMUNDO NONATO SILVA SANTOS</text:span><text:line-break/><text:span text:style-name="T10">APELANTE</text:span>: BANCO DAYCOVAL S/A<text:line-break/><text:span text:style-name="T44">ADVOGADO: HIRAN LEAO DUARTE</text:span> - OAB/CE10422-A<text:line-break/><text:span text:style-name="T10">APELADO</text:span>: R 2 LOGISTICA E TRANSPORTES LTDA<text:line-break/><text:line-break/><text:line-break/><text:line-break/><text:span text:style-name="T19">4</text:span><text:span text:style-name="T16">2</text:span><text:span text:style-name="T19">-</text:span><text:span text:style-name="T11">APELAÇÃO CÍVEL N 3003028-15.2024.8.06.0171</text:span><text:line-break/><text:span text:style-name="T10">RELATOR(A): 1º Gabinete da 3ª Câmara de Direito Privado/RAIMUNDO NONATO SILVA SANTOS</text:span><text:line-break/><text:span text:style-name="T10">APELANTE</text:span>: ITAU UNIBANCO HOLDING S.A.<text:line-break/><text:span text:style-name="T44">ADVOGADO: FRANCISCO ANTONIO FRAGATA JUNIOR</text:span> - OAB/SP39768-A<text:line-break/><text:span text:style-name="T10">APELADO</text:span>: NINA FLOR CARLOS BARBOSA<text:line-break/><text:span text:style-name="T44">ADVOGADO: ANTONIO MOREIRA CAVALCANTE</text:span> - OAB/CE30385-A<text:line-break/><text:line-break/><text:line-break/><text:line-break/><text:span text:style-name="T19">4</text:span><text:span text:style-name="T16">3</text:span><text:span text:style-name="T19">-</text:span><text:span text:style-name="T11">APELAÇÃO CÍVEL N 3006463-28.2025.8.06.0117</text:span><text:line-break/><text:span text:style-name="T10">RELATOR(A): 1º Gabinete da 3ª Câmara de Direito Privado/RAIMUNDO NONATO SILVA SANTOS</text:span><text:line-break/><text:span text:style-name="T10">APELANTE</text:span>: LIA MELO MONTE COELHO ALBUQUERQUE<text:line-break/><text:span text:style-name="T44">ADVOGADO: VICENTE PAULO DA SILVA</text:span> - OAB/CE24123-A<text:line-break/><text:span text:style-name="T44">ADVOGADO: EVANDSON MARQUES LIMA BARRETO</text:span> - OAB/CE39955-A<text:line-break/><text:span text:style-name="T10">APELADO</text:span>: RAIZEN COMBUSTIVEIS S.A.<text:line-break/><text:span text:style-name="T44">ADVOGADO: MARCELO ARAUJO CARVALHO JUNIOR</text:span> - OAB/PE34676-A<text:line-break/><text:span text:style-name="T44">ADVOGADO: FRANCISCO DE ASSIS LELIS DE MOURA JUNIOR</text:span> - OAB/PE23289-A<text:line-break/><text:line-break/><text:line-break/><text:line-break/><text:span text:style-name="T16">44</text:span><text:span text:style-name="T19">-</text:span><text:span text:style-name="T11">APELAÇÃO CÍVEL N 0200331-27.2024.8.06.0062</text:span><text:line-break/><text:span text:style-name="T10">RELATOR(A): 1º Gabinete da 3ª Câmara de Direito Privado/RAIMUNDO NONATO SILVA SANTOS</text:span><text:line-break/><text:span text:style-name="T10">APELANTE</text:span>: CLAUDIANA SILVA DE CARVALHO<text:line-break/><text:span text:style-name="T44">ADVOGADO: ROBERTO GONCALVES RAMOS FILHO</text:span> - OAB/CE46649-A<text:line-break/><text:span text:style-name="T10">APELADO</text:span>: UNIMED DE FORTALEZA COOPERATIVA DE TRABALHO MEDICO LTDA<text:line-break/><text:span text:style-name="T44">ADVOGADO: DAVID SOMBRA PEIXOTO</text:span> - OAB/CE16477-A<text:line-break/><text:line-break/><text:line-break/><text:line-break/><text:span text:style-name="T19">4</text:span><text:span text:style-name="T16">5</text:span><text:span text:style-name="T19">-</text:span><text:span text:style-name="T11">APELAÇÃO CÍVEL N 3003544-81.2024.8.06.0091</text:span><text:line-break/><text:span text:style-name="T10">RELATOR(A): 1º Gabinete da 3ª Câmara de Direito Privado/RAIMUNDO NONATO SILVA SANTOS</text:span><text:line-break/><text:span text:style-name="T10">APELANTE</text:span>: PADOCA COMERCIAL DE ALIMENTOS LTDA<text:line-break/><text:span text:style-name="T44">ADVOGADO: DIEGO ALBUQUERQUE LOPES</text:span> - OAB/CE26053-A<text:line-break/><text:span text:style-name="T10">APELANTE</text:span>: FRANCISCO RONALDO CANDIDO MARTINS<text:line-break/><text:soft-page-break/><text:span text:style-name="T44">ADVOGADO: DIEGO ALBUQUERQUE LOPES</text:span> - OAB/CE26053-A<text:line-break/><text:span text:style-name="T10">APELANTE</text:span>: FRANCISCO RENATO CANDIDO<text:line-break/><text:span text:style-name="T44">ADVOGADO: DIEGO ALBUQUERQUE LOPES</text:span> - OAB/CE26053-A<text:line-break/><text:span text:style-name="T10">APELADO</text:span>: BANCO BRADESCO S/A<text:line-break/><text:span text:style-name="T44">ADVOGADO: JOAO BANDEIRA FEITOSA</text:span> - OAB/CE38016-A<text:line-break/><text:line-break/><text:line-break/><text:line-break/><text:span text:style-name="T19">4</text:span><text:span text:style-name="T16">6</text:span><text:span text:style-name="T19">-</text:span><text:span text:style-name="T11">APELAÇÃO CÍVEL N 3033108-16.2026.8.06.0001</text:span><text:line-break/><text:span text:style-name="T10">RELATOR(A): 1º Gabinete da 3ª Câmara de Direito Privado/RAIMUNDO NONATO SILVA SANTOS</text:span><text:line-break/><text:span text:style-name="T10">APELANTE</text:span>: JOSE VALDESON DOS SANTOS BARBOSA<text:line-break/><text:span text:style-name="T44">ADVOGADO: JOANA ANGELICA SILVA</text:span> - OAB/CE30162-A<text:line-break/><text:span text:style-name="T10">APELADO</text:span>: UBER DO BRASIL TECNOLOGIA LTDA.<text:line-break/><text:span text:style-name="T44">ADVOGADO: CELSO DE FARIA MONTEIRO</text:span> - OAB/CE30086-A<text:line-break/><text:line-break/><text:line-break/><text:line-break/><text:span text:style-name="T19">4</text:span><text:span text:style-name="T16">7</text:span><text:span text:style-name="T19">-</text:span><text:span text:style-name="T11">APELAÇÃO CÍVEL N 3042689-89.2025.8.06.0001</text:span><text:line-break/><text:span text:style-name="T10">RELATOR(A): 1º Gabinete da 3ª Câmara de Direito Privado/RAIMUNDO NONATO SILVA SANTOS</text:span><text:line-break/><text:span text:style-name="T10">APELANTE</text:span>: ITAU UNIBANCO S.A.<text:line-break/><text:span text:style-name="T44">ADVOGADO: ENY ANGE SOLEDADE BITTENCOURT DE ARAUJO</text:span> - OAB/BA29442-A<text:line-break/><text:span text:style-name="T10">APELADO</text:span>: ERIVALDO RODRIGUES DA SILVA JUNIOR<text:line-break/><text:span text:style-name="T44">ADVOGADO: HALISON RODRIGUES DE BRITO</text:span> - OAB/RN1335-A<text:line-break/><text:line-break/><text:line-break/><text:line-break/><text:span text:style-name="T19">4</text:span><text:span text:style-name="T16">8</text:span><text:span text:style-name="T19">-</text:span><text:span text:style-name="T11">AGRAVO DE INSTRUMENTO N 3010763-59.2026.8.06.0000</text:span><text:line-break/><text:span text:style-name="T10">RELATOR(A): 1º Gabinete da 3ª Câmara de Direito Privado/RAIMUNDO NONATO SILVA SANTOS</text:span><text:line-break/><text:span text:style-name="T10">AGRAVANTE</text:span>: CARIRI PARTICIPACOES LTDA.<text:line-break/><text:span text:style-name="T44">ADVOGADO: IGOR GOES LOBATO</text:span> - OAB/SP307482-A<text:line-break/><text:span text:style-name="T10">AGRAVADO</text:span>: PEDRO E NATALIA CURSOS PROFISSIONALIZANTES LTDA<text:line-break/><text:span text:style-name="T10">AGRAVADO</text:span>: PEDRO HENRIQUE FORMIGA LANDIM<text:line-break/><text:span text:style-name="T10">AGRAVADO</text:span>: NATALIA PINHEIRO FABRICIO FORMIGA<text:line-break/><text:line-break/><text:line-break/><text:line-break/><text:span text:style-name="T19">4</text:span><text:span text:style-name="T16">9</text:span><text:span text:style-name="T19">-</text:span><text:span text:style-name="T11">AGRAVO DE INSTRUMENTO N 3013940-31.2026.8.06.0000</text:span><text:line-break/><text:span text:style-name="T10">RELATOR(A): 1º Gabinete da 3ª Câmara de Direito Privado/RAIMUNDO NONATO SILVA SANTOS</text:span><text:line-break/><text:span text:style-name="T10">AGRAVANTE</text:span>: SUL AMERICA COMPANHIA DE SEGURO SAUDE<text:line-break/><text:span text:style-name="T44">ADVOGADO: THIAGO PESSOA ROCHA</text:span> - OAB/PE29650-A<text:line-break/><text:span text:style-name="T10">AGRAVADO</text:span>: JOSE THIAGO LIMA RODRIGUES<text:line-break/><text:span text:style-name="T44">ADVOGADO: AUGUSTO CESAR PEREIRA DA SILVA</text:span> - OAB/CE5069-A<text:line-break/><text:line-break/><text:line-break/><text:soft-page-break/><text:span text:style-name="T16">50</text:span><text:span text:style-name="T19">-</text:span><text:span text:style-name="T11">APELAÇÃO CÍVEL N 3002732-72.2025.8.06.0101</text:span><text:line-break/><text:span text:style-name="T10">RELATOR(A): 1º Gabinete da 3ª Câmara de Direito Privado/RAIMUNDO NONATO SILVA SANTOS</text:span><text:line-break/><text:span text:style-name="T10">APELANTE</text:span>: JORGE LUIZ MONTEIRO PINTO LTDA<text:line-break/><text:span text:style-name="T44">ADVOGADO: MOYSES BARJUD MARQUES</text:span> - OAB/CE13496-A<text:line-break/><text:span text:style-name="T10">APELANTE</text:span>: JORGE LUIZ MONTEIRO PINTO<text:line-break/><text:span text:style-name="T44">ADVOGADO: MOYSES BARJUD MARQUES</text:span> - OAB/CE13496-A<text:line-break/><text:span text:style-name="T10">APELANTE</text:span>: YOHANNA C MELO PRACIANO VEICULOS<text:line-break/><text:span text:style-name="T44">ADVOGADO: MOYSES BARJUD MARQUES</text:span> - OAB/CE13496-A<text:line-break/><text:span text:style-name="T10">APELADO</text:span>: Banco do Brasil S.A<text:line-break/><text:span text:style-name="T44">ADVOGADO: WILSON SALES BELCHIOR</text:span> - OAB/CE17314-A<text:line-break/><text:line-break/><text:line-break/><text:line-break/><text:span text:style-name="T19">5</text:span><text:span text:style-name="T16">1</text:span><text:span text:style-name="T19">-</text:span><text:span text:style-name="T11">APELAÇÃO CÍVEL N 0200376-32.2024.8.06.0094</text:span><text:line-break/><text:span text:style-name="T10">RELATOR(A): 1º Gabinete da 3ª Câmara de Direito Privado/RAIMUNDO NONATO SILVA SANTOS</text:span><text:line-break/><text:span text:style-name="T10">APELANTE</text:span>: BANCO BRADESCO S/A<text:line-break/><text:span text:style-name="T44">ADVOGADO: FRANCISCO SAMPAIO DE MENEZES JUNIOR</text:span> - OAB/CE9075-A<text:line-break/><text:span text:style-name="T10">APELADO</text:span>: MARIA FRANCA ROLIM<text:line-break/><text:span text:style-name="T44">ADVOGADO: MAYANA NADINY BARBOSA GONCALVES</text:span> - OAB/CE44017-A<text:line-break/><text:span text:style-name="T44">ADVOGADO: LARISSE LEITE ALBUQUERQUE</text:span> - OAB/CE33869-A<text:line-break/><text:line-break/><text:line-break/><text:line-break/><text:span text:style-name="T20">52-</text:span><text:span text:style-name="T11">APELAÇÃO CÍVEL N 0002480-26.2008.8.06.0034</text:span><text:line-break/><text:span text:style-name="T10">RELATOR(A): 1º Gabinete da 3ª Câmara de Direito Privado/RAIMUNDO NONATO SILVA SANTOS</text:span><text:line-break/><text:span text:style-name="T10">APELANTE</text:span>: BANCO DO NORDESTE DO BRASIL SA<text:line-break/><text:span text:style-name="T44">ADVOGADO: MIGUEL OSCAR VIANA PEIXOTO</text:span> - OAB/CE3648-A<text:line-break/><text:span text:style-name="T44">ADVOGADO: FRANCISCO GLADYSON PONTES</text:span> - OAB/CE3242-A<text:line-break/><text:span text:style-name="T44">ADVOGADO: DAVID SOMBRA PEIXOTO</text:span> - OAB/CE16477-A<text:line-break/><text:span text:style-name="T10">APELADO</text:span>: JOSE ABREU PITA NETO<text:line-break/><text:line-break/><text:line-break/><text:line-break/><text:span text:style-name="T20">53-</text:span><text:span text:style-name="T11">APELAÇÃO CÍVEL N 0010040-54.2024.8.06.0132</text:span><text:line-break/><text:span text:style-name="T10">RELATOR(A): 1º Gabinete da 3ª Câmara de Direito Privado/RAIMUNDO NONATO SILVA SANTOS</text:span><text:line-break/><text:span text:style-name="T10">APELANTE</text:span>: COMPANHIA ENERGETICA DO CEARA<text:line-break/><text:span text:style-name="T44">ADVOGADO: ANTONIO CLETO GOMES</text:span> - OAB/CE5864-A<text:line-break/><text:span text:style-name="T10">APELADO</text:span>: RAQUEL MARIA FERNANDES AMORIM<text:line-break/><text:span text:style-name="T44">ADVOGADO: FRANCISCA RAKEL DE SOUZA MATOS TAVARES</text:span> - OAB/CE38722-A<text:line-break/><text:span text:style-name="T44">ADVOGADO: ANDRE DO AMARAL TAVARES</text:span> - OAB/CE42553-A<text:line-break/><text:line-break/><text:line-break/><text:line-break/></text:p>
      <text:p text:style-name="P11"><text:soft-page-break/><text:span text:style-name="T20">54-</text:span><text:span text:style-name="T11">APELAÇÃO CÍVEL N 0011472-32.2019.8.06.0117</text:span><text:line-break/><text:span text:style-name="T10">RELATOR(A): 1º Gabinete da 3ª Câmara de Direito Privado/RAIMUNDO NONATO SILVA SANTOS</text:span><text:line-break/><text:span text:style-name="T10">APELANTE</text:span>: FUNDACAO ANA LIMA<text:line-break/><text:span text:style-name="T44">ADVOGADO: ROMULO MARCEL SOUTO DOS SANTOS</text:span> - OAB/CE16498-A<text:line-break/><text:span text:style-name="T44">ADVOGADO: GLADSON WESLEY MOTA PEREIRA</text:span> - OAB/CE10587-A<text:line-break/><text:span text:style-name="T10">APELADO</text:span>: HIMARA MIRLAN ESCOSSIO DE SOUSA<text:line-break/><text:span text:style-name="T44">ADVOGADO: AUGUSTO CESAR SOARES CAMPOS</text:span> - OAB/CE8913-A<text:line-break/><text:span text:style-name="T44">ADVOGADO: CESARINY DIAS CAMPOS</text:span> - OAB/CE38885-A<text:line-break/><text:span text:style-name="T44">ADVOGADO: NATASHA ROSANE DIAS CAMPOS</text:span> - OAB/CE46053-A<text:line-break/><text:span text:style-name="T10">APELADO</text:span>: MARIO NUNES CELESTINO DE SOUSA<text:line-break/><text:line-break/><text:line-break/><text:line-break/><text:span text:style-name="T20">55-</text:span><text:span text:style-name="T11">APELAÇÃO CÍVEL N 0454048-96.2000.8.06.0001</text:span><text:line-break/><text:span text:style-name="T10">RELATOR(A): 1º Gabinete da 3ª Câmara de Direito Privado/RAIMUNDO NONATO SILVA SANTOS</text:span><text:line-break/><text:span text:style-name="T10">APELANTE</text:span>: BANCO BRADESCO BERJ S.A.<text:line-break/><text:span text:style-name="T44">ADVOGADO: MARCO AURELIO DE ALMEIDA ALVES</text:span> - OAB/SP284884<text:line-break/><text:span text:style-name="T44">ADVOGADO: WILSON SALES BELCHIOR</text:span> - OAB/CE17314-A<text:line-break/><text:span text:style-name="T44">ADVOGADO: GIOVANNA MARSSARI</text:span> - OAB/SP311015<text:line-break/><text:span text:style-name="T44">ADVOGADO: ANASTACIO JORGE MATOS DE SOUSA MARINHO</text:span> - OAB/CE8502-A<text:line-break/><text:span text:style-name="T10">APELADO</text:span>: CONSTRUTORA SALLES FURLANI LTDA<text:line-break/><text:span text:style-name="T44">ADVOGADO: ROBERTO LINCOLN DE SOUSA GOMES JUNIOR</text:span> - OAB/CE33249-A<text:line-break/><text:line-break/><text:line-break/><text:line-break/><text:span text:style-name="T20">56-</text:span><text:span text:style-name="T11">APELAÇÃO CÍVEL N 3054455-42.2025.8.06.0001</text:span><text:line-break/><text:span text:style-name="T10">RELATOR(A): 1º Gabinete da 3ª Câmara de Direito Privado/RAIMUNDO NONATO SILVA SANTOS</text:span><text:line-break/><text:span text:style-name="T10">APELANTE</text:span>: JOAO BRUNO ROCHA ARAGAO<text:line-break/><text:span text:style-name="T44">ADVOGADO: JAIME DE MORAIS VERAS JUNIOR</text:span> - OAB/CE16921-A<text:line-break/><text:span text:style-name="T44">ADVOGADO: PEDRO ALLAN LIMA SILVA THE</text:span> - OAB/CE32584-A<text:line-break/><text:span text:style-name="T44">ADVOGADO: LEONEL MENEZES BRAGA</text:span> - OAB/CE31244-A<text:line-break/><text:span text:style-name="T44">ADVOGADO: CARLOS EDUARDO BARROS DE VASCONCELOS TEIXEIRA</text:span> - OAB/CE20441-A<text:line-break/><text:span text:style-name="T44">ADVOGADO: PEDRO GEOVANE PUCCI BENEVIDES</text:span> - OAB/CE24062-A<text:line-break/><text:span text:style-name="T44">ADVOGADO: ESDRAS DIEB DE ARAUJO FILHO</text:span> - OAB/CE17914-D<text:line-break/><text:span text:style-name="T44">ADVOGADO: RAIMUNDO ALEXANDRE LINHARES DIAS</text:span> - OAB/CE11524-A<text:line-break/><text:span text:style-name="T44">ADVOGADO: JOAO MARCELO NEGREIROS FERNANDES</text:span> - OAB/CE30328-A<text:line-break/><text:span text:style-name="T10">APELADO</text:span>: RAÍSSA CHAVES DOS SANTOS RAMOS TIMBÓ<text:line-break/><text:line-break/><text:line-break/><text:line-break/><text:span text:style-name="T20">57-</text:span><text:span text:style-name="T11">APELAÇÃO CÍVEL N 0153487-86.2016.8.06.0001</text:span><text:line-break/><text:span text:style-name="T10">RELATOR(A): 1º Gabinete da 3ª Câmara de Direito Privado/RAIMUNDO NONATO SILVA SANTOS</text:span><text:line-break/><text:span text:style-name="T10">APELANTE</text:span>: LUCAS ABREU SILVA<text:line-break/><text:soft-page-break/><text:span text:style-name="T44">ADVOGADO: ORLANDO AUGUSTO DA SILVA JUNIOR</text:span> - OAB/CE6324-A<text:line-break/><text:span text:style-name="T10">APELADO</text:span>: Paulo Cesar de Melo Brasil Cavalcante<text:line-break/><text:span text:style-name="T44">ADVOGADO: NATALIA BRASIL CAVALCANTE</text:span> - OAB/CE25800<text:line-break/><text:span text:style-name="T10">APELADO</text:span>: Ana Maria Menezes Cavalcante<text:line-break/><text:span text:style-name="T44">ADVOGADO: NATALIA BRASIL CAVALCANTE</text:span> - OAB/CE25800<text:line-break/><text:line-break/><text:line-break/><text:line-break/><text:span text:style-name="T20">58-</text:span><text:span text:style-name="T11">AGRAVO DE INSTRUMENTO N 3013186-89.2026.8.06.0000</text:span><text:line-break/><text:span text:style-name="T10">RELATOR(A): 1º Gabinete da 3ª Câmara de Direito Privado/RAIMUNDO NONATO SILVA SANTOS</text:span><text:line-break/><text:span text:style-name="T10">AGRAVANTE</text:span>: Banco do Brasil S.A<text:line-break/><text:span text:style-name="T44">ADVOGADO: NEI CALDERON</text:span> - OAB/SP114904-A<text:line-break/><text:span text:style-name="T44">ADVOGADO: MARCELO OLIVEIRA ROCHA</text:span> - OAB/SP113887-A<text:line-break/><text:span text:style-name="T10">AGRAVADO</text:span>: MANOEL MESSIAS VASCONCELOS<text:line-break/><text:span text:style-name="T44">ADVOGADO: JOSE MARIA VALE SAMPAIO</text:span> - OAB/CE13500-A<text:line-break/><text:line-break/><text:line-break/><text:line-break/><text:span text:style-name="T20">59-</text:span><text:span text:style-name="T11">APELAÇÃO CÍVEL N 3001286-76.2025.8.06.0087</text:span><text:line-break/><text:span text:style-name="T10">RELATOR(A): 1º Gabinete da 3ª Câmara de Direito Privado/RAIMUNDO NONATO SILVA SANTOS</text:span><text:line-break/><text:span text:style-name="T10">APELANTE</text:span>: FRANCISCO EVANDRO RODRIGUES DA SILVA<text:line-break/><text:span text:style-name="T44">ADVOGADO: MARIA PATRICIA NEGREIROS DA SILVA</text:span> - OAB/CE31985-A<text:line-break/><text:span text:style-name="T10">APELADO</text:span>: BANCO BRADESCO SA<text:line-break/><text:span text:style-name="T44">ADVOGADO: THIAGO BARREIRA ROMCY</text:span> - OAB/CE23900-A<text:line-break/><text:line-break/><text:line-break/><text:line-break/><text:span text:style-name="T20">60-</text:span><text:span text:style-name="T11">APELAÇÃO CÍVEL N 0201290-27.2024.8.06.0117</text:span><text:line-break/><text:span text:style-name="T10">RELATOR(A): 1º Gabinete da 3ª Câmara de Direito Privado/RAIMUNDO NONATO SILVA SANTOS</text:span><text:line-break/><text:span text:style-name="T10">APELANTE</text:span>: FRANCISCO WALLYSON FREITAS DA SILVA<text:line-break/><text:span text:style-name="T44">ADVOGADO: ISABEL CRISTINA TAVARES DOS SANTOS</text:span> - OAB/CE44921-A<text:line-break/><text:span text:style-name="T10">APELADO</text:span>: BANCO BRADESCO S/A<text:line-break/><text:span text:style-name="T44">ADVOGADO: ROBERTO DOREA PESSOA</text:span> - OAB/BA12407-A<text:line-break/><text:line-break/><text:line-break/><text:line-break/><text:span text:style-name="T20">61-</text:span><text:span text:style-name="T11">AGRAVO DE INSTRUMENTO N 0624514-18.2026.8.06.0000</text:span><text:line-break/><text:span text:style-name="T10">RELATOR(A): 1º Gabinete da 3ª Câmara de Direito Privado/RAIMUNDO NONATO SILVA SANTOS</text:span><text:line-break/><text:span text:style-name="T10">AGRAVANTE</text:span>: VICTOR AGUIAR BATISTA<text:line-break/><text:span text:style-name="T44">ADVOGADO: MARICARLA FONSECA DE SOUZA</text:span> - OAB/CE51088-B-A<text:line-break/><text:span text:style-name="T44">ADVOGADO: CARMEN DE ALMEIDA SIMOES</text:span> - OAB/CE32452<text:line-break/><text:span text:style-name="T10">AGRAVADO</text:span>: Elane Maria Nascimento Sousa Batista<text:line-break/><text:span text:style-name="T44">ADVOGADO: ALANA MARIA SOARES CAVALCANTE</text:span> - OAB/CE19110<text:line-break/><text:span text:style-name="T44">ADVOGADO: LUZIANE DE OLIVEIRA COSTA</text:span> - OAB/CE19173<text:line-break/><text:soft-page-break/><text:span text:style-name="T20">62-</text:span><text:span text:style-name="T11">APELAÇÃO CÍVEL N 3008594-33.2025.8.06.0001</text:span><text:line-break/><text:span text:style-name="T10">RELATOR(A): 1º Gabinete da 3ª Câmara de Direito Privado/RAIMUNDO NONATO SILVA SANTOS</text:span><text:line-break/><text:span text:style-name="T10">APELANTE</text:span>: REGIA KARIN LIMA DE HOLANDA<text:line-break/><text:span text:style-name="T44">ADVOGADO: LUIS SERGIO BEZERRA DE QUEIROZ</text:span> - OAB/CE25481-A<text:line-break/><text:span text:style-name="T10">APELADO</text:span>: ITAU UNIBANCO S.A.<text:line-break/><text:span text:style-name="T44">ADVOGADO: JULIANO RICARDO SCHMITT</text:span> - OAB/SC20875-A<text:line-break/><text:line-break/><text:line-break/><text:span text:style-name="T20">63-</text:span><text:span text:style-name="T11">APELAÇÃO CÍVEL N 0051426-85.2021.8.06.0062</text:span><text:line-break/><text:span text:style-name="T10">RELATOR(A): 1º Gabinete da 3ª Câmara de Direito Privado/RAIMUNDO NONATO SILVA SANTOS</text:span><text:line-break/><text:span text:style-name="T10">APELANTE</text:span>: REGINALDO BATISTA GOMES<text:line-break/><text:span text:style-name="T44">ADVOGADO: NADIA MARIA SARMENTO GUEDES</text:span> - OAB/CE32488-A<text:line-break/><text:span text:style-name="T10">APELADO</text:span>: MANOEL HOZANAN DE MORAIS FILHO<text:line-break/><text:span text:style-name="T44">ADVOGADO: CLAUDEMIR BEZERRA DE ALMEIDA FILHO</text:span> - OAB/CE44428-A<text:line-break/><text:span text:style-name="T10">APELADO</text:span>: BANCO SANTANDER (BRASIL) S.A.<text:line-break/><text:span text:style-name="T44">ADVOGADO: BRUNO HENRIQUE GONCALVES</text:span> - OAB/CE50541-A<text:line-break/><text:span text:style-name="T44">ADVOGADO: LUIS GUSTAVO NOGUEIRA DE OLIVEIRA</text:span> - OAB/SP310465-A<text:line-break/><text:line-break/><text:line-break/><text:line-break/><text:span text:style-name="T20">64-</text:span><text:span text:style-name="T11">APELAÇÃO CÍVEL N 0040306-25.2007.8.06.0001</text:span><text:line-break/><text:span text:style-name="T10">RELATOR(A): 1º Gabinete da 3ª Câmara de Direito Privado/RAIMUNDO NONATO SILVA SANTOS</text:span><text:line-break/><text:span text:style-name="T10">APELANTE</text:span>: BANCO BRADESCO S/A<text:line-break/><text:span text:style-name="T44">ADVOGADO: JOSE ALCANTARA MATOS FILHO</text:span> - OAB/CE17857-A<text:line-break/><text:span text:style-name="T44">ADVOGADO: MARIAH LEITE ALBANO</text:span> - OAB/CE21061-A<text:line-break/><text:span text:style-name="T44">ADVOGADO: BERNARDO DALL MASS FERNANDES</text:span> - OAB/CE18889-A<text:line-break/><text:span text:style-name="T44">ADVOGADO: DARLEY CARDOSO FARIAS</text:span> - OAB/CE9066-A<text:line-break/><text:span text:style-name="T44">ADVOGADO: THIAGO FREITAS DA PONTE</text:span> - OAB/CE17004<text:line-break/><text:span text:style-name="T44">ADVOGADO: JORGE CHAVES SOARES NETO</text:span> - OAB/CE21294-A<text:line-break/><text:span text:style-name="T44">ADVOGADO: ALEXANDRE LEITAO DE SOUZA</text:span> - OAB/CE16399-A<text:line-break/><text:span text:style-name="T44">ADVOGADO: FRANCISCO ITAERCIO BEZERRA FILHO</text:span> - OAB/CE16689-A<text:line-break/><text:span text:style-name="T44">ADVOGADO: MAURO MOREIRA DE OLIVEIRA FREITAS</text:span> - OAB/CE11509-S<text:line-break/><text:span text:style-name="T44">ADVOGADO: RAIMUNDO FEITOSA CARVALHO GOMES</text:span> - OAB/CE13398-A<text:line-break/><text:span text:style-name="T44">ADVOGADO: MARCIA REGINA DE SOUZA</text:span> - OAB/SP123735<text:line-break/><text:span text:style-name="T44">ADVOGADO: CHRISTIANNA LUCIA GONDIM SOARES</text:span> - OAB/CE5945-A<text:line-break/><text:span text:style-name="T44">ADVOGADO: ROSA JULIA PLA COELHO</text:span> - OAB/CE7897-A<text:line-break/><text:span text:style-name="T44">ADVOGADO: LIGIA ROSSANA PINHEIRO SOBREIRA BEZERRA</text:span> - OAB/CE13916-A<text:line-break/><text:span text:style-name="T44">ADVOGADO: HISMAEL MENDES BARROS</text:span> - OAB/CE20988-A<text:line-break/><text:span text:style-name="T44">ADVOGADO: ADENAUER MOREIRA</text:span> - OAB/CE16029-A<text:line-break/><text:span text:style-name="T44">ADVOGADO: FRANCISCO HELDER ALVES DO NASCIMENTO</text:span> - OAB/CE8638-A<text:line-break/><text:span text:style-name="T44">ADVOGADO: RODRIGO SARAIVA MARINHO</text:span> - OAB/CE15807-A<text:line-break/><text:span text:style-name="T44">ADVOGADO: SABRINA CAMINHA MESQUITA</text:span> - OAB/CE16799-A<text:line-break/><text:span text:style-name="T44">ADVOGADO: PAULO EDUARDO PRADO</text:span> - OAB/CE24314-A<text:line-break/><text:span text:style-name="T10">APELADO</text:span>: FRANCISCO CAVALCANTE BRASIL<text:line-break/><text:span text:style-name="T10">APELADO</text:span>: FRANCINEUMA GUIMARAES CAVALCANTE<text:line-break/><text:soft-page-break/><text:span text:style-name="T20">65-</text:span><text:span text:style-name="T11">APELAÇÃO CÍVEL N 3002613-73.2026.8.06.0167</text:span><text:line-break/><text:span text:style-name="T10">RELATOR(A): 1º Gabinete da 3ª Câmara de Direito Privado/RAIMUNDO NONATO SILVA SANTOS</text:span><text:line-break/><text:span text:style-name="T10">APELANTE</text:span>: BANCO VOTORANTIM S.A.<text:line-break/><text:span text:style-name="T44">ADVOGADO: MOISES BATISTA DE SOUZA</text:span> - OAB/CE15474-A<text:line-break/><text:span text:style-name="T10">APELADO</text:span>: FRANCISCO OLIVER TEODORO<text:line-break/><text:line-break/><text:line-break/><text:line-break/><text:span text:style-name="T20">66-</text:span><text:span text:style-name="T11">APELAÇÃO CÍVEL N 0051281-13.2021.8.06.0035</text:span><text:line-break/><text:span text:style-name="T10">RELATOR(A): 1º Gabinete da 3ª Câmara de Direito Privado/RAIMUNDO NONATO SILVA SANTOS</text:span><text:line-break/><text:span text:style-name="T10">APELANTE</text:span>: ALOTEAR URBANISMO E INCORPORACOES LTDA<text:line-break/><text:span text:style-name="T44">ADVOGADO: ALICE MACHADO PINHEIRO E SILVA</text:span> - OAB/CE38528-A<text:line-break/><text:span text:style-name="T44">ADVOGADO: LUCAS MARTINS DE ARAUJO COSTA</text:span> - OAB/CE14447-A<text:line-break/><text:span text:style-name="T44">ADVOGADO: NERILDO MACHADO</text:span> - OAB/CE20982-A<text:line-break/><text:span text:style-name="T10">APELADO</text:span>: HIRAN DOS SANTOS MONTEIRO FILHO<text:line-break/><text:span text:style-name="T44">ADVOGADO: ELIANA GARCIAS DE FREITAS</text:span> - OAB/CE24462-A<text:line-break/><text:line-break/><text:line-break/><text:line-break/><text:span text:style-name="T20">67-</text:span><text:span text:style-name="T11">APELAÇÃO CÍVEL N 3094716-49.2025.8.06.0001</text:span><text:line-break/><text:span text:style-name="T10">RELATOR(A): 1º Gabinete da 3ª Câmara de Direito Privado/RAIMUNDO NONATO SILVA SANTOS</text:span><text:line-break/><text:span text:style-name="T10">APELANTE</text:span>: PATRICIA BRUNA DA SILVA SA<text:line-break/><text:span text:style-name="T44">ADVOGADO: JOSE WILLIAMS CITO RAMALHO FILHO</text:span> - OAB/CE29391-A<text:line-break/><text:span text:style-name="T10">APELADO</text:span>: MONTEPLAN ENGENHARIA LIMITADA<text:line-break/><text:span text:style-name="T44">ADVOGADO: JOSE DANILO CORREIA MOTA FILHO</text:span> - OAB/CE8475-A<text:line-break/><text:line-break/><text:line-break/><text:line-break/><text:span text:style-name="T20">68-</text:span><text:span text:style-name="T11">APELAÇÃO CÍVEL N 0236520-27.2023.8.06.0001</text:span><text:line-break/><text:span text:style-name="T10">RELATOR(A): 1º Gabinete da 3ª Câmara de Direito Privado/RAIMUNDO NONATO SILVA SANTOS</text:span><text:line-break/><text:span text:style-name="T10">APELANTE</text:span>: CLAUDIO BEZERRA SARAIVA<text:line-break/><text:span text:style-name="T44">ADVOGADO: CLAUDIO BEZERRA SARAIVA JUNIOR</text:span> - OAB/CE41919-A<text:line-break/><text:span text:style-name="T10">APELADO</text:span>: JOAO MIGUEL GELEILATE<text:line-break/><text:span text:style-name="T44">ADVOGADO: RUFINA HELENA DO CARMO CARVALHO</text:span> - OAB/CE33072-A<text:line-break/><text:span text:style-name="T44">ADVOGADO: MARIA GABRIELA SOUSA CUNHA</text:span> - OAB/CE52186-A<text:line-break/><text:span text:style-name="T44">ADVOGADO: DANIEL MAIA</text:span> - OAB/CE19409-A<text:line-break/><text:line-break/><text:line-break/><text:line-break/><text:span text:style-name="T20">69-</text:span><text:span text:style-name="T11">APELAÇÃO CÍVEL N 3000309-38.2026.8.06.0091</text:span><text:line-break/><text:span text:style-name="T10">RELATOR(A): 1º Gabinete da 3ª Câmara de Direito Privado/RAIMUNDO NONATO SILVA SANTOS</text:span><text:line-break/><text:span text:style-name="T10">APELANTE</text:span>: MANOEL DE SOUZA CIRIACO<text:line-break/><text:span text:style-name="T44">ADVOGADO: BRENDA MARIA LOPES DE SOUZA</text:span> - OAB/CE52614-A<text:line-break/><text:soft-page-break/><text:span text:style-name="T44">ADVOGADO: ANA BEATRIZ LEANDRO DE MATOS</text:span> - OAB/CE51150-A<text:line-break/><text:span text:style-name="T44">ADVOGADO: BRUNA RAYNNA LEANDRO DE MATOS</text:span> - OAB/CE52615-A<text:line-break/><text:span text:style-name="T10">APELADO</text:span>: JOSE GERMANO MACEDO<text:line-break/><text:span text:style-name="T44">ADVOGADO: ROBSON NOGUEIRA LIMA FILHO</text:span> - OAB/CE21231-A<text:line-break/><text:span text:style-name="T10">APELADO</text:span>: INDUSTRIAS REUNIDAS DE MOVEIS DO NORDESTE S.A. EM RECUPERACAO JUDICIAL<text:line-break/><text:span text:style-name="T44">ADVOGADO: ROMULO DA SILVA BEZERRA</text:span> - OAB/CE15306-A<text:line-break/><text:line-break/><text:line-break/><text:line-break/><text:span text:style-name="T20">70-</text:span><text:span text:style-name="T11">APELAÇÃO CÍVEL N 3002388-09.2026.8.06.0117</text:span><text:line-break/><text:span text:style-name="T10">RELATOR(A): 1º Gabinete da 3ª Câmara de Direito Privado/RAIMUNDO NONATO SILVA SANTOS</text:span><text:line-break/><text:span text:style-name="T10">APELANTE</text:span>: INDUSTRIA CEARENSE DE COLCHOES E ESPUMAS LTDA<text:line-break/><text:span text:style-name="T44">ADVOGADO: FELIPE SILVEIRA GURGEL DO AMARAL</text:span> - OAB/CE18476-A<text:line-break/><text:span text:style-name="T44">ADVOGADO: JOAO CANDIDO MARTINS FERREIRA LEAO</text:span> - OAB/RJ143142-A<text:line-break/><text:span text:style-name="T10">APELADO</text:span>: JESSE LOPES DE SOUSA<text:line-break/><text:span text:style-name="T44">ADVOGADO: LAURA DANIELLE JOVINO LOURENCO</text:span> - OAB/CE35823-A<text:line-break/><text:span text:style-name="T10">APELADO</text:span>: FLAVIA MARIA CRUZ DOS SANTOS<text:line-break/><text:span text:style-name="T44">ADVOGADO: LAURA DANIELLE JOVINO LOURENCO</text:span> - OAB/CE35823-A<text:line-break/><text:line-break/><text:line-break/><text:line-break/><text:span text:style-name="T20">71-</text:span><text:span text:style-name="T11">APELAÇÃO CÍVEL N 0135760-46.2018.8.06.0001</text:span><text:line-break/><text:span text:style-name="T10">RELATOR(A): 1º Gabinete da 3ª Câmara de Direito Privado/RAIMUNDO NONATO SILVA SANTOS</text:span><text:line-break/><text:span text:style-name="T10">APELANTE</text:span>: BANCO DO NORDESTE DO BRASIL SA<text:line-break/><text:span text:style-name="T44">ADVOGADO: MARITZZA FABIANE LIMA MARTINEZ DE SOUZA OLIVEIRA ROSSITER</text:span> - OAB/CE44562-S<text:line-break/><text:span text:style-name="T44">ADVOGADO: HAROLDO WILSON MARTINEZ DE SOUZA JUNIOR</text:span> - OAB/PE20366-A<text:line-break/><text:span text:style-name="T44">ADVOGADO: MARIZZE FERNANDA LIMA MARTINEZ DE SOUZA PACHECO</text:span> - OAB/CE44561-A<text:line-break/><text:span text:style-name="T10">APELADO</text:span>: JACKSON DYEGO PEIXOTO PINHEIRO<text:line-break/><text:span text:style-name="T10">APELADO</text:span>: REGINA CAVALCANTE CIDADE PINHEIRO<text:line-break/><text:span text:style-name="T10">APELADO</text:span>: GLEYSLANE NASCIMENTO DOS REIS PINHEIRO<text:line-break/><text:span text:style-name="T10">APELADO</text:span>: FRANCISCO EUDES OLIVEIRA PINHEIRO<text:line-break/><text:span text:style-name="T10">APELADO</text:span>: PONTO DO CHOCOLATE COMERCIAL LTDA<text:line-break/><text:line-break/><text:line-break/><text:line-break/><text:span text:style-name="T20">72-</text:span><text:span text:style-name="T11">APELAÇÃO CÍVEL N 3011514-64.2025.8.06.0167</text:span><text:line-break/><text:span text:style-name="T10">RELATOR(A): 1º Gabinete da 3ª Câmara de Direito Privado/RAIMUNDO NONATO SILVA SANTOS</text:span><text:line-break/><text:span text:style-name="T10">APELANTE</text:span>: BV FINANCEIRA S.A CRÉDITO FINANCIAMENTO E INVESTIMENTO<text:line-break/><text:span text:style-name="T44">ADVOGADO: EDILEDA BARRETTO MENDES</text:span> - OAB/CE30217-A<text:line-break/><text:span text:style-name="T10">APELADO</text:span>: FRANCISCO VITOR FROTA RIBEIRO<text:line-break/><text:line-break/><text:line-break/><text:soft-page-break/><text:span text:style-name="T21">73-</text:span><text:span text:style-name="T11">APELAÇÃO CÍVEL N 3000869-81.2025.8.06.0101</text:span><text:line-break/><text:span text:style-name="T10">RELATOR(A): 1º Gabinete da 3ª Câmara de Direito Privado/RAIMUNDO NONATO SILVA SANTOS</text:span><text:line-break/><text:span text:style-name="T10">APELANTE</text:span>: MERCADOLIVRE.COM ATIVIDADES DE INTERNET LTDA<text:line-break/><text:span text:style-name="T44">ADVOGADO: JULIANO RICARDO SCHMITT</text:span> - OAB/SC20875-A<text:line-break/><text:span text:style-name="T10">APELANTE</text:span>: MERCADOPAGO.COM REPRESENTACOES LTDA.<text:line-break/><text:span text:style-name="T44">ADVOGADO: JULIANO RICARDO SCHMITT</text:span> - OAB/SC20875-A<text:line-break/><text:span text:style-name="T10">APELADO</text:span>: GERMANIA FLAVIA FARIAS DE LIMA UCHOA<text:line-break/><text:span text:style-name="T44">ADVOGADO: JOSE WAGNER RIAN TEIXEIRA</text:span> - OAB/CE30440-A<text:line-break/><text:line-break/><text:line-break/><text:line-break/><text:span text:style-name="T21">74-</text:span><text:span text:style-name="T11">APELAÇÃO CÍVEL N 3035476-95.2026.8.06.0001</text:span><text:line-break/><text:span text:style-name="T10">RELATOR(A): 1º Gabinete da 3ª Câmara de Direito Privado/RAIMUNDO NONATO SILVA SANTOS</text:span><text:line-break/><text:span text:style-name="T10">APELANTE</text:span>: 99 TECNOLOGIA LTDA<text:line-break/><text:span text:style-name="T44">ADVOGADO: FABIO RIVELLI</text:span> - OAB/CE30773-A<text:line-break/><text:span text:style-name="T10">APELADO</text:span>: NATANAEL DA SILVA MENDONCA<text:line-break/><text:span text:style-name="T44">ADVOGADO: JOANA ANGELICA SILVA</text:span> - OAB/CE30162-A<text:line-break/><text:line-break/><text:line-break/><text:line-break/><text:span text:style-name="T21">75-</text:span><text:span text:style-name="T11">APELAÇÃO CÍVEL N 0201903-77.2023.8.06.0086</text:span><text:line-break/><text:span text:style-name="T10">RELATOR(A): 1º Gabinete da 3ª Câmara de Direito Privado/RAIMUNDO NONATO SILVA SANTOS</text:span><text:line-break/><text:span text:style-name="T10">APELANTE</text:span>: FRANCISCO ELDEBERTO SILVA OLIVEIRA<text:line-break/><text:span text:style-name="T44">ADVOGADO: LEVI DE SOUSA BERNARDO</text:span> - OAB/CE41263-A<text:line-break/><text:span text:style-name="T10">APELANTE</text:span>: SEBASTIAO JORGE DE SOUSA SILVA<text:line-break/><text:span text:style-name="T44">ADVOGADO: LEVI DE SOUSA BERNARDO</text:span> - OAB/CE41263-A<text:line-break/><text:span text:style-name="T10">APELADO</text:span>: ELIAS COSTA QUEIROZ<text:line-break/><text:span text:style-name="T44">ADVOGADO: JOSE NOGUEIRA GRANJA NETO</text:span> - OAB/CE8918-A<text:line-break/><text:line-break/><text:line-break/><text:line-break/><text:span text:style-name="T21">76-</text:span><text:span text:style-name="T11">APELAÇÃO CÍVEL N 0051528-88.2020.8.06.0112</text:span><text:line-break/><text:span text:style-name="T10">RELATOR(A): 1º Gabinete da 3ª Câmara de Direito Privado/RAIMUNDO NONATO SILVA SANTOS</text:span><text:line-break/><text:span text:style-name="T10">APELANTE</text:span>: Thiago Robson de Melo Militao<text:line-break/><text:span text:style-name="T44">ADVOGADO: LEONARDO DA SILVA CORDEIRO</text:span> - OAB/CE38653-A<text:line-break/><text:span text:style-name="T10">APELADO</text:span>: PAULO FERNANDO DE OLIVEIRA SILVA<text:line-break/><text:span text:style-name="T44">ADVOGADO: ANTONIO CLODOALDO TEODORO DA SILVA</text:span> - OAB/CE21927-A<text:line-break/><text:line-break/><text:line-break/><text:line-break/><text:span text:style-name="T21">77-</text:span><text:span text:style-name="T11">APELAÇÃO CÍVEL N 0200101-76.2024.8.06.0064</text:span><text:line-break/><text:span text:style-name="T10">RELATOR(A): 1º Gabinete da 3ª Câmara de Direito Privado/RAIMUNDO NONATO SILVA SANTOS</text:span><text:line-break/><text:span text:style-name="T10">APELANTE</text:span>: ANA PAULA SANTOS DO CARMO<text:line-break/><text:soft-page-break/><text:span text:style-name="T44">ADVOGADO: KELLY CRISTINA DE JESUS</text:span> - OAB/RJ76242-A<text:line-break/><text:span text:style-name="T10">APELADO</text:span>: Banco do Brasil S.A<text:line-break/><text:span text:style-name="T44">ADVOGADO: WILSON SALES BELCHIOR</text:span> - OAB/CE17314-A<text:line-break/><text:line-break/><text:line-break/><text:line-break/><text:span text:style-name="T21">78-</text:span><text:span text:style-name="T11">APELAÇÃO CÍVEL N 3043173-07.2025.8.06.0001</text:span><text:line-break/><text:span text:style-name="T10">RELATOR(A): 1º Gabinete da 3ª Câmara de Direito Privado/RAIMUNDO NONATO SILVA SANTOS</text:span><text:line-break/><text:span text:style-name="T10">APELANTE</text:span>: WATILLA SOUSA DE CASTRO<text:line-break/><text:span text:style-name="T44">ADVOGADO: FELIPE TEIXEIRA DOBEL BENIGNO</text:span> - OAB/CE45012-A<text:line-break/><text:span text:style-name="T10">APELADO</text:span>: RESERVA ADMINISTRADORA DE CONSORCIO LTDA - EPP<text:line-break/><text:span text:style-name="T44">ADVOGADO: ALINE ALVES ALVINO FERREIRA</text:span> - OAB/SP479321<text:line-break/><text:span text:style-name="T44">ADVOGADO: SIRLEI DOS SANTOS LUQUE</text:span> - OAB/SP330064<text:line-break/><text:line-break/><text:line-break/><text:line-break/><text:span text:style-name="T21">79-</text:span><text:span text:style-name="T11">APELAÇÃO CÍVEL N 0201999-77.2023.8.06.0091</text:span><text:line-break/><text:span text:style-name="T10">RELATOR(A): 1º Gabinete da 3ª Câmara de Direito Privado/RAIMUNDO NONATO SILVA SANTOS</text:span><text:line-break/><text:span text:style-name="T10">APELANTE</text:span>: J. E. S. P.<text:line-break/><text:span text:style-name="T10">APELANTE</text:span>: N. E. S. P.<text:line-break/><text:span text:style-name="T10">APELANTE</text:span>: FABIANA MEDEIROS SILVA SOUZA<text:line-break/><text:span text:style-name="T44">ADVOGADO: HUMBERTO DUARTE MONTE JUNIOR</text:span> - OAB/CE26231-A<text:line-break/><text:span text:style-name="T10">APELADO</text:span>: MARIA DUCILEIDE BATISTA NUNES<text:line-break/><text:span text:style-name="T44">ADVOGADO: NATALIA FERREIRA DE ALENCAR</text:span> - OAB/CE27445-A<text:line-break/><text:line-break/><text:line-break/><text:line-break/><text:span text:style-name="T21">80-</text:span><text:span text:style-name="T11">APELAÇÃO CÍVEL N 3090201-68.2025.8.06.0001</text:span><text:line-break/><text:span text:style-name="T10">RELATOR(A): 1º Gabinete da 3ª Câmara de Direito Privado/RAIMUNDO NONATO SILVA SANTOS</text:span><text:line-break/><text:span text:style-name="T10">APELANTE</text:span>: BANCO HONDA S/A.<text:line-break/><text:span text:style-name="T44">ADVOGADO: HIRAN LEAO DUARTE</text:span> - OAB/CE10422-A<text:line-break/><text:span text:style-name="T10">APELADO</text:span>: FRANCISCO ROBERTO ALVES PIRES<text:line-break/><text:line-break/><text:line-break/><text:line-break/><text:span text:style-name="T21">81-</text:span><text:span text:style-name="T11">APELAÇÃO CÍVEL N 3015353-13.2025.8.06.0001</text:span><text:line-break/><text:span text:style-name="T10">RELATOR(A): 1º Gabinete da 3ª Câmara de Direito Privado/RAIMUNDO NONATO SILVA SANTOS</text:span><text:line-break/><text:span text:style-name="T10">APELANTE</text:span>: TAMIRES CARDOSO MATSUI<text:line-break/><text:span text:style-name="T44">ADVOGADO: ANDRE LUIS DIAS SOUTELINO</text:span> - OAB/SP323971-A<text:line-break/><text:span text:style-name="T10">APELADO</text:span>: TAM LINHAS AEREAS S/A.<text:line-break/><text:span text:style-name="T44">ADVOGADO: FABIO RIVELLI</text:span> - OAB/CE30773-A<text:line-break/><text:line-break/><text:line-break/><text:line-break/><text:soft-page-break/><text:span text:style-name="T21">82-</text:span><text:span text:style-name="T11">APELAÇÃO CÍVEL N 3006661-09.2025.8.06.0071</text:span><text:line-break/><text:span text:style-name="T10">RELATOR(A): 1º Gabinete da 3ª Câmara de Direito Privado/RAIMUNDO NONATO SILVA SANTOS</text:span><text:line-break/><text:span text:style-name="T10">APELANTE</text:span>: FRANCINILDA DA FRANCA CORDEIRO<text:line-break/><text:span text:style-name="T10">APELADO</text:span>: EVANILDO RODRIGUES CORDEIRO<text:line-break/><text:line-break/><text:line-break/><text:line-break/><text:span text:style-name="T21">83-</text:span><text:span text:style-name="T11">APELAÇÃO CÍVEL N 3001729-27.2024.8.06.0163</text:span><text:line-break/><text:span text:style-name="T10">RELATOR(A): 1º Gabinete da 3ª Câmara de Direito Privado/RAIMUNDO NONATO SILVA SANTOS</text:span><text:line-break/><text:span text:style-name="T10">APELANTE</text:span>: ALBERTINA RODRIGUES DA SILVA<text:line-break/><text:span text:style-name="T44">ADVOGADO: DIEGO DE CARVALHO RODRIGUES</text:span> - OAB/CE19646-A<text:line-break/><text:span text:style-name="T10">APELADO</text:span>: BANCO BRADESCO S/A<text:line-break/><text:span text:style-name="T44">ADVOGADO: THIAGO BARREIRA ROMCY</text:span> - OAB/CE23900-A<text:line-break/><text:line-break/><text:line-break/><text:line-break/><text:span text:style-name="T21">84-</text:span><text:span text:style-name="T11">APELAÇÃO CÍVEL N 0202407-76.2022.8.06.0035</text:span><text:line-break/><text:span text:style-name="T10">RELATOR(A): 1º Gabinete da 3ª Câmara de Direito Privado/RAIMUNDO NONATO SILVA SANTOS</text:span><text:line-break/><text:span text:style-name="T10">APELANTE</text:span>: ITAU UNIBANCO S.A.<text:line-break/><text:span text:style-name="T44">ADVOGADO: ENY ANGE SOLEDADE BITTENCOURT DE ARAUJO</text:span> - OAB/BA29442-A<text:line-break/><text:span text:style-name="T10">APELADO</text:span>: JOSE MAURICIO SABINO CANDIDO<text:line-break/><text:span text:style-name="T44">ADVOGADO: MIRELLA COSTA DE LIMA</text:span> - OAB/CE25601-A<text:line-break/><text:line-break/><text:line-break/><text:line-break/><text:span text:style-name="T21">85-</text:span><text:span text:style-name="T11">AGRAVO DE INSTRUMENTO N 3022696-63.2025.8.06.0000</text:span><text:line-break/><text:span text:style-name="T10">RELATOR(A): 1º Gabinete da 3ª Câmara de Direito Privado/RAIMUNDO NONATO SILVA SANTOS</text:span><text:line-break/><text:span text:style-name="T10">AGRAVANTE</text:span>: UNIAO FACTORING FOMENTO LTDA.<text:line-break/><text:span text:style-name="T44">ADVOGADO: VICTORIA ROLIM MEDEIROS</text:span> - OAB/CE46713-A<text:line-break/><text:span text:style-name="T44">ADVOGADO: PEDRO FELIPE ROLIM MILITAO</text:span> - OAB/CE25091-A<text:line-break/><text:span text:style-name="T10">AGRAVADO</text:span>: INDUSTRIA NACIONAL DE PRODUTOS PLASTICOS LTDA<text:line-break/><text:span text:style-name="T44">ADVOGADO: MATIAS JOAQUIM COELHO NETO</text:span> - OAB/CE13535-A<text:line-break/><text:span text:style-name="T44">ADVOGADO: MOZART GOMES DE LIMA NETO</text:span> - OAB/CE16445-A<text:line-break/><text:line-break/><text:line-break/><text:line-break/><text:span text:style-name="T21">86-</text:span><text:span text:style-name="T11">APELAÇÃO CÍVEL N 0270375-31.2022.8.06.0001</text:span><text:line-break/><text:span text:style-name="T10">RELATOR(A): 1º Gabinete da 3ª Câmara de Direito Privado/RAIMUNDO NONATO SILVA SANTOS</text:span><text:line-break/><text:span text:style-name="T10">APELANTE</text:span>: HRH FORTALEZA EMPREENDIMENTO HOTELEIRO S.A.<text:line-break/><text:span text:style-name="T44">ADVOGADO: MARIANA DIAS DA SILVA SANTOS</text:span> - OAB/CE25742-A<text:line-break/><text:span text:style-name="T44">ADVOGADO: ANDRE LUIZ ALVES SIQUEIRA</text:span> - OAB/CE38453<text:line-break/><text:span text:style-name="T10">APELADO</text:span>: CARLOS EDINAZIO ARAUJO<text:line-break/><text:span text:style-name="T44">ADVOGADO: RICARDO DA SILVA</text:span> - OAB/CE41213-A<text:line-break/><text:soft-page-break/><text:span text:style-name="T21">87-</text:span><text:span text:style-name="T11">APELAÇÃO CÍVEL N 0204938-30.2022.8.06.0167</text:span><text:line-break/><text:span text:style-name="T10">RELATOR(A): 1º Gabinete da 3ª Câmara de Direito Privado/RAIMUNDO NONATO SILVA SANTOS</text:span><text:line-break/><text:span text:style-name="T10">APELANTE</text:span>: BANCO J. SAFRA S.A<text:line-break/><text:span text:style-name="T44">ADVOGADO: BRUNO HENRIQUE DE OLIVEIRA VANDERLEI</text:span> - OAB/PE21678-A<text:line-break/><text:span text:style-name="T10">APELADO</text:span>: ARISTIDES APOLINARIO LIMA<text:line-break/><text:line-break/><text:line-break/><text:line-break/><text:span text:style-name="T21">88-</text:span><text:span text:style-name="T11">APELAÇÃO CÍVEL N 0272885-46.2024.8.06.0001</text:span><text:line-break/><text:span text:style-name="T10">RELATOR(A): 1º Gabinete da 3ª Câmara de Direito Privado/RAIMUNDO NONATO SILVA SANTOS</text:span><text:line-break/><text:span text:style-name="T10">APELANTE</text:span>: DUPLA REPRESENTACOES LTDA<text:line-break/><text:span text:style-name="T44">ADVOGADO: GLEIDSON CARLOS DOS SANTOS</text:span> - OAB/CE48677-A<text:line-break/><text:span text:style-name="T44">ADVOGADO: JONHSON RODRIGUES FERREIRA FILHO</text:span> - OAB/CE50139-A<text:line-break/><text:span text:style-name="T10">APELANTE</text:span>: JOAO FILHO MATOS FIGUEIREDO<text:line-break/><text:span text:style-name="T44">ADVOGADO: JOAO CLEMENTE POMPEU</text:span> - OAB/CE14615-A<text:line-break/><text:span text:style-name="T10">APELANTE</text:span>: TATHEANE COUTO DE VASCONCELOS<text:line-break/><text:span text:style-name="T44">ADVOGADO: JOAO CLEMENTE POMPEU</text:span> - OAB/CE14615-A<text:line-break/><text:span text:style-name="T10">APELADO</text:span>: P&amp;F SERVICOS PROFISSIONAIS E LOCACOES DE VEICULOS LTDA<text:line-break/><text:span text:style-name="T44">ADVOGADO: NICHOLE EMMILY SALES MONCAYO</text:span> - OAB/CE49733-A<text:line-break/><text:span text:style-name="T44">ADVOGADO: RAFAELLE BARROS DA SILVA</text:span> - OAB/SE6388-A<text:line-break/><text:line-break/><text:line-break/><text:line-break/><text:span text:style-name="T21">89-</text:span><text:span text:style-name="T11">APELAÇÃO CÍVEL N 3000500-48.2026.8.06.0038</text:span><text:line-break/><text:span text:style-name="T10">RELATOR(A): 1º Gabinete da 3ª Câmara de Direito Privado/RAIMUNDO NONATO SILVA SANTOS</text:span><text:line-break/><text:span text:style-name="T10">APELANTE</text:span>: LUZIA DA SILVA COSTA<text:line-break/><text:span text:style-name="T44">ADVOGADO: GILMARIO DOMINGOS DE SOUZA</text:span> - OAB/CE30399-A<text:line-break/><text:span text:style-name="T10">APELADO</text:span>: BRADESCO CAPITALIZACAO S/A<text:line-break/><text:span text:style-name="T44">ADVOGADO: FRANCISCO SAMPAIO DE MENEZES JUNIOR</text:span> - OAB/CE9075-A<text:line-break/><text:line-break/><text:line-break/><text:line-break/><text:span text:style-name="T21">90-</text:span><text:span text:style-name="T11">APELAÇÃO CÍVEL N 0203305-60.2023.8.06.0001</text:span><text:line-break/><text:span text:style-name="T10">RELATOR(A): 1º Gabinete da 3ª Câmara de Direito Privado/RAIMUNDO NONATO SILVA SANTOS</text:span><text:line-break/><text:span text:style-name="T10">APELANTE</text:span>: LUCIANA SANTANA DOS SANTOS<text:line-break/><text:span text:style-name="T44">ADVOGADO: MARGARET GARCIA COURA</text:span> - OAB/RJ68064-A<text:line-break/><text:span text:style-name="T10">APELANTE</text:span>: ITAU UNIBANCO S.A.<text:line-break/><text:span text:style-name="T44">ADVOGADO: NELSON MONTEIRO DE CARVALHO NETO</text:span> - OAB/RJ60359-A<text:line-break/><text:span text:style-name="T10">APELANTE</text:span>: BANCO ITAU VEICULOS S.A.<text:line-break/><text:span text:style-name="T44">ADVOGADO: NELSON MONTEIRO DE CARVALHO NETO</text:span> - OAB/RJ60359-A<text:line-break/><text:span text:style-name="T10">APELANTE</text:span>: ITAU UNIBANCO S.A.<text:line-break/><text:span text:style-name="T44">ADVOGADO: NELSON MONTEIRO DE CARVALHO NETO</text:span> - OAB/RJ60359-A<text:line-break/><text:span text:style-name="T10">APELADO</text:span>: ITAU UNIBANCO S.A.<text:line-break/><text:span text:style-name="T44">ADVOGADO: NELSON MONTEIRO DE CARVALHO NETO</text:span> - OAB/RJ60359-A<text:line-break/><text:soft-page-break/><text:span text:style-name="T10">APELADO</text:span>: BANCO ITAU VEICULOS S.A.<text:line-break/><text:span text:style-name="T44">ADVOGADO: NELSON MONTEIRO DE CARVALHO NETO</text:span> - OAB/RJ60359-A<text:line-break/><text:span text:style-name="T10">APELADO</text:span>: ITAU UNIBANCO S.A.<text:line-break/><text:span text:style-name="T44">ADVOGADO: NELSON MONTEIRO DE CARVALHO NETO</text:span> - OAB/RJ60359-A<text:line-break/><text:span text:style-name="T10">APELADO</text:span>: LUCIANA SANTANA DOS SANTOS<text:line-break/><text:span text:style-name="T44">ADVOGADO: MARGARET GARCIA COURA</text:span> - OAB/RJ68064-A<text:line-break/><text:line-break/><text:line-break/><text:line-break/><text:span text:style-name="T22">91-</text:span><text:span text:style-name="T11">APELAÇÃO CÍVEL N 0916967-65.2014.8.06.0001</text:span><text:line-break/><text:span text:style-name="T10">RELATOR(A): 1º Gabinete da 3ª Câmara de Direito Privado/RAIMUNDO NONATO SILVA SANTOS</text:span><text:line-break/><text:span text:style-name="T10">APELANTE</text:span>: CAIXA DE PREVIDENCIA DOS FUNCS DO BANCO DO BRASIL<text:line-break/><text:span text:style-name="T44">ADVOGADO: MIZZI GOMES GEDEON</text:span> - OAB/MA14371-A<text:line-break/><text:span text:style-name="T44">ADVOGADO: LUIZ RODRIGUES WAMBIER</text:span> - OAB/PR7295-A<text:line-break/><text:span text:style-name="T44">ADVOGADO: LUIZ EDUARDO ALVES DE LEMOS</text:span> - OAB/RJ259191<text:line-break/><text:span text:style-name="T10">APELADO</text:span>: Maria de Belem Mesquita Pinto<text:line-break/><text:span text:style-name="T44">ADVOGADO: AUGUSTO LAIO MESQUITA PINTO</text:span> - OAB/CE35713-A<text:line-break/><text:span text:style-name="T10">APELADO</text:span>: MAURICIO JOSE TIMBO PINTO<text:line-break/><text:span text:style-name="T44">ADVOGADO: AUGUSTO LAIO MESQUITA PINTO</text:span> - OAB/CE35713-A<text:line-break/><text:line-break/><text:line-break/><text:line-break/><text:span text:style-name="T22">92-</text:span><text:span text:style-name="T11">APELAÇÃO CÍVEL N 0202472-82.2023.8.06.0117</text:span><text:line-break/><text:span text:style-name="T10">RELATOR(A): 1º Gabinete da 3ª Câmara de Direito Privado/RAIMUNDO NONATO SILVA SANTOS</text:span><text:line-break/><text:span text:style-name="T10">APELANTE</text:span>: F SIQUEIRA TEMO MOTOS<text:line-break/><text:span text:style-name="T44">ADVOGADO: THIAGO ALBUQUERQUE ARAUJO SOUZA SANTOS</text:span> - OAB/CE27471-A<text:line-break/><text:span text:style-name="T10">APELADO</text:span>: ANA PAULA BEZERRA DE FREITAS<text:line-break/><text:span text:style-name="T44">ADVOGADO: MARIANE MARREIRO DE ABREU</text:span> - OAB/CE42029-A<text:line-break/><text:line-break/><text:line-break/><text:line-break/><text:span text:style-name="T12">93-</text:span><text:span text:style-name="T11">APELAÇÃO CÍVEL N 0200276-11.2022.8.06.0074</text:span><text:line-break/><text:span text:style-name="T10">RELATOR(A): 1º Gabinete da 3ª Câmara de Direito Privado/RAIMUNDO NONATO SILVA SANTOS</text:span><text:line-break/><text:span text:style-name="T10">APELANTE</text:span>: WERTON FERREIRA ARAUJO<text:line-break/><text:span text:style-name="T44">ADVOGADO: CARLA PAULO SOUSA LIMA</text:span> - OAB/CE47668-A<text:line-break/><text:span text:style-name="T10">APELADO</text:span>: FABIOLA SOUZA LOPES<text:line-break/><text:span text:style-name="T44">ADVOGADO: GLENDA ULLE NEVES LEORNE</text:span> - OAB/CE33872-A<text:line-break/><text:span text:style-name="T44">ADVOGADO: ANA CARMEN RIOS</text:span> - OAB/CE28933-A<text:line-break/><text:span text:style-name="T10">APELADO</text:span>: ESTADO DO CEARA<text:line-break/><text:line-break/><text:line-break/><text:line-break/><text:span text:style-name="T12">94-</text:span><text:span text:style-name="T11">APELAÇÃO CÍVEL N 3091676-59.2025.8.06.0001</text:span><text:line-break/><text:span text:style-name="T10">RELATOR(A): 1º Gabinete da 3ª Câmara de Direito Privado/RAIMUNDO NONATO SILVA SANTOS</text:span><text:line-break/><text:soft-page-break/><text:span text:style-name="T10">APELANTE</text:span>: PAULO ISMAEL NUNES TEOFILO<text:line-break/><text:span text:style-name="T44">ADVOGADO: JOANA ANGELICA SILVA</text:span> - OAB/CE30162-A<text:line-break/><text:span text:style-name="T10">APELADO</text:span>: UBER DO BRASIL TECNOLOGIA LTDA.<text:line-break/><text:span text:style-name="T44">ADVOGADO: CELSO DE FARIA MONTEIRO</text:span> - OAB/CE30086-A<text:line-break/><text:line-break/><text:line-break/><text:line-break/><text:span text:style-name="T12">95-</text:span><text:span text:style-name="T11">APELAÇÃO CÍVEL N 0200305-90.2023.8.06.0053</text:span><text:line-break/><text:span text:style-name="T10">RELATOR(A): 1º Gabinete da 3ª Câmara de Direito Privado/RAIMUNDO NONATO SILVA SANTOS</text:span><text:line-break/><text:span text:style-name="T10">APELANTE</text:span>: ANTONIO JEFFERSON BRITO DE SOUSA<text:line-break/><text:span text:style-name="T44">ADVOGADO: ROBERTA CORDEIRO DE OLIVEIRA ARAGAO</text:span> - OAB/CE42643-A<text:line-break/><text:span text:style-name="T10">APELANTE</text:span>: A J B DE SOUSA LTDA<text:line-break/><text:span text:style-name="T44">ADVOGADO: ROBERTA CORDEIRO DE OLIVEIRA ARAGAO</text:span> - OAB/CE42643-A<text:line-break/><text:span text:style-name="T10">APELADO</text:span>: EDU ALBUQUERQUE RIBEIRO<text:line-break/><text:span text:style-name="T44">ADVOGADO: JOAO SALDANHA DE BRITO JUNIOR</text:span> - OAB/CE31277-A<text:line-break/><text:line-break/><text:line-break/><text:line-break/><text:span text:style-name="T12">96-</text:span><text:span text:style-name="T11">APELAÇÃO CÍVEL N 0100570-56.2017.8.06.0001</text:span><text:line-break/><text:span text:style-name="T10">RELATOR(A): 1º Gabinete da 3ª Câmara de Direito Privado/RAIMUNDO NONATO SILVA SANTOS</text:span><text:line-break/><text:span text:style-name="T10">APELANTE</text:span>: PANEPAN FABRICACOES DE PAES LTDA<text:line-break/><text:span text:style-name="T44">ADVOGADO: EURIJANE AUGUSTO FERREIRA</text:span> - OAB/CE16326-A<text:line-break/><text:span text:style-name="T44">ADVOGADO: ROBSON NOGUEIRA LIMA FILHO</text:span> - OAB/CE21231-A<text:line-break/><text:span text:style-name="T10">APELADO</text:span>: COMPANHIA ENERGETICA DO CEARA<text:line-break/><text:span text:style-name="T44">ADVOGADO: ANTONIO CLETO GOMES</text:span> - OAB/CE5864-A<text:line-break/><text:line-break/><text:span text:style-name="Fonte_20_parág._20_padrão"><text:span text:style-name="T45">DESª CLEIDE ALVES DE AGUIAR - EM FÉRIAS/SUBSTITUÍDA PELO DES. MARCOS WILLIAM LEITE DE OLIVEIRA</text:span></text:span><text:line-break/><text:line-break/><text:span text:style-name="T23">97-</text:span><text:span text:style-name="T11">APELAÇÃO CÍVEL N 0279680-05.2023.8.06.0001</text:span><text:line-break/><text:span text:style-name="T10">RELATOR(A): 2º Gabinete da 3ª Câmara de Direito Privado/CLEIDE ALVES DE AGUIAR</text:span><text:line-break/><text:span text:style-name="T10">APELANTE</text:span>: CLAUDIA MEYER SOARES LEITAO<text:line-break/><text:span text:style-name="T44">ADVOGADO: HELADIO CASTELO TEIXEIRA LEITAO</text:span> - OAB/CE18142-A<text:line-break/><text:span text:style-name="T10">APELANTE</text:span>: HILDO CASTELO TEIXEIRA LEITAO<text:line-break/><text:span text:style-name="T44">ADVOGADO: HELADIO CASTELO TEIXEIRA LEITAO</text:span> - OAB/CE18142-A<text:line-break/><text:span text:style-name="T10">APELADO</text:span>: BRADESCO SAUDE S/A<text:line-break/><text:span text:style-name="T44">ADVOGADO: WILSON SALES BELCHIOR</text:span> - OAB/CE17314-A<text:line-break/><text:line-break/><text:line-break/><text:line-break/><text:span text:style-name="T23">98-</text:span><text:span text:style-name="T11">APELAÇÃO CÍVEL N 0217042-04.2021.8.06.0001</text:span><text:line-break/><text:span text:style-name="T10">RELATOR(A): 2º Gabinete da 3ª Câmara de Direito Privado/CLEIDE ALVES DE AGUIAR</text:span><text:line-break/><text:span text:style-name="T10">APELANTE</text:span>: ALOISIO PEREIRA NETO<text:line-break/><text:span text:style-name="T44">ADVOGADO: KATIANE CORREA PEREIRA</text:span> - OAB/CE38674-A<text:line-break/><text:soft-page-break/><text:span text:style-name="T10">APELANTE</text:span>: CAROLINA FERREIRA GOMES SILVA<text:line-break/><text:span text:style-name="T44">ADVOGADO: KATIANE CORREA PEREIRA</text:span> - OAB/CE38674-A<text:line-break/><text:span text:style-name="T10">APELADO</text:span>: CONSTRUTORA LCRUZ LTDA<text:line-break/><text:span text:style-name="T44">ADVOGADO: GUSTAVO ALBANO AMORIM SOBREIRA</text:span> - OAB/CE13552-A<text:line-break/><text:span text:style-name="T44">ADVOGADO: JORGE LEITE CHIANCA FILHO</text:span> - OAB/CE31177-A<text:line-break/><text:line-break/><text:line-break/><text:line-break/><text:span text:style-name="T23">99-</text:span><text:span text:style-name="T11">APELAÇÃO CÍVEL N 0202179-63.2023.8.06.0101</text:span><text:line-break/><text:span text:style-name="T10">RELATOR(A): 2º Gabinete da 3ª Câmara de Direito Privado/CLEIDE ALVES DE AGUIAR</text:span><text:line-break/><text:span text:style-name="T10">APELANTE</text:span>: JOSE CLAUDEONE PEREIRA BRAGA<text:line-break/><text:span text:style-name="T44">ADVOGADO: MATHEUS BRAGA BARBOSA</text:span> - OAB/CE31840-A<text:line-break/><text:span text:style-name="T44">ADVOGADO: MACKSON BRAGA BARBOSA</text:span> - OAB/CE31841-A<text:line-break/><text:span text:style-name="T10">APELADO</text:span>: COMPANHIA ENERGETICA DO CEARA<text:line-break/><text:span text:style-name="T44">ADVOGADO: ANTONIO CLETO GOMES</text:span> - OAB/CE5864-A<text:line-break/><text:line-break/><text:line-break/><text:line-break/><text:span text:style-name="T24">100-</text:span><text:span text:style-name="T11">INCIDENTE DE SUSPEIÇÃO CÍVEL N 3000172-88.2025.8.06.0512</text:span><text:line-break/><text:span text:style-name="T10">RELATOR(A): 2º Gabinete da 3ª Câmara de Direito Privado/CLEIDE ALVES DE AGUIAR</text:span><text:line-break/><text:span text:style-name="T10">REQUERENTE</text:span>: PAULO ROBERTO PEREIRA DE FRANCA registrado(a) civilmente como PAULO ROBERTO PEREIRA DE FRANCA<text:line-break/><text:span text:style-name="T44">ADVOGADO: ALEXANDRE MESQUITA DE SOUSA</text:span> - OAB/CE44898-A<text:line-break/><text:span text:style-name="T10">REQUERIDO</text:span>: FABIANO DAMASCENO MAIA<text:line-break/><text:line-break/><text:line-break/><text:line-break/><text:span text:style-name="T24">101-</text:span><text:span text:style-name="T11">APELAÇÃO CÍVEL N 3001330-31.2025.8.06.0173</text:span><text:line-break/><text:span text:style-name="T10">RELATOR(A): 2º Gabinete da 3ª Câmara de Direito Privado/CLEIDE ALVES DE AGUIAR</text:span><text:line-break/><text:span text:style-name="T10">APELANTE</text:span>: MARIA RODRIGUES OLIVEIRA<text:line-break/><text:span text:style-name="T44">ADVOGADO: FILIPE MACHADO MAGALHAES AMORIM</text:span> - OAB/CE44977-A<text:line-break/><text:span text:style-name="T10">APELADO</text:span>: ASPECIR PREVIDENCIA<text:line-break/><text:span text:style-name="T44">ADVOGADO: MARCELO NORONHA PEIXOTO</text:span> - OAB/RS95975-A<text:line-break/><text:span text:style-name="T44">ADVOGADO: JULIANO DELESPORTE DOS SANTOS TUNALA</text:span> - OAB/RJ174180-A<text:line-break/><text:line-break/><text:line-break/><text:line-break/><text:span text:style-name="T24">102-</text:span><text:span text:style-name="T11">APELAÇÃO CÍVEL N 0203802-24.2024.8.06.0071</text:span><text:line-break/><text:span text:style-name="T10">RELATOR(A): 2º Gabinete da 3ª Câmara de Direito Privado/CLEIDE ALVES DE AGUIAR</text:span><text:line-break/><text:span text:style-name="T10">APELANTE</text:span>: TEREZINHA PRIMO DE BRITO<text:line-break/><text:span text:style-name="T44">ADVOGADO: THYAGO BEZERRA DE LUNA</text:span> - OAB/CE52360-A<text:line-break/><text:span text:style-name="T10">APELADO</text:span>: Banco do Brasil S.A<text:line-break/><text:span text:style-name="T44">ADVOGADO: NEI CALDERON</text:span> - OAB/SP114904-A<text:line-break/><text:line-break/><text:soft-page-break/><text:span text:style-name="T24">103-</text:span><text:span text:style-name="T11">APELAÇÃO CÍVEL N 0884840-74.2014.8.06.0001</text:span><text:line-break/><text:span text:style-name="T10">RELATOR(A): 2º Gabinete da 3ª Câmara de Direito Privado/CLEIDE ALVES DE AGUIAR</text:span><text:line-break/><text:span text:style-name="T10">APELANTE</text:span>: JOSE RONALDO MENEZES PEREIRA<text:line-break/><text:span text:style-name="T44">ADVOGADO: LIVIA PASSOS BENEVIDES LEITAO</text:span> - OAB/CE22779-A<text:line-break/><text:span text:style-name="T44">ADVOGADO: BARBARA OZARINA RODRIGUES BARROS</text:span> - OAB/CE29613-A<text:line-break/><text:span text:style-name="T44">ADVOGADO: WELLINGTON ROCHA LEITAO FILHO</text:span> - OAB/CE6622-A<text:line-break/><text:span text:style-name="T10">APELANTE</text:span>: ARCLEAN SERVICOS DE REFRIGERACAO LTDA<text:line-break/><text:span text:style-name="T44">ADVOGADO: LIVIA PASSOS BENEVIDES LEITAO</text:span> - OAB/CE22779-A<text:line-break/><text:span text:style-name="T44">ADVOGADO: BARBARA OZARINA RODRIGUES BARROS</text:span> - OAB/CE29613-A<text:line-break/><text:span text:style-name="T44">ADVOGADO: WELLINGTON ROCHA LEITAO FILHO</text:span> - OAB/CE6622-A<text:line-break/><text:span text:style-name="T10">APELADO</text:span>: IRESOLVE COMPANHIA SECURITIZADORA DE CREDITOS FINANCEIROS S/A d<text:line-break/><text:span text:style-name="T44">ADVOGADO: NEILDES ARAUJO AGUIAR DI GESU</text:span> - OAB/SP217897-A<text:line-break/><text:line-break/><text:line-break/><text:line-break/><text:span text:style-name="T24">104-</text:span><text:span text:style-name="T11">APELAÇÃO CÍVEL N 0243471-03.2024.8.06.0001</text:span><text:line-break/><text:span text:style-name="T10">RELATOR(A): 2º Gabinete da 3ª Câmara de Direito Privado/CLEIDE ALVES DE AGUIAR</text:span><text:line-break/><text:span text:style-name="T10">APELANTE</text:span>: RAIMUNDA DIOGO BRAGA<text:line-break/><text:span text:style-name="T44">ADVOGADO: JOSE IDEMBERG NOBRE DE SENA</text:span> - OAB/CE14260-A<text:line-break/><text:span text:style-name="T10">APELADO</text:span>: ITAU UNIBANCO S.A.<text:line-break/><text:span text:style-name="T44">ADVOGADO: ENY ANGE SOLEDADE BITTENCOURT DE ARAUJO</text:span> - OAB/BA29442-A<text:line-break/><text:span text:style-name="T44">ADVOGADO: GLAUCO GOMES MADUREIRA</text:span> - OAB/SP188483-A<text:line-break/><text:span text:style-name="T44">ADVOGADO: HENRIQUE JOSE PARADA SIMAO</text:span> - OAB/SP221386-A<text:line-break/><text:line-break/><text:line-break/><text:line-break/><text:span text:style-name="T24">105-</text:span><text:span text:style-name="T11">APELAÇÃO CÍVEL N 3001071-65.2026.8.06.0055</text:span><text:line-break/><text:span text:style-name="T10">RELATOR(A): 2º Gabinete da 3ª Câmara de Direito Privado/CLEIDE ALVES DE AGUIAR</text:span><text:line-break/><text:span text:style-name="T10">APELANTE</text:span>: PEDRO ALVES DOS SANTOS<text:line-break/><text:span text:style-name="T44">ADVOGADO: FRANCISCO GUSTAVO MUNIZ DE MESQUITA</text:span> - OAB/CE31449-A<text:line-break/><text:span text:style-name="T10">APELADO</text:span>: BANCO BRADESCO S/A<text:line-break/><text:span text:style-name="T44">ADVOGADO: FRANCISCO SAMPAIO DE MENEZES JUNIOR</text:span> - OAB/CE9075-A<text:line-break/><text:span text:style-name="T10">APELADO</text:span>: ODONTOPREV S.A.<text:line-break/><text:span text:style-name="T44">ADVOGADO: WALDEMIRO LINS DE ALBUQUERQUE NETO</text:span> - OAB/BA11552-A<text:line-break/><text:line-break/><text:line-break/><text:span text:style-name="T24">106-</text:span><text:span text:style-name="T11">APELAÇÃO CÍVEL N 3001076-79.2025.8.06.0069</text:span><text:line-break/><text:span text:style-name="T10">RELATOR(A): 2º Gabinete da 3ª Câmara de Direito Privado/CLEIDE ALVES DE AGUIAR</text:span><text:line-break/><text:span text:style-name="T10">APELANTE</text:span>: BANCO BRADESCO<text:line-break/><text:span text:style-name="T44">ADVOGADO: FRANCISCO SAMPAIO DE MENEZES JUNIOR</text:span> - OAB/CE9075-A<text:line-break/><text:span text:style-name="T10">APELADO</text:span>: EUNIRIA ALBUQUERQUE TELES<text:line-break/><text:span text:style-name="T44">ADVOGADO: IGO EMANUEL AURELIANO PEREIRA</text:span> - OAB/CE50568-A<text:line-break/><text:span text:style-name="T44">ADVOGADO: RAIMUNDO PLUTHARCO PARENTE NETO</text:span> - OAB/CE16495-A<text:line-break/><text:soft-page-break/><text:span text:style-name="T25">107-</text:span><text:span text:style-name="T11">APELAÇÃO CÍVEL N 0200190-26.2026.8.06.0001</text:span><text:line-break/><text:span text:style-name="T10">RELATOR(A): 2º Gabinete da 3ª Câmara de Direito Privado/CLEIDE ALVES DE AGUIAR</text:span><text:line-break/><text:span text:style-name="T10">APELANTE</text:span>: UNIMED DE FORTALEZA COOPERATIVA DE TRABALHO MEDICO LTDA<text:line-break/><text:span text:style-name="T44">ADVOGADO: DAVID SOMBRA PEIXOTO</text:span> - OAB/CE16477-A<text:line-break/><text:span text:style-name="T10">APELADO</text:span>: EDMARA BEZERRA GUERRA<text:line-break/><text:span text:style-name="T44">ADVOGADO: LUCAS MOREIRA DOS SANTOS</text:span> - OAB/CE27273-A<text:line-break/><text:line-break/><text:line-break/><text:span text:style-name="T25">108-</text:span><text:span text:style-name="T11">AGRAVO DE INSTRUMENTO N 3003665-23.2026.8.06.0000</text:span><text:line-break/><text:span text:style-name="T10">RELATOR(A): 2º Gabinete da 3ª Câmara de Direito Privado/CLEIDE ALVES DE AGUIAR</text:span><text:line-break/><text:span text:style-name="T10">AGRAVANTE</text:span>: HAPVIDA ASSISTENCIA MEDICA LTDA<text:line-break/><text:span text:style-name="T44">ADVOGADO: ANDRE MENESCAL GUEDES</text:span> - OAB/CE23931-A<text:line-break/><text:span text:style-name="T44">ADVOGADO: IGOR MACEDO FACO</text:span> - OAB/CE16470-A<text:line-break/><text:span text:style-name="T10">AGRAVADO</text:span>: GUSTAVO SOARES<text:line-break/><text:span text:style-name="T44">ADVOGADO: ANDRESSA FERNANDES LIMA</text:span> - OAB/CE47997-A<text:line-break/><text:line-break/><text:line-break/><text:line-break/><text:span text:style-name="T25">109-</text:span><text:span text:style-name="T11">APELAÇÃO CÍVEL N 0244143-11.2024.8.06.0001</text:span><text:line-break/><text:span text:style-name="T10">RELATOR(A): 2º Gabinete da 3ª Câmara de Direito Privado/CLEIDE ALVES DE AGUIAR</text:span><text:line-break/><text:span text:style-name="T10">APELANTE</text:span>: SUL AMERICA COMPANHIA DE SEGURO SAUDE<text:line-break/><text:span text:style-name="T44">ADVOGADO: JOAO FRANCISCO ALVES ROSA</text:span> - OAB/BA17023-A<text:line-break/><text:span text:style-name="T10">APELADO</text:span>: KHALIL COLLYER DE LIMA ALMEIDA<text:line-break/><text:span text:style-name="T44">ADVOGADO: ANTONIO GOMES LIRA NETO</text:span> - OAB/CE24897-A<text:line-break/><text:line-break/><text:line-break/><text:line-break/><text:span text:style-name="T25">110-</text:span><text:span text:style-name="T11">APELAÇÃO CÍVEL N 0223630-85.2025.8.06.0001</text:span><text:line-break/><text:span text:style-name="T10">RELATOR(A): 2º Gabinete da 3ª Câmara de Direito Privado/CLEIDE ALVES DE AGUIAR</text:span><text:line-break/><text:span text:style-name="T10">APELANTE</text:span>: SOTAQ CREATORS LTDA<text:line-break/><text:span text:style-name="T44">ADVOGADO: AMANDA ARRAES DE ALENCAR PONTES</text:span> - OAB/CE32111-A<text:line-break/><text:span text:style-name="T10">APELADO</text:span>: MINISTERIO PUBLICO DO ESTADO DO CEARA<text:line-break/><text:line-break/><text:line-break/><text:line-break/><text:span text:style-name="T25">111-</text:span><text:span text:style-name="T11">AGRAVO DE INSTRUMENTO N 3018992-42.2025.8.06.0000</text:span><text:line-break/><text:span text:style-name="T10">RELATOR(A): 2º Gabinete da 3ª Câmara de Direito Privado/CLEIDE ALVES DE AGUIAR</text:span><text:line-break/><text:span text:style-name="T10">AGRAVANTE</text:span>: Banco do Brasil S.A<text:line-break/><text:span text:style-name="T44">ADVOGADO: DAVID SOMBRA PEIXOTO</text:span> - OAB/CE16477-A<text:line-break/><text:span text:style-name="T10">AGRAVADO</text:span>: MARLENE PAIVA MORORO ARAGAO<text:line-break/><text:span text:style-name="T44">ADVOGADO: FABIO PONTES LOPES</text:span> - OAB/CE29107-A<text:line-break/><text:span text:style-name="T44">ADVOGADO: MOHAMEDE TAUMATURGO PASSOS MOURAO</text:span> - OAB/CE31900-A<text:line-break/><text:soft-page-break/><text:span text:style-name="T25">112-</text:span><text:span text:style-name="T11">APELAÇÃO CÍVEL N 3000489-19.2026.8.06.0038</text:span><text:line-break/><text:span text:style-name="T10">RELATOR(A): 2º Gabinete da 3ª Câmara de Direito Privado/CLEIDE ALVES DE AGUIAR</text:span><text:line-break/><text:span text:style-name="T10">APELANTE</text:span>: MIGUEL BATISTA CARDOSO<text:line-break/><text:span text:style-name="T44">ADVOGADO: GILMARIO DOMINGOS DE SOUZA</text:span> - OAB/CE30399-A<text:line-break/><text:span text:style-name="T10">APELADO</text:span>: BANCO BRADESCO S/A<text:line-break/><text:span text:style-name="T44">ADVOGADO: THIAGO BARREIRA ROMCY</text:span> - OAB/CE23900-A<text:line-break/><text:line-break/><text:line-break/><text:line-break/><text:span text:style-name="T25">113-</text:span><text:span text:style-name="T11">APELAÇÃO CÍVEL N 3001020-18.2025.8.06.0143</text:span><text:line-break/><text:span text:style-name="T10">RELATOR(A): 2º Gabinete da 3ª Câmara de Direito Privado/CLEIDE ALVES DE AGUIAR</text:span><text:line-break/><text:span text:style-name="T10">APELANTE</text:span>: FRANCISCO ASSIS DA SILVA<text:line-break/><text:span text:style-name="T44">ADVOGADO: FRANCISCO REGIOS PEREIRA NETO</text:span> - OAB/CE25034-A<text:line-break/><text:span text:style-name="T10">APELADO</text:span>: BANCO ITAU CONSIGNADO S.A<text:line-break/><text:span text:style-name="T44">ADVOGADO: ENY ANGE SOLEDADE BITTENCOURT DE ARAUJO</text:span> - OAB/BA29442-A<text:line-break/><text:line-break/><text:line-break/><text:line-break/><text:span text:style-name="T25">114-</text:span><text:span text:style-name="T11">APELAÇÃO CÍVEL N 3000669-56.2026.8.06.0128</text:span><text:line-break/><text:span text:style-name="T10">RELATOR(A): 2º Gabinete da 3ª Câmara de Direito Privado/CLEIDE ALVES DE AGUIAR</text:span><text:line-break/><text:span text:style-name="T10">APELANTE</text:span>: FRANCISCO JOSE DE SABOIA<text:line-break/><text:span text:style-name="T44">ADVOGADO: JOSE IDEMBERG NOBRE DE SENA</text:span> - OAB/CE14260-A<text:line-break/><text:span text:style-name="T10">APELADO</text:span>: BANCO PAN S.A.<text:line-break/><text:span text:style-name="T44">ADVOGADO: FELICIANO LYRA MOURA</text:span> - OAB/CE29481-A<text:line-break/><text:line-break/><text:line-break/><text:line-break/><text:span text:style-name="T25">115-</text:span><text:span text:style-name="T11">APELAÇÃO CÍVEL N 3001509-32.2025.8.06.0086</text:span><text:line-break/><text:span text:style-name="T10">RELATOR(A): 2º Gabinete da 3ª Câmara de Direito Privado/CLEIDE ALVES DE AGUIAR</text:span><text:line-break/><text:span text:style-name="T10">APELANTE</text:span>: EDGAR BARROS UCHOA<text:line-break/><text:span text:style-name="T44">ADVOGADO: GABRIEL PAULIN MIRANDA</text:span> - OAB/SP416336-A<text:line-break/><text:span text:style-name="T10">APELADO</text:span>: ASSOCIACAO DE APOSENTADOS MUTUALISTA PARA BENEFICIOS COLETIVOS - AMBEC<text:line-break/><text:span text:style-name="T44">ADVOGADO: DANIEL GERBER</text:span> - OAB/RS39879-A<text:line-break/><text:line-break/><text:line-break/><text:line-break/><text:span text:style-name="T25">116-</text:span><text:span text:style-name="T11">APELAÇÃO CÍVEL N 0258017-63.2024.8.06.0001</text:span><text:line-break/><text:span text:style-name="T10">RELATOR(A): 2º Gabinete da 3ª Câmara de Direito Privado/CLEIDE ALVES DE AGUIAR</text:span><text:line-break/><text:span text:style-name="T10">APELANTE</text:span>: HELENA BRASIL DE LIMA<text:line-break/><text:span text:style-name="T44">ADVOGADO: CLOVIS ROBERTO SOARES RIBEIRO</text:span> - OAB/CE44732-A<text:line-break/><text:span text:style-name="T10">APELADO</text:span>: Banco do Brasil S.A<text:line-break/><text:span text:style-name="T44">ADVOGADO: DAVID SOMBRA PEIXOTO</text:span> - OAB/CE16477-A<text:line-break/><text:soft-page-break/><text:span text:style-name="T25">117-</text:span><text:span text:style-name="T11">APELAÇÃO CÍVEL N 3003367-61.2025.8.06.0163</text:span><text:line-break/><text:span text:style-name="T10">RELATOR(A): 2º Gabinete da 3ª Câmara de Direito Privado/CLEIDE ALVES DE AGUIAR</text:span><text:line-break/><text:span text:style-name="T10">APELANTE</text:span>: MARIA ALVES FERREIRA<text:line-break/><text:span text:style-name="T44">ADVOGADO: NADSON GONCALVES MEDEIROS</text:span> - OAB/CE32456-A<text:line-break/><text:span text:style-name="T10">APELADO</text:span>: BRADESCO VIDA E PREVIDENCIA S.A.<text:line-break/><text:span text:style-name="T44">ADVOGADO: FRANCISCO SAMPAIO DE MENEZES JUNIOR</text:span> - OAB/CE9075-A<text:line-break/><text:line-break/><text:line-break/><text:line-break/><text:span text:style-name="T25">118-</text:span><text:span text:style-name="T11">APELAÇÃO CÍVEL N 3007211-83.2026.8.06.0001</text:span><text:line-break/><text:span text:style-name="T10">RELATOR(A): 2º Gabinete da 3ª Câmara de Direito Privado/CLEIDE ALVES DE AGUIAR</text:span><text:line-break/><text:span text:style-name="T10">APELANTE</text:span>: IZABEL GUILHERME CANDIDO DA SILVA<text:line-break/><text:span text:style-name="T44">ADVOGADO: ELISANGELA DO AMARAL ANDRADE</text:span> - OAB/CE21914-A<text:line-break/><text:span text:style-name="T10">APELADO</text:span>: BANCO BRADESCO FINANCIAMENTOS S.A.<text:line-break/><text:span text:style-name="T44">ADVOGADO: ROBERTO DOREA PESSOA</text:span> - OAB/BA12407-A<text:line-break/><text:line-break/><text:line-break/><text:line-break/><text:span text:style-name="T25">119-</text:span><text:span text:style-name="T11">APELAÇÃO CÍVEL N 0203376-28.2024.8.06.0001</text:span><text:line-break/><text:span text:style-name="T10">RELATOR(A): 2º Gabinete da 3ª Câmara de Direito Privado/CLEIDE ALVES DE AGUIAR</text:span><text:line-break/><text:span text:style-name="T10">APELANTE</text:span>: BOA VISTA SERVICOS S.A.<text:line-break/><text:span text:style-name="T44">ADVOGADO: HELIO YAZBEK</text:span> - OAB/SP168204-A<text:line-break/><text:span text:style-name="T10">APELADO</text:span>: FRANCISCO ECIO FERREIRA DO NASCIMENTO<text:line-break/><text:span text:style-name="T44">ADVOGADO: HALISON RODRIGUES DE BRITO</text:span> - OAB/RN1335-A<text:line-break/><text:line-break/><text:line-break/><text:line-break/><text:span text:style-name="T25">120-</text:span><text:span text:style-name="T11">APELAÇÃO CÍVEL N 0249412-31.2024.8.06.0001</text:span><text:line-break/><text:span text:style-name="T10">RELATOR(A): 2º Gabinete da 3ª Câmara de Direito Privado/CLEIDE ALVES DE AGUIAR</text:span><text:line-break/><text:span text:style-name="T10">APELANTE</text:span>: MIRIERIDAN JOYCE JANUARIO DE SOUSA<text:line-break/><text:span text:style-name="T44">ADVOGADO: RAIMUNDO EDUARDO MOREIRA BARBOSA</text:span> - OAB/CE5460-A<text:line-break/><text:span text:style-name="T10">APELADO</text:span>: Banco do Brasil S.A<text:line-break/><text:span text:style-name="T44">ADVOGADO: WILSON SALES BELCHIOR</text:span> - OAB/CE17314-A<text:line-break/><text:line-break/><text:line-break/><text:line-break/><text:span text:style-name="T25">121-</text:span><text:span text:style-name="T11">APELAÇÃO CÍVEL N 3017257-68.2025.8.06.0001</text:span><text:line-break/><text:span text:style-name="T10">RELATOR(A): 2º Gabinete da 3ª Câmara de Direito Privado/CLEIDE ALVES DE AGUIAR</text:span><text:line-break/><text:span text:style-name="T10">APELANTE</text:span>: HAPVIDA ASSISTENCIA MEDICA LTDA<text:line-break/><text:span text:style-name="T44">ADVOGADO: ANDRE MENESCAL GUEDES</text:span> - OAB/CE23931-A<text:line-break/><text:span text:style-name="T10">APELADO</text:span>: FRANCISCO DOS SANTOS<text:line-break/><text:span text:style-name="T44">ADVOGADO: CARLOS GOMES IBIAPINA</text:span> - OAB/CE17435-A<text:line-break/><text:line-break/><text:soft-page-break/><text:span text:style-name="T25">122-</text:span><text:span text:style-name="T11">APELAÇÃO CÍVEL N 3000076-35.2025.8.06.0169</text:span><text:line-break/><text:span text:style-name="T10">RELATOR(A): 2º Gabinete da 3ª Câmara de Direito Privado/CLEIDE ALVES DE AGUIAR</text:span><text:line-break/><text:span text:style-name="T10">APELANTE</text:span>: JOSE PORFIRIO DA SILVA<text:line-break/><text:span text:style-name="T44">ADVOGADO: CARLOS EDUARDO CELEDONIO</text:span> - OAB/CE18628-A<text:line-break/><text:span text:style-name="T44">ADVOGADO: EDUARDO NORONHA SOUSA MAURICIO</text:span> - OAB/CE53327-A<text:line-break/><text:span text:style-name="T44">ADVOGADO: WERUSKA WASNY DA SILVA</text:span> - OAB/CE36522-A<text:line-break/><text:span text:style-name="T10">APELADO</text:span>: BANCO PAN S.A.<text:line-break/><text:span text:style-name="T44">ADVOGADO: FELICIANO LYRA MOURA</text:span> - OAB/CE29481-A<text:line-break/><text:line-break/><text:line-break/><text:line-break/><text:span text:style-name="T25">123-</text:span><text:span text:style-name="T11">APELAÇÃO CÍVEL N 3005104-16.2025.8.06.0029</text:span><text:line-break/><text:span text:style-name="T10">RELATOR(A): 2º Gabinete da 3ª Câmara de Direito Privado/CLEIDE ALVES DE AGUIAR</text:span><text:line-break/><text:span text:style-name="T10">APELANTE</text:span>: MARGARIDA SOARES DE OLIVEIRA<text:line-break/><text:span text:style-name="T44">ADVOGADO: FRANCISCO AUGUSTO OLIVEIRA PAES DE ANDRADE</text:span> - OAB/CE38088-A<text:line-break/><text:span text:style-name="T10">APELADO</text:span>: BANCO DO ESTADO DO RIO GRANDE DO SUL SA<text:line-break/><text:span text:style-name="T44">ADVOGADO: MATEUS HAESER PELLEGRINI</text:span> - OAB/RS57114-A<text:line-break/><text:line-break/><text:line-break/><text:line-break/><text:span text:style-name="T25">124-</text:span><text:span text:style-name="T11">APELAÇÃO CÍVEL N 0277077-90.2022.8.06.0001</text:span><text:line-break/><text:span text:style-name="T10">RELATOR(A): 2º Gabinete da 3ª Câmara de Direito Privado/CLEIDE ALVES DE AGUIAR</text:span><text:line-break/><text:span text:style-name="T10">APELANTE</text:span>: UNIMED DE FORTALEZA COOPERATIVA DE TRABALHO MEDICO LTDA<text:line-break/><text:span text:style-name="T44">ADVOGADO: DAVID SOMBRA PEIXOTO</text:span> - OAB/CE16477-A<text:line-break/><text:span text:style-name="T10">APELADO</text:span>: MARIA ALINE MAGALHAES UCHOA<text:line-break/><text:span text:style-name="T44">ADVOGADO: CYNTHIA DE ANDRADE BARBOSA CHALEGRE E SILVA</text:span> - OAB/PE20676-A<text:line-break/><text:line-break/><text:line-break/><text:line-break/><text:span text:style-name="T25">125-</text:span><text:span text:style-name="T11">AGRAVO DE INSTRUMENTO N 3013558-38.2026.8.06.0000</text:span><text:line-break/><text:span text:style-name="T10">RELATOR(A): 2º Gabinete da 3ª Câmara de Direito Privado/CLEIDE ALVES DE AGUIAR</text:span><text:line-break/><text:span text:style-name="T10">AGRAVANTE</text:span>: MARIA JOSE DE ALMEIDA BRAGA CAVALCANTI<text:line-break/><text:span text:style-name="T44">ADVOGADO: GLADSON WESLEY MOTA PEREIRA</text:span> - OAB/CE10587-A<text:line-break/><text:span text:style-name="T44">ADVOGADO: ROBERTA DUARTE VASQUES</text:span> - OAB/CE14140-A<text:line-break/><text:span text:style-name="T10">AGRAVADO</text:span>: ALOISIO CAVALCANTI NETO<text:line-break/><text:span text:style-name="T44">ADVOGADO: RACHEL PHILOMENO GOMES CAVALCANTI</text:span> - OAB/CE12083-A<text:line-break/><text:line-break/><text:line-break/><text:span text:style-name="T25">126-</text:span><text:span text:style-name="T11">APELAÇÃO CÍVEL N 3003467-08.2025.8.06.0101</text:span><text:line-break/><text:span text:style-name="T10">RELATOR(A): 2º Gabinete da 3ª Câmara de Direito Privado/CLEIDE ALVES DE AGUIAR</text:span><text:line-break/><text:soft-page-break/><text:span text:style-name="T10">APELANTE</text:span>: MARIA ZELMA VERAS FELIX<text:line-break/><text:span text:style-name="T44">ADVOGADO: ALBERTO JEFERSON RODRIGUES TEIXEIRA</text:span> - OAB/CE43091-A<text:line-break/><text:span text:style-name="T10">APELADO</text:span>: BANCO ITAU CONSIGNADO S.A<text:line-break/><text:span text:style-name="T44">ADVOGADO: WILSON SALES BELCHIOR</text:span> - OAB/CE17314-A<text:line-break/><text:line-break/><text:line-break/><text:line-break/><text:span text:style-name="T25">127-</text:span><text:span text:style-name="T11">APELAÇÃO CÍVEL N 3000668-78.2026.8.06.0158</text:span><text:line-break/><text:span text:style-name="T10">RELATOR(A): 2º Gabinete da 3ª Câmara de Direito Privado/CLEIDE ALVES DE AGUIAR</text:span><text:line-break/><text:span text:style-name="T10">APELANTE</text:span>: RAIMUNDA MADEIRO LIMA<text:line-break/><text:span text:style-name="T10">APELADO</text:span>: QI SOCIEDADE DE CREDITO DIRETO S.A.<text:line-break/><text:span text:style-name="T44">ADVOGADO: ANTONIO DE MORAES DOURADO NETO</text:span> - OAB/PE23255-A<text:line-break/><text:line-break/><text:line-break/><text:line-break/><text:span text:style-name="T25">128-</text:span><text:span text:style-name="T11">APELAÇÃO CÍVEL N 0201798-36.2022.8.06.0151</text:span><text:line-break/><text:span text:style-name="T10">RELATOR(A): 2º Gabinete da 3ª Câmara de Direito Privado/CLEIDE ALVES DE AGUIAR</text:span><text:line-break/><text:span text:style-name="T10">APELANTE</text:span>: BANCO C6 CONSIGNADO<text:line-break/><text:span text:style-name="T44">ADVOGADO: FERNANDA RAFAELLA OLIVEIRA DE CARVALHO</text:span> - OAB/PE32766-A<text:line-break/><text:span text:style-name="T10">APELADO</text:span>: ANTONIO IGOR VIANA PEQUENO<text:line-break/><text:span text:style-name="T44">ADVOGADO: ROMERO DE SOUSA LEMOS</text:span> - OAB/CE12257-A<text:line-break/><text:span text:style-name="T44">ADVOGADO: PABLO RICARDO SILVA DE ARAUJO</text:span> - OAB/CE45018-A<text:line-break/><text:span text:style-name="T44">ADVOGADO: THIAGO CANDIDO VIANA</text:span> - OAB/CE24815-A<text:line-break/><text:line-break/><text:line-break/><text:line-break/><text:span text:style-name="T25">129-</text:span><text:span text:style-name="T11">APELAÇÃO CÍVEL N 3103816-28.2025.8.06.0001</text:span><text:line-break/><text:span text:style-name="T10">RELATOR(A): 2º Gabinete da 3ª Câmara de Direito Privado/CLEIDE ALVES DE AGUIAR</text:span><text:line-break/><text:span text:style-name="T10">APELANTE</text:span>: BANCO SANTANDER (BRASIL) S.A.<text:line-break/><text:span text:style-name="T44">ADVOGADO: SUELLEN PONCELL DO NASCIMENTO DUARTE</text:span> - OAB/PE28490-A<text:line-break/><text:span text:style-name="T10">APELADO</text:span>: MELQUISEDEQUE DA COSTA LIMA<text:line-break/><text:span text:style-name="T44">ADVOGADO: MARCIO RODOLFO TORRES CATUNDA MAGALHAES</text:span>-OAB/CE46595-A<text:line-break/><text:line-break/><text:line-break/><text:line-break/><text:span text:style-name="T25">130-</text:span><text:span text:style-name="T11">APELAÇÃO CÍVEL N 0052357-61.2021.8.06.0071</text:span><text:line-break/><text:span text:style-name="T10">RELATOR(A): 2º Gabinete da 3ª Câmara de Direito Privado/CLEIDE ALVES DE AGUIAR</text:span><text:line-break/><text:span text:style-name="T10">APELANTE</text:span>: Douglas Pereira Freire<text:line-break/><text:span text:style-name="T10">APELADO</text:span>: LUANA BRITO SARAIVA<text:line-break/><text:line-break/><text:line-break/><text:line-break/></text:p>
      <text:p text:style-name="P12"><text:soft-page-break/><text:span text:style-name="T25">131-</text:span><text:span text:style-name="T11">APELAÇÃO CÍVEL N 3000001-96.2025.8.06.0071</text:span><text:line-break/><text:span text:style-name="T10">RELATOR(A): 2º Gabinete da 3ª Câmara de Direito Privado/CLEIDE ALVES DE AGUIAR</text:span><text:line-break/><text:span text:style-name="T10">APELANTE</text:span>: MARIA VILANIR BATISTA TELES SALES<text:line-break/><text:span text:style-name="T44">ADVOGADO: YAN ALMINO DE ALENCAR</text:span> - OAB/CE46453-A<text:line-break/><text:span text:style-name="T44">ADVOGADO: GABRIELA COELHO NORONHA</text:span> - OAB/CE49769-A<text:line-break/><text:span text:style-name="T10">APELADO</text:span>: BANCO BRADESCO S/A<text:line-break/><text:span text:style-name="T44">ADVOGADO: THIAGO BARREIRA ROMCY</text:span> - OAB/CE23900-A<text:line-break/><text:line-break/><text:line-break/><text:line-break/><text:span text:style-name="T25">132-</text:span><text:span text:style-name="T11">AGRAVO DE INSTRUMENTO N 3001148-45.2026.8.06.0000</text:span><text:line-break/><text:span text:style-name="T10">RELATOR(A): 2º Gabinete da 3ª Câmara de Direito Privado/CLEIDE ALVES DE AGUIAR</text:span><text:line-break/><text:span text:style-name="T10">AGRAVANTE</text:span>: ANTONIO LUCAS BRAGA DE OLIVEIRA<text:line-break/><text:span text:style-name="T44">ADVOGADO: FERNANDO PAULO MELO COLARES</text:span> - OAB/CE29334-A<text:line-break/><text:span text:style-name="T44">ADVOGADO: THERESA LARENCYA ALBUQUERQUE MELO</text:span> - OAB/CE55098<text:line-break/><text:span text:style-name="T10">AGRAVADO</text:span>: J. L. S. B. D. O.<text:line-break/><text:span text:style-name="T44">ADVOGADO:SILVANA MARIA FLORENCIO DE CARVALHO RIBEIRO</text:span>-OAB/CE6083-A<text:line-break/><text:span text:style-name="T44">ADVOGADO: IGOR DE CARVALHO RAMOS</text:span> - OAB/CE23688-A<text:line-break/><text:span text:style-name="T10">AGRAVADO</text:span>: A. J. M. S. B.<text:line-break/><text:span text:style-name="T44">ADVOGADO:SILVANA MARIA FLORENCIO DE CARVALHO RIBEIRO</text:span>-OAB/CE6083-A<text:line-break/><text:span text:style-name="T44">ADVOGADO: IGOR DE CARVALHO RAMOS</text:span> - OAB/CE23688-A<text:line-break/><text:line-break/><text:line-break/><text:line-break/><text:span text:style-name="T26">133-</text:span><text:span text:style-name="T11">AGRAVO DE INSTRUMENTO N 3023392-02.2025.8.06.0000</text:span><text:line-break/><text:span text:style-name="T10">RELATOR(A): 2º Gabinete da 3ª Câmara de Direito Privado/CLEIDE ALVES DE AGUIAR</text:span><text:line-break/><text:span text:style-name="T10">AGRAVANTE</text:span>: Banco do Brasil S.A<text:line-break/><text:span text:style-name="T44">ADVOGADO: DAVID SOMBRA PEIXOTO</text:span> - OAB/CE16477-A<text:line-break/><text:span text:style-name="T10">AGRAVADO</text:span>: ISAURA TORRES DE QUEIROS NEVES<text:line-break/><text:span text:style-name="T44">ADVOGADO: ROBSON HALLEY COSTA RODRIGUES</text:span> - OAB/CE27422-A<text:line-break/><text:span text:style-name="T44">ADVOGADO: VALDIMIRO VIEIRA DA SILVA</text:span> - OAB/CE24331-A<text:line-break/><text:line-break/><text:line-break/><text:line-break/><text:span text:style-name="T26">134-</text:span><text:span text:style-name="T11">APELAÇÃO CÍVEL N 0007965-98.2016.8.06.0107</text:span><text:line-break/><text:span text:style-name="T10">RELATOR(A): 2º Gabinete da 3ª Câmara de Direito Privado/CLEIDE ALVES DE AGUIAR</text:span><text:line-break/><text:span text:style-name="T10">APELANTE</text:span>: BANCO DO NORDESTE DO BRASIL SA<text:line-break/><text:span text:style-name="T44">ADVOGADO: JOSE INACIO ROSA BARREIRA</text:span> - OAB/CE8151-A<text:line-break/><text:span text:style-name="T10">APELADO</text:span>: PATRICIA DA SILVA BEZERRA<text:line-break/><text:line-break/><text:line-break/><text:span text:style-name="T26">135-</text:span><text:span text:style-name="T11">AGRAVO DE INSTRUMENTO N 3009518-47.2025.8.06.0000</text:span><text:line-break/><text:span text:style-name="T10">RELATOR(A): 2º Gabinete da 3ª Câmara de Direito Privado/CLEIDE ALVES DE AGUIAR</text:span><text:line-break/><text:soft-page-break/><text:span text:style-name="T10">AGRAVANTE</text:span>: JOSE ALEXANDRE GOIANA DE ANDRADE<text:line-break/><text:span text:style-name="T44">ADVOGADO: JOSE ALEXANDRE GOIANA DE ANDRADE</text:span> - OAB/CE11160-A<text:line-break/><text:span text:style-name="T10">AGRAVADO</text:span>: BANCO BRADESCO SA<text:line-break/><text:span text:style-name="T44">ADVOGADO: EDGAR BELCHIOR XIMENES NETO</text:span> - OAB/CE23791-A<text:line-break/><text:span text:style-name="T44">ADVOGADO: THIAGO BARREIRA ROMCY</text:span> - OAB/CE23900-A<text:line-break/><text:span text:style-name="T44">ADVOGADO: JOAO MARCELO REGO MAGALHAES</text:span> - OAB/CE23422<text:line-break/><text:span text:style-name="T10">AGRAVADO</text:span>: CONSTRUTORA RODRIGUES LIMA LTDA<text:line-break/><text:span text:style-name="T44">ADVOGADO: JOAO MARCELO REGO MAGALHAES</text:span> - OAB/CE23422<text:line-break/><text:line-break/><text:line-break/><text:line-break/><text:span text:style-name="T26">136-</text:span><text:span text:style-name="T11">APELAÇÃO CÍVEL N 0223593-29.2023.8.06.0001</text:span><text:line-break/><text:span text:style-name="T10">RELATOR(A): 2º Gabinete da 3ª Câmara de Direito Privado/CLEIDE ALVES DE AGUIAR</text:span><text:line-break/><text:span text:style-name="T10">APELANTE</text:span>: AUREA MAGALHAES MAIA<text:line-break/><text:span text:style-name="T44">ADVOGADO: CARLOS GIOVANE BARBOSA REBOUCAS</text:span> - OAB/CE19437-A<text:line-break/><text:span text:style-name="T10">APELANTE</text:span>: JOSE GOMES MAIA<text:line-break/><text:span text:style-name="T44">ADVOGADO: CARLOS GIOVANE BARBOSA REBOUCAS</text:span> - OAB/CE19437-A<text:line-break/><text:span text:style-name="T10">APELADO</text:span>: JOSE WAGNER BENEVIDES FILHO<text:line-break/><text:line-break/><text:line-break/><text:line-break/><text:span text:style-name="T26">137-</text:span><text:span text:style-name="T11">APELAÇÃO CÍVEL N 0187309-61.2019.8.06.0001</text:span><text:line-break/><text:span text:style-name="T10">RELATOR(A): 2º Gabinete da 3ª Câmara de Direito Privado/CLEIDE ALVES DE AGUIAR</text:span><text:line-break/><text:span text:style-name="T10">APELANTE</text:span>: BANCO DO NORDESTE DO BRASIL SA<text:line-break/><text:span text:style-name="T44">ADVOGADO: MARIZZE FERNANDA LIMA MARTINEZ DE SOUZA PACHECO</text:span> - OAB/CE44561-A<text:line-break/><text:span text:style-name="T44">ADVOGADO: MARITZZA FABIANE LIMA MARTINEZ DE SOUZA OLIVEIRA ROSSITER</text:span> - OAB/CE44562-S<text:line-break/><text:span text:style-name="T44">ADVOGADO: THIAGO BARREIRA ROMCY</text:span> - OAB/CE23900-A<text:line-break/><text:span text:style-name="T44">ADVOGADO: HAROLDO WILSON MARTINEZ DE SOUZA JUNIOR</text:span> - OAB/PE20366-A<text:line-break/><text:span text:style-name="T10">APELADO</text:span>: GUILHERME RODRIGUES SILVA<text:line-break/><text:span text:style-name="T10">APELADO</text:span>: MAHERLEM PAIVA DE LIMA<text:line-break/><text:line-break/><text:line-break/><text:line-break/><text:span text:style-name="T26">138-</text:span><text:span text:style-name="T11">APELAÇÃO CÍVEL N 0165583-36.2016.8.06.0001</text:span><text:line-break/><text:span text:style-name="T10">RELATOR(A): 2º Gabinete da 3ª Câmara de Direito Privado/CLEIDE ALVES DE AGUIAR</text:span><text:line-break/><text:span text:style-name="T10">APELANTE</text:span>: TECNISA S.A.<text:line-break/><text:span text:style-name="T44">ADVOGADO: DOUGLAS WILLIAM CAMPOS DOS SANTOS</text:span> - OAB/DF31138-A<text:line-break/><text:span text:style-name="T10">APELANTE</text:span>: DEVON INVESTIMENTOS IMOBILIARIOS LTDA.<text:line-break/><text:span text:style-name="T44">ADVOGADO: DOUGLAS WILLIAM CAMPOS DOS SANTOS</text:span> - OAB/DF31138-A<text:line-break/><text:span text:style-name="T10">APELADO</text:span>: ANTONIO DONIZETE CAVALARO<text:line-break/><text:span text:style-name="T44">ADVOGADO: ABEL SGUAREZI</text:span> - OAB/MT8347<text:line-break/><text:span text:style-name="T44">ADVOGADO: ALVARO DA CUNHA NETO</text:span> - OAB/MT12069/O<text:line-break/><text:span text:style-name="T10">APELADO</text:span>: DIRCE MARIA PEREIRA CAVALARO<text:line-break/><text:soft-page-break/><text:span text:style-name="T44">ADVOGADO: ABEL SGUAREZI</text:span> - OAB/MT8347<text:line-break/><text:span text:style-name="T44">ADVOGADO: ALVARO DA CUNHA NETO</text:span> - OAB/MT12069/O<text:line-break/><text:line-break/><text:line-break/><text:line-break/><text:span text:style-name="T26">139-</text:span><text:span text:style-name="T11">APELAÇÃO CÍVEL N 0001324-84.2019.8.06.0141</text:span><text:line-break/><text:span text:style-name="T10">RELATOR(A): 2º Gabinete da 3ª Câmara de Direito Privado/CLEIDE ALVES DE AGUIAR</text:span><text:line-break/><text:span text:style-name="T10">APELANTE</text:span>: BANCO DO NORDESTE DO BRASIL SA<text:line-break/><text:span text:style-name="T44">ADVOGADO: TARCISIO REBOUCAS PORTO JUNIOR</text:span> - OAB/CE7216-A<text:line-break/><text:span text:style-name="T10">APELADO</text:span>: EMANUELA TEIXEIRA VIDAL DOS SANTOS<text:line-break/><text:span text:style-name="T10">APELADO</text:span>: JOSIEL DOS SANTOS SOUSA<text:line-break/><text:span text:style-name="T10">APELADO</text:span>: WEMERSON GONCALVES DE MELO<text:line-break/><text:line-break/><text:line-break/><text:line-break/><text:span text:style-name="T26">140-</text:span><text:span text:style-name="T11">APELAÇÃO CÍVEL N 0011707-04.2014.8.06.0075</text:span><text:line-break/><text:span text:style-name="T10">RELATOR(A): 2º Gabinete da 3ª Câmara de Direito Privado/CLEIDE ALVES DE AGUIAR</text:span><text:line-break/><text:span text:style-name="T10">APELANTE</text:span>: ATIVA REPRESENTACOES E COMERCIO LTDA<text:line-break/><text:span text:style-name="T44">ADVOGADO: FRANCISCO ROGERIO FACUNDO FILHO</text:span> - OAB/CE20453-A<text:line-break/><text:span text:style-name="T44">ADVOGADO: GERARDO MAGELO FACUNDO NETO</text:span> - OAB/CE29458-A<text:line-break/><text:span text:style-name="T10">APELADO</text:span>: MONPAR INDUSTRIA E COMERCIO DE AUTO PECAS LTDA<text:line-break/><text:span text:style-name="T44">ADVOGADO: JONAS JAKUTIS FILHO</text:span> - OAB/SP47948<text:line-break/><text:span text:style-name="T44">ADVOGADO: RENATA COLARES DOS SANTOS SOARES</text:span> - OAB/CE27375-A<text:line-break/><text:line-break/><text:line-break/><text:line-break/><text:span text:style-name="T27">141-</text:span><text:span text:style-name="T11">APELAÇÃO CÍVEL N 3001005-65.2025.8.06.0170</text:span><text:line-break/><text:span text:style-name="T10">RELATOR(A): 2º Gabinete da 3ª Câmara de Direito Privado/CLEIDE ALVES DE AGUIAR</text:span><text:line-break/><text:span text:style-name="T10">APELANTE</text:span>: FRANCISCA ELIOMAR CAMELO FARIAS<text:line-break/><text:span text:style-name="T44">ADVOGADO: FRANCISCO GUSTAVO MUNIZ DE MESQUITA</text:span> - OAB/CE31449-A<text:line-break/><text:span text:style-name="T10">APELADO</text:span>: BANCO C6 CONSIGNADO<text:line-break/><text:span text:style-name="T44">ADVOGADO: FELICIANO LYRA MOURA</text:span> - OAB/CE29481-A<text:line-break/><text:line-break/><text:line-break/><text:line-break/><text:span text:style-name="T27">142-</text:span><text:span text:style-name="T11">APELAÇÃO CÍVEL N 0053918-26.2021.8.06.0167</text:span><text:line-break/><text:span text:style-name="T10">RELATOR(A): 2º Gabinete da 3ª Câmara de Direito Privado/CLEIDE ALVES DE AGUIAR</text:span><text:line-break/><text:span text:style-name="T10">APELANTE</text:span>: JOSE ADAIL CARNEIRO SILVA<text:line-break/><text:span text:style-name="T44">ADVOGADO: THIAGO BONAVIDES BORGES DA CUNHA BITAR</text:span> - OAB/CE19880-A<text:line-break/><text:span text:style-name="T10">APELANTE</text:span>: BRASIL SEMINOVOS LTDA<text:line-break/><text:span text:style-name="T44">ADVOGADO: THIAGO BONAVIDES BORGES DA CUNHA BITAR</text:span> - OAB/CE19880-A<text:line-break/><text:span text:style-name="T10">APELADO</text:span>: JOSE EPIFANIO DE CARVALHO NEO<text:line-break/><text:span text:style-name="T44">ADVOGADO: SAULO GONCALVES SANTOS</text:span> - OAB/CE22281-A<text:line-break/><text:span text:style-name="T44">ADVOGADO: FRANCISCO MAURO FERREIRA LIBERATO FILHO</text:span> - OAB/CE49542-A<text:line-break/><text:soft-page-break/><text:span text:style-name="T44">ADVOGADO: PAULO ROBERTO MONTEIRO PORTELA</text:span> - OAB/CE20541-A<text:line-break/><text:span text:style-name="T10">APELADO</text:span>: JOSE EPIFANIO DE CARVALHO NETO<text:line-break/><text:span text:style-name="T44">ADVOGADO: SAULO GONCALVES SANTOS</text:span> - OAB/CE22281-A<text:line-break/><text:span text:style-name="T44">ADVOGADO: FRANCISCO MAURO FERREIRA LIBERATO FILHO</text:span> - OAB/CE49542-A<text:line-break/><text:span text:style-name="T44">ADVOGADO: PAULO ROBERTO MONTEIRO PORTELA</text:span> - OAB/CE20541-A<text:line-break/><text:span text:style-name="T10">APELADO</text:span>: ALPEN ENERGIAS S.A.<text:line-break/><text:span text:style-name="T44">ADVOGADO: SAULO GONCALVES SANTOS</text:span> - OAB/CE22281-A<text:line-break/><text:span text:style-name="T44">ADVOGADO: FRANCISCO MAURO FERREIRA LIBERATO FILHO</text:span> - OAB/CE49542-A<text:line-break/><text:span text:style-name="T44">ADVOGADO: PAULO ROBERTO MONTEIRO PORTELA</text:span> - OAB/CE20541-A<text:line-break/><text:span text:style-name="T10">APELADO</text:span>: STEFAN DANZL<text:line-break/><text:span text:style-name="T44">ADVOGADO: SAULO GONCALVES SANTOS</text:span> - OAB/CE22281-A<text:line-break/><text:span text:style-name="T44">ADVOGADO: FRANCISCO MAURO FERREIRA LIBERATO FILHO</text:span> - OAB/CE49542-A<text:line-break/><text:span text:style-name="T44">ADVOGADO: PAULO ROBERTO MONTEIRO PORTELA</text:span> - OAB/CE20541-A<text:line-break/><text:line-break/><text:line-break/><text:line-break/><text:span text:style-name="T27">143-</text:span><text:span text:style-name="T11">APELAÇÃO CÍVEL N 0200355-75.2024.8.06.0120</text:span><text:line-break/><text:span text:style-name="T10">RELATOR(A): 2º Gabinete da 3ª Câmara de Direito Privado/CLEIDE ALVES DE AGUIAR</text:span><text:line-break/><text:span text:style-name="T10">APELANTE</text:span>: ANA CELIA CARVALHO SOEIRO<text:line-break/><text:span text:style-name="T44">ADVOGADO: MIGUEL ALAN MOREIRA</text:span> - OAB/CE46910-A<text:line-break/><text:span text:style-name="T10">APELADO</text:span>: BANCO DO NORDESTE DO BRASIL SA<text:line-break/><text:span text:style-name="T44">ADVOGADO: TARCISIO REBOUCAS PORTO JUNIOR</text:span> - OAB/CE7216-A<text:line-break/><text:line-break/><text:line-break/><text:line-break/><text:span text:style-name="T27">144-</text:span><text:span text:style-name="T11">APELAÇÃO CÍVEL N 0200272-18.2024.8.06.0069</text:span><text:line-break/><text:span text:style-name="T10">RELATOR(A): 2º Gabinete da 3ª Câmara de Direito Privado/CLEIDE ALVES DE AGUIAR</text:span><text:line-break/><text:span text:style-name="T10">APELANTE</text:span>: IDUINA EMIDIO DA COSTA<text:line-break/><text:span text:style-name="T44">ADVOGADO: JOSE MARDEN DE ALBUQUERQUE FONTENELE</text:span> - OAB/CE19808-A<text:line-break/><text:span text:style-name="T10">APELADO</text:span>: COMPANHIA ENERGETICA DO CEARA<text:line-break/><text:span text:style-name="T44">ADVOGADO: ANTONIO CLETO GOMES</text:span> - OAB/CE5864-A<text:line-break/><text:line-break/><text:line-break/><text:line-break/><text:span text:style-name="T27">145-</text:span><text:span text:style-name="T11">APELAÇÃO CÍVEL N 0273824-26.2024.8.06.0001</text:span><text:line-break/><text:span text:style-name="T10">RELATOR(A): 2º Gabinete da 3ª Câmara de Direito Privado/CLEIDE ALVES DE AGUIAR</text:span><text:line-break/><text:span text:style-name="T10">APELANTE</text:span>: TELEFONICA BRASIL S.A<text:line-break/><text:span text:style-name="T44">ADVOGADO: JOSE ALBERTO COUTO MACIEL</text:span> - OAB/DF513-A<text:line-break/><text:span text:style-name="T10">APELADO</text:span>: MARIA GENEUDA CASTRO DE FREITAS RIBEIRO<text:line-break/><text:span text:style-name="T44">ADVOGADO: HALISON RODRIGUES DE BRITO</text:span> - OAB/RN1335-A<text:line-break/><text:line-break/><text:line-break/><text:span text:style-name="T27">146-</text:span><text:span text:style-name="T11">APELAÇÃO CÍVEL N 0050588-39.2020.8.06.0043</text:span><text:line-break/><text:span text:style-name="T10">RELATOR(A): 2º Gabinete da 3ª Câmara de Direito Privado/CLEIDE ALVES DE AGUIAR</text:span><text:line-break/><text:soft-page-break/><text:span text:style-name="T10">APELANTE</text:span>: ERILANI BESERRA SOUSA DE LIMA<text:line-break/><text:span text:style-name="T44">ADVOGADO: LUCAS ALMEIDA LEITE</text:span> - OAB/CE37791-A<text:line-break/><text:span text:style-name="T10">APELANTE</text:span>: ISENILDO SOUSA DE LIMA<text:line-break/><text:span text:style-name="T10">APELADO</text:span>: IDELVAM JORGE ANDRADA<text:line-break/><text:span text:style-name="T10">APELADO</text:span>: JANINNE ANELIA NOGUEIRA DO NASCIMENTO<text:line-break/><text:span text:style-name="T44">ADVOGADO: THOMAZ ANTONIO NOGUEIRA BARBOSA</text:span> - OAB/CE20787-A<text:line-break/><text:span text:style-name="T44">ADVOGADO: MAURO NUNES CORDEIRO FILHO</text:span> - OAB/CE31221-A<text:line-break/><text:span text:style-name="T44">ADVOGADO: ANTONIO ALLAN LEITE SARAIVA</text:span> - OAB/CE23502-A<text:line-break/><text:line-break/><text:line-break/><text:line-break/><text:span text:style-name="T27">147-</text:span><text:span text:style-name="T11">APELAÇÃO CÍVEL N 3044926-96.2025.8.06.0001</text:span><text:line-break/><text:span text:style-name="T10">RELATOR(A): 2º Gabinete da 3ª Câmara de Direito Privado/CLEIDE ALVES DE AGUIAR</text:span><text:line-break/><text:span text:style-name="T10">APELANTE</text:span>: ARETTA CAVALCANTE GOMES<text:line-break/><text:span text:style-name="T44">ADVOGADO: DIEGO ALBUQUERQUE LOPES</text:span> - OAB/CE26053-A<text:line-break/><text:span text:style-name="T10">APELADO</text:span>: BANCO HYUNDAI CAPITAL BRASIL S.A<text:line-break/><text:line-break/><text:line-break/><text:line-break/><text:span text:style-name="T27">148-</text:span><text:span text:style-name="T11">APELAÇÃO CÍVEL N 0201042-21.2024.8.06.0001</text:span><text:line-break/><text:span text:style-name="T10">RELATOR(A): 2º Gabinete da 3ª Câmara de Direito Privado/CLEIDE ALVES DE AGUIAR</text:span><text:line-break/><text:span text:style-name="T10">APELANTE</text:span>: BANCO VOTORANTIM S.A.<text:line-break/><text:span text:style-name="T44">ADVOGADO: ANTONIO DE MORAES DOURADO NETO</text:span> - OAB/PE23255-A<text:line-break/><text:span text:style-name="T44">ADVOGADO: JOAO FRANCISCO ALVES ROSA</text:span> - OAB/BA17023-A<text:line-break/><text:span text:style-name="T10">APELADO</text:span>: JOEL DE SOUSA RIBEIRO<text:line-break/><text:span text:style-name="T44">ADVOGADO: ANTONIO LUCAS CAMELO MORAIS</text:span> - OAB/CE24571-A<text:line-break/><text:line-break/><text:line-break/><text:line-break/><text:span text:style-name="T27">149-</text:span><text:span text:style-name="T11">APELAÇÃO CÍVEL N 0238964-96.2024.8.06.0001</text:span><text:line-break/><text:span text:style-name="T10">RELATOR(A): 2º Gabinete da 3ª Câmara de Direito Privado/CLEIDE ALVES DE AGUIAR</text:span><text:line-break/><text:span text:style-name="T10">APELANTE</text:span>: BRADESCO SAUDE S/A<text:line-break/><text:span text:style-name="T44">ADVOGADO: WILSON SALES BELCHIOR</text:span> - OAB/CE17314-A<text:line-break/><text:span text:style-name="T10">APELADO</text:span>: E. G. S. D. T.<text:line-break/><text:span text:style-name="T44">ADVOGADO: ROBERTO GONCALVES RAMOS FILHO</text:span> - OAB/CE46649-A<text:line-break/><text:line-break/><text:line-break/><text:span text:style-name="T27">150-</text:span><text:span text:style-name="T11">APELAÇÃO CÍVEL N 0157136-88.2018.8.06.0001</text:span><text:line-break/><text:span text:style-name="T10">RELATOR(A): 2º Gabinete da 3ª Câmara de Direito Privado/CLEIDE ALVES DE AGUIAR</text:span><text:line-break/><text:span text:style-name="T10">APELANTE</text:span>: COMERCIAL DE ARMARINHO TEIXEIRA LTDA<text:line-break/><text:span text:style-name="T44">ADVOGADO: RICARDO FERREIRA VALENTE</text:span> - OAB/CE6433-A<text:line-break/><text:span text:style-name="T10">APELADO</text:span>: BANCO DO NORDESTE DO BRASIL SA<text:line-break/><text:span text:style-name="T44">ADVOGADO: RAFAEL PORDEUS COSTA LIMA FILHO</text:span> - OAB/CE3432-A<text:line-break/><text:span text:style-name="T44">ADVOGADO: RAFAEL PORDEUS COSTA LIMA NETO</text:span> - OAB/CE23599-A<text:line-break/><text:soft-page-break/><text:span text:style-name="T28">151-</text:span><text:span text:style-name="T11">AGRAVO DE INSTRUMENTO N 3003210-58.2026.8.06.0000</text:span><text:line-break/><text:span text:style-name="T10">RELATOR(A): 2º Gabinete da 3ª Câmara de Direito Privado/CLEIDE ALVES DE AGUIAR</text:span><text:line-break/><text:span text:style-name="T10">AGRAVANTE</text:span>: LUANA DE MELO AMORIM<text:line-break/><text:span text:style-name="T44">ADVOGADO: CAICO GONDIM BORELLI</text:span> - OAB/CE24895-A<text:line-break/><text:span text:style-name="T10">AGRAVADO</text:span>: UNIMED SEGUROS SAUDE S/A<text:line-break/><text:span text:style-name="T44">ADVOGADO: ANTONIO EDUARDO GONCALVES DE RUEDA</text:span> - OAB/PE16983-A<text:line-break/><text:line-break/><text:line-break/><text:line-break/><text:span text:style-name="T28">152-</text:span><text:span text:style-name="T11">APELAÇÃO CÍVEL N 3105787-48.2025.8.06.0001</text:span><text:line-break/><text:span text:style-name="T10">RELATOR(A): 2º Gabinete da 3ª Câmara de Direito Privado/CLEIDE ALVES DE AGUIAR</text:span><text:line-break/><text:span text:style-name="T10">APELANTE</text:span>: AYMORE CREDITO, FINANCIAMENTO E INVESTIMENTO S.A.<text:line-break/><text:span text:style-name="T44">ADVOGADO: BRUNO HENRIQUE GONCALVES</text:span> - OAB/CE50541-A<text:line-break/><text:span text:style-name="T10">APELADO</text:span>: JARDEL RODRIGUES DOS SANTOS<text:line-break/><text:span text:style-name="T44">ADVOGADO: PAULO ROBERTO LOPES JUNIOR</text:span> - OAB/CE46673-A<text:line-break/><text:line-break/><text:line-break/><text:line-break/><text:span text:style-name="T28">153-</text:span><text:span text:style-name="T11">APELAÇÃO CÍVEL N 3000513-56.2026.8.06.0035</text:span><text:line-break/><text:span text:style-name="T10">RELATOR(A): 2º Gabinete da 3ª Câmara de Direito Privado/CLEIDE ALVES DE AGUIAR</text:span><text:line-break/><text:span text:style-name="T10">APELANTE</text:span>: FRANCISCO DA SILVA<text:line-break/><text:span text:style-name="T44">ADVOGADO: JOSE IDEMBERG NOBRE DE SENA</text:span> - OAB/CE14260-A<text:line-break/><text:span text:style-name="T10">APELADO</text:span>: ITAU UNIBANCO S.A.<text:line-break/><text:span text:style-name="T44">ADVOGADO: ENY ANGE SOLEDADE BITTENCOURT DE ARAUJO</text:span> - OAB/BA29442-A<text:line-break/><text:line-break/><text:line-break/><text:line-break/><text:span text:style-name="T28">154-</text:span><text:span text:style-name="T11">APELAÇÃO CÍVEL N 3038063-27.2025.8.06.0001</text:span><text:line-break/><text:span text:style-name="T10">RELATOR(A): 2º Gabinete da 3ª Câmara de Direito Privado/CLEIDE ALVES DE AGUIAR</text:span><text:line-break/><text:span text:style-name="T10">APELANTE</text:span>: MARIA DO SOCORRO XAVIER DE LIMA<text:line-break/><text:span text:style-name="T44">ADVOGADO: JORDANA NASCIMENTO PEREIRA</text:span> - OAB/CE51864-A<text:line-break/><text:span text:style-name="T10">APELADO</text:span>: BANCO ITAU CONSIGNADO S.A<text:line-break/><text:span text:style-name="T44">ADVOGADO: FRANCISCO ANTONIO FRAGATA JUNIOR</text:span> - OAB/SP39768-A<text:line-break/><text:span text:style-name="T44">ADVOGADO: MARIANA BARROS MENDONCA</text:span> - OAB/MG103751-A<text:line-break/><text:span text:style-name="T44">ADVOGADO: LUIS CARLOS MONTEIRO LAURENCO</text:span> - OAB/CE16780-A<text:line-break/><text:line-break/><text:line-break/><text:span text:style-name="T28">155-</text:span><text:span text:style-name="T11">AGRAVO DE INSTRUMENTO N 3013918-07.2025.8.06.0000</text:span><text:line-break/><text:span text:style-name="T10">RELATOR(A): 2º Gabinete da 3ª Câmara de Direito Privado/CLEIDE ALVES DE AGUIAR</text:span><text:line-break/><text:span text:style-name="T10">AGRAVANTE</text:span>: IEDA PRADO LIMA<text:line-break/><text:span text:style-name="T44">ADVOGADO: HEVILA ARAUJO LIMA</text:span> - OAB/CE53852-A<text:line-break/><text:span text:style-name="T44">ADVOGADO: BRUNA MONIK FEITOSA PARENTE</text:span> - OAB/CE23612-A<text:line-break/><text:span text:style-name="T44">ADVOGADO: FRANCISCA AMANDA LIMA PEREIRA</text:span> - OAB/CE28147-A<text:line-break/><text:soft-page-break/><text:span text:style-name="T10">AGRAVADO</text:span>: LUIS AGIAR LIMA<text:line-break/><text:span text:style-name="T44">ADVOGADO: JOSE MARDEN DE ALBUQUERQUE FONTENELE</text:span> - OAB/CE19808-A<text:line-break/><text:span text:style-name="T44">ADVOGADO: JAMILLY JENNY LINHARES JUNIOR</text:span> - OAB/CE33030-A<text:line-break/><text:line-break/><text:line-break/><text:line-break/><text:span text:style-name="T29">156-</text:span><text:span text:style-name="T11">AGRAVO DE INSTRUMENTO N 3002868-47.2026.8.06.0000</text:span><text:line-break/><text:span text:style-name="T10">RELATOR(A): 2º Gabinete da 3ª Câmara de Direito Privado/CLEIDE ALVES DE AGUIAR</text:span><text:line-break/><text:span text:style-name="T10">AGRAVANTE</text:span>: UNIMED DE FORTALEZA COOPERATIVA DE TRABALHO MEDICO LTDA<text:line-break/><text:span text:style-name="T44">ADVOGADO: DAVID SOMBRA PEIXOTO</text:span> - OAB/CE16477-A<text:line-break/><text:span text:style-name="T10">AGRAVADO</text:span>: HUMBERTO GURGEL BRASIL<text:line-break/><text:span text:style-name="T44">ADVOGADO: GABRIEL VICTOR BARROS FORTE DA SILVA</text:span> - OAB/CE55038-A<text:line-break/><text:span text:style-name="T44">ADVOGADO: LUIZ GONZAGA ALVES MARTINS</text:span> - OAB/CE21395-A<text:line-break/><text:line-break/><text:line-break/><text:line-break/><text:span text:style-name="T29">157-</text:span><text:span text:style-name="T11">APELAÇÃO CÍVEL N 3002809-62.2024.8.06.0151</text:span><text:line-break/><text:span text:style-name="T10">RELATOR(A): 2º Gabinete da 3ª Câmara de Direito Privado/CLEIDE ALVES DE AGUIAR</text:span><text:line-break/><text:span text:style-name="T10">APELANTE</text:span>: MARCIO FERNANDES DE PINHO<text:line-break/><text:span text:style-name="T44">ADVOGADO: BRUNO BOYADJIAN SOBREIRA</text:span> - OAB/CE38828-A<text:line-break/><text:span text:style-name="T10">APELADO</text:span>: BANCO PAN S.A.<text:line-break/><text:span text:style-name="T44">ADVOGADO: ROBERTA BEATRIZ DO NASCIMENTO</text:span> - OAB/SP192649-A<text:line-break/><text:line-break/><text:line-break/><text:line-break/><text:span text:style-name="T29">158-</text:span><text:span text:style-name="T11">AGRAVO DE INSTRUMENTO N 3003428-86.2026.8.06.0000</text:span><text:line-break/><text:span text:style-name="T10">RELATOR(A): 2º Gabinete da 3ª Câmara de Direito Privado/CLEIDE ALVES DE AGUIAR</text:span><text:line-break/><text:span text:style-name="T10">AGRAVANTE</text:span>: COMPANHIA HIDRO ELETRICA DO SAO FRANCISCO<text:line-break/><text:span text:style-name="T44">ADVOGADO: ANTONIO DE MORAES DOURADO NETO</text:span> - OAB/PE23255-A<text:line-break/><text:span text:style-name="T10">AGRAVADO</text:span>: CLARA ALVES DA SILVA<text:line-break/><text:line-break/><text:line-break/><text:line-break/><text:span text:style-name="T29">159-</text:span><text:span text:style-name="T11">APELAÇÃO CÍVEL N 0200233-51.2024.8.06.0059</text:span><text:line-break/><text:span text:style-name="T10">RELATOR(A): 3º Gabinete da 3ª Câmara de Direito Privado/MARCOS WILLIAM LEITE DE OLIVEIRA</text:span><text:line-break/><text:span text:style-name="T10">APELANTE</text:span>: AFONSO CALIXTO DA SILVA<text:line-break/><text:span text:style-name="T44">ADVOGADO: PAULO NORMANDO LACERDA BOTELHO</text:span> - OAB/CE11971-A<text:line-break/><text:span text:style-name="T10">APELADO</text:span>: UNIAO NACIONAL DOS APOSENTADOS E PENSIONISTAS DO BRASIL- UNABRASIL<text:line-break/><text:span text:style-name="T44">ADVOGADO: DANIEL GERBER</text:span> - OAB/RS39879-A<text:line-break/><text:line-break/><text:line-break/><text:line-break/><text:soft-page-break/><text:span text:style-name="T30">160-</text:span><text:span text:style-name="T11">APELAÇÃO CÍVEL N 0248740-57.2023.8.06.0001</text:span><text:line-break/><text:span text:style-name="T10">RELATOR(A): 3º Gabinete da 3ª Câmara de Direito Privado/MARCOS WILLIAM LEITE DE OLIVEIRA</text:span><text:line-break/><text:span text:style-name="T10">APELANTE</text:span>: MADELEINE GOMES DA SILVA<text:line-break/><text:span text:style-name="T44">ADVOGADO: THAIS DE MENDONCA ANGELONI</text:span> - OAB/CE25695-A<text:line-break/><text:span text:style-name="T44">ADVOGADO: THYAGO MOREIRA ALEXANDRE IBIAPINA</text:span> - OAB/CE46532-A<text:line-break/><text:span text:style-name="T10">APELANTE</text:span>: BANCO BMG SA<text:line-break/><text:span text:style-name="T44">ADVOGADO: JOAO FRANCISCO ALVES ROSA</text:span> - OAB/BA17023-A<text:line-break/><text:span text:style-name="T10">APELADO</text:span>: BANCO BMG SA<text:line-break/><text:span text:style-name="T44">ADVOGADO: JOAO FRANCISCO ALVES ROSA</text:span> - OAB/BA17023-A<text:line-break/><text:span text:style-name="T10">APELADO</text:span>: MADELEINE GOMES DA SILVA<text:line-break/><text:span text:style-name="T44">ADVOGADO: THAIS DE MENDONCA ANGELONI</text:span> - OAB/CE25695-A<text:line-break/><text:span text:style-name="T44">ADVOGADO: THYAGO MOREIRA ALEXANDRE IBIAPINA</text:span> - OAB/CE46532-A<text:line-break/><text:line-break/><text:line-break/><text:line-break/><text:span text:style-name="T31">161-</text:span><text:span text:style-name="T11">APELAÇÃO CÍVEL N 0260023-43.2024.8.06.0001</text:span><text:line-break/><text:span text:style-name="T10">RELATOR(A): 3º Gabinete da 3ª Câmara de Direito Privado/MARCOS WILLIAM LEITE DE OLIVEIRA</text:span><text:line-break/><text:span text:style-name="T10">APELANTE</text:span>: ALEXANDRINA AVILA VIANA DOURADO<text:line-break/><text:span text:style-name="T44">ADVOGADO: FABIO JOSE ALVES NOBRE</text:span> - OAB/CE13419-A<text:line-break/><text:span text:style-name="T10">APELADO</text:span>: BRB BANCO DE BRASILIA SA<text:line-break/><text:span text:style-name="T44">ADVOGADO: HENRIQUE GINESTE SCHROEDER</text:span> - OAB/SC3780-A<text:line-break/><text:line-break/><text:line-break/><text:line-break/><text:span text:style-name="T31">162-</text:span><text:span text:style-name="T11">APELAÇÃO CÍVEL N 0200032-17.2024.8.06.0170</text:span><text:line-break/><text:span text:style-name="T10">RELATOR(A): 3º Gabinete da 3ª Câmara de Direito Privado/MARCOS WILLIAM LEITE DE OLIVEIRA</text:span><text:line-break/><text:span text:style-name="T10">APELANTE</text:span>: Francisco Felipe Melo<text:line-break/><text:span text:style-name="T44">ADVOGADO: LUIZ MARCIO GREYCK MARTINS</text:span> - OAB/CE24165-A<text:line-break/><text:span text:style-name="T10">APELADO</text:span>: ANTONIA ROSIMAR MELO<text:line-break/><text:span text:style-name="T44">ADVOGADO: MANOEL EDUARDO HONORATO DE OLIVEIRA</text:span> - OAB/CE8342-A<text:line-break/><text:span text:style-name="T10">APELADO</text:span>: LUIZ DA SILVA MELO<text:line-break/><text:span text:style-name="T44">ADVOGADO: MANOEL EDUARDO HONORATO DE OLIVEIRA</text:span> - OAB/CE8342-A<text:line-break/><text:line-break/><text:line-break/><text:line-break/><text:span text:style-name="T31">163-</text:span><text:span text:style-name="T11">APELAÇÃO CÍVEL N 0261510-87.2020.8.06.0001</text:span><text:line-break/><text:span text:style-name="T10">RELATOR(A): 3º Gabinete da 3ª Câmara de Direito Privado/MARCOS WILLIAM LEITE DE OLIVEIRA</text:span><text:line-break/><text:span text:style-name="T10">APELANTE</text:span>: E. C. H.<text:line-break/><text:span text:style-name="T44">ADVOGADO: MARA THAYS MAIA FERREIRA</text:span> - OAB/CE19462-A<text:line-break/><text:span text:style-name="T10">APELADO</text:span>: UNIMED DE FORTALEZA COOPERATIVA DE TRABALHO MEDICO LTDA<text:line-break/><text:span text:style-name="T44">ADVOGADO: DAVID SOMBRA PEIXOTO</text:span> - OAB/CE16477-A<text:line-break/><text:line-break/><text:line-break/><text:soft-page-break/><text:span text:style-name="T32">164-</text:span><text:span text:style-name="T11">APELAÇÃO CÍVEL N 0208427-20.2024.8.06.0001</text:span><text:line-break/><text:span text:style-name="T10">RELATOR(A): 3º Gabinete da 3ª Câmara de Direito Privado/MARCOS WILLIAM LEITE DE OLIVEIRA</text:span><text:line-break/><text:span text:style-name="T10">APELANTE</text:span>: HRH FORTALEZA EMPREENDIMENTO HOTELEIRO S.A.<text:line-break/><text:span text:style-name="T44">ADVOGADO: MARIANA DIAS DA SILVA SANTOS</text:span> - OAB/CE25742-A<text:line-break/><text:span text:style-name="T10">APELADO</text:span>: PORFIRIO ENRIQUE PEREZ CABRERA<text:line-break/><text:span text:style-name="T44">ADVOGADO: RICARDO WAGNER AMORIM TAVARES FILHO</text:span> - OAB/CE19242-A<text:line-break/><text:span text:style-name="T44">ADVOGADO: MARCOS JOSE DE ARAUJO FILHO</text:span> - OAB/CE19452-A<text:line-break/><text:line-break/><text:line-break/><text:line-break/><text:span text:style-name="T32">165-</text:span><text:span text:style-name="T11">APELAÇÃO CÍVEL N 3002446-79.2025.8.06.0300</text:span><text:line-break/><text:span text:style-name="T10">RELATOR(A): 3º Gabinete da 3ª Câmara de Direito Privado/MARCOS WILLIAM LEITE DE OLIVEIRA</text:span><text:line-break/><text:span text:style-name="T10">APELANTE</text:span>: MANOEL CORREIA LIMA<text:line-break/><text:span text:style-name="T44">ADVOGADO: RAQUEL MOREIRA DE AMORIM CHAVES</text:span> - OAB/CE52194-A<text:line-break/><text:span text:style-name="T10">APELADO</text:span>: BRADESCO CAPITALIZACAO S/A<text:line-break/><text:span text:style-name="T44">ADVOGADO: ROBERTO DOREA PESSOA</text:span> - OAB/BA12407-A<text:line-break/><text:span text:style-name="T10">APELADO</text:span>: BANCO BRADESCO S/A<text:line-break/><text:span text:style-name="T44">ADVOGADO: ROBERTO DOREA PESSOA</text:span> - OAB/BA12407-A<text:line-break/><text:line-break/><text:line-break/><text:line-break/><text:span text:style-name="T32">166-</text:span><text:span text:style-name="T11">APELAÇÃO CÍVEL N 3000760-54.2025.8.06.0170</text:span><text:line-break/><text:span text:style-name="T10">RELATOR(A): 3º Gabinete da 3ª Câmara de Direito Privado/MARCOS WILLIAM LEITE DE OLIVEIRA</text:span><text:line-break/><text:span text:style-name="T10">APELANTE</text:span>: MARIA ELENI RODRIGUES DE OLIVEIRA<text:line-break/><text:span text:style-name="T44">ADVOGADO: FRANCISCO GUSTAVO MUNIZ DE MESQUITA</text:span> - OAB/CE31449-A<text:line-break/><text:span text:style-name="T10">APELADO</text:span>: BANCO BRADESCO FINANCIAMENTOS S.A.<text:line-break/><text:span text:style-name="T44">ADVOGADO: THIAGO BARREIRA ROMCY</text:span> - OAB/CE23900-A<text:line-break/><text:line-break/><text:line-break/><text:line-break/><text:span text:style-name="T32">167-</text:span><text:span text:style-name="T11">APELAÇÃO CÍVEL N 3007575-47.2025.8.06.0112</text:span><text:line-break/><text:span text:style-name="T10">RELATOR(A): 3º Gabinete da 3ª Câmara de Direito Privado/MARCOS WILLIAM LEITE DE OLIVEIRA</text:span><text:line-break/><text:span text:style-name="T10">APELANTE</text:span>: MANOEL SOARES BARBOSA<text:line-break/><text:span text:style-name="T44">ADVOGADO: DJACI DO NASCIMENTO SILVA</text:span> - OAB/CE13014-A<text:line-break/><text:span text:style-name="T44">ADVOGADO: LAIS MARIA FERREIRA SILVA</text:span> - OAB/CE40597-A<text:line-break/><text:span text:style-name="T10">APELADO</text:span>: BANCO BRADESCO S/A<text:line-break/><text:span text:style-name="T44">ADVOGADO: THIAGO BARREIRA ROMCY</text:span> - OAB/CE23900-A<text:line-break/><text:span text:style-name="T44">ADVOGADO: JOELZA DE OLIVEIRA ROCHA</text:span> - OAB/CE28698-A<text:line-break/><text:line-break/><text:line-break/><text:line-break/><text:span text:style-name="T32">168-</text:span><text:span text:style-name="T11">APELAÇÃO CÍVEL N 3086080-94.2025.8.06.0001</text:span><text:line-break/><text:span text:style-name="T10">RELATOR(A): 3º Gabinete da 3ª Câmara de Direito Privado/MARCOS WILLIAM LEITE DE OLIVEIRA</text:span><text:line-break/><text:soft-page-break/><text:span text:style-name="T10">APELANTE</text:span>: VALDA DE OLIVEIRA SANTIAGO MAGALHAES<text:line-break/><text:span text:style-name="T10">APELADO</text:span>: Banco do Brasil S.A<text:line-break/><text:span text:style-name="T44">ADVOGADO: DAVID SOMBRA PEIXOTO</text:span> - OAB/CE16477-A<text:line-break/><text:line-break/><text:line-break/><text:line-break/><text:span text:style-name="T32">169-</text:span><text:span text:style-name="T11">APELAÇÃO CÍVEL N 0204916-14.2024.8.06.0001</text:span><text:line-break/><text:span text:style-name="T10">RELATOR(A): 3º Gabinete da 3ª Câmara de Direito Privado/MARCOS WILLIAM LEITE DE OLIVEIRA</text:span><text:line-break/><text:span text:style-name="T10">APELANTE</text:span>: BANCO DO NORDESTE DO BRASIL SA<text:line-break/><text:span text:style-name="T44">ADVOGADO: SANDRA MARA TAVARES LAVOR</text:span> - OAB/CE8831-A<text:line-break/><text:span text:style-name="T44">ADVOGADO: JOAO LEITE MENDONCA TAVARES</text:span> - OAB/CE29500-A<text:line-break/><text:span text:style-name="T10">APELADO</text:span>: ANTONIO BASTOS CAVALCANTE<text:line-break/><text:span text:style-name="T44">ADVOGADO: MARIA APARECIDA RODRIGUES BASTOS</text:span> - OAB/RN10218<text:line-break/><text:line-break/><text:line-break/><text:line-break/><text:span text:style-name="T32">170-</text:span><text:span text:style-name="T11">AGRAVO DE INSTRUMENTO N 0622276-31.2023.8.06.0000</text:span><text:line-break/><text:span text:style-name="T10">RELATOR(A): 3º Gabinete da 3ª Câmara de Direito Privado/MARCOS WILLIAM LEITE DE OLIVEIRA</text:span><text:line-break/><text:span text:style-name="T10">AGRAVANTE</text:span>: JOSE BENEDITO GONCALVES<text:line-break/><text:span text:style-name="T44">ADVOGADO: THIAGO BONAVIDES BORGES DA CUNHA BITAR</text:span> - OAB/CE19880-A<text:line-break/><text:span text:style-name="T10">AGRAVADO</text:span>: COMPANHIA ENERGETICA DO CEARA<text:line-break/><text:span text:style-name="T44">ADVOGADO: ANTONIO CLETO GOMES</text:span> - OAB/CE5864-A<text:line-break/><text:line-break/><text:line-break/><text:line-break/><text:span text:style-name="T32">171-</text:span><text:span text:style-name="T11">AGRAVO DE INSTRUMENTO N 3003801-20.2026.8.06.0000</text:span><text:line-break/><text:span text:style-name="T10">RELATOR(A): 3º Gabinete da 3ª Câmara de Direito Privado/MARCOS WILLIAM LEITE DE OLIVEIRA</text:span><text:line-break/><text:span text:style-name="T10">AGRAVANTE</text:span>: ELOY GOMES DOS SANTOS<text:line-break/><text:span text:style-name="T44">ADVOGADO: RAPHAEL AYRES DE MOURA CHAVES</text:span> - OAB/CE16077-A<text:line-break/><text:span text:style-name="T10">AGRAVADO</text:span>: BANCO PAN S.A.<text:line-break/><text:span text:style-name="T44">ADVOGADO: FELICIANO LYRA MOURA</text:span> - OAB/CE29481-A<text:line-break/><text:line-break/><text:line-break/><text:line-break/><text:span text:style-name="T32">172-</text:span><text:span text:style-name="T11">APELAÇÃO CÍVEL N 0201134-82.2023.8.06.0114</text:span><text:line-break/><text:span text:style-name="T10">RELATOR(A): 3º Gabinete da 3ª Câmara de Direito Privado/MARCOS WILLIAM LEITE DE OLIVEIRA</text:span><text:line-break/><text:span text:style-name="T10">APELANTE</text:span>: BANCO SANTANDER (BRASIL) S.A.<text:line-break/><text:span text:style-name="T44">ADVOGADO: DIEGO MONTEIRO BAPTISTA</text:span> - OAB/RJ153999-A<text:line-break/><text:span text:style-name="T10">APELADO</text:span>: MARIA JULIA SARAIVA DE SOUSA<text:line-break/><text:span text:style-name="T44">ADVOGADO: GARIBALDE UCHOA DE ALBUQUERQUE</text:span> - OAB/CE22179-A<text:line-break/><text:span text:style-name="T44">ADVOGADO: LIVIO MARTINS ALVES</text:span> - OAB/CE15942-A<text:line-break/><text:line-break/><text:line-break/><text:line-break/><text:soft-page-break/><text:span text:style-name="T32">173-</text:span><text:span text:style-name="T11">APELAÇÃO CÍVEL N 3007171-51.2025.8.06.0029</text:span><text:line-break/><text:span text:style-name="T10">RELATOR(A): 3º Gabinete da 3ª Câmara de Direito Privado/MARCOS WILLIAM LEITE DE OLIVEIRA</text:span><text:line-break/><text:span text:style-name="T10">APELANTE</text:span>: RAIMUNDO FELIPE DA SILVA<text:line-break/><text:span text:style-name="T44">ADVOGADO: ERICLES DE OLINDA BEZERRA</text:span> - OAB/CE41130-A<text:line-break/><text:span text:style-name="T44">ADVOGADO: TULIO ALVES PIANCO</text:span> - OAB/CE42491-A<text:line-break/><text:span text:style-name="T10">APELADO</text:span>: BANCO BRADESCO S/A<text:line-break/><text:span text:style-name="T44">ADVOGADO: ROBERTO DOREA PESSOA</text:span> - OAB/BA12407-A<text:line-break/><text:line-break/><text:line-break/><text:line-break/><text:span text:style-name="T32">174-</text:span><text:span text:style-name="T11">APELAÇÃO CÍVEL N 3012715-07.2025.8.06.0001</text:span><text:line-break/><text:span text:style-name="T10">RELATOR(A): 3º Gabinete da 3ª Câmara de Direito Privado/MARCOS WILLIAM LEITE DE OLIVEIRA</text:span><text:line-break/><text:span text:style-name="T10">APELANTE</text:span>: GONCALA GOMES ALENCAR<text:line-break/><text:span text:style-name="T44">ADVOGADO: RAPHAEL AYRES DE MOURA CHAVES</text:span> - OAB/CE16077-A<text:line-break/><text:span text:style-name="T10">APELADO</text:span>: ITAU UNIBANCO S.A.<text:line-break/><text:span text:style-name="T44">ADVOGADO: NELSON MONTEIRO DE CARVALHO NETO</text:span> - OAB/RJ60359-A<text:line-break/><text:span text:style-name="T44">ADVOGADO: GIOVANNA MORILLO VIGIL DIAS COSTA</text:span> - OAB/MG91567-A<text:line-break/><text:span text:style-name="T10">APELADO</text:span>: BANCO INVESTCRED UNIBANCO S A<text:line-break/><text:line-break/><text:line-break/><text:line-break/><text:span text:style-name="T32">175-</text:span><text:span text:style-name="T11">APELAÇÃO CÍVEL N 0239690-41.2022.8.06.0001</text:span><text:line-break/><text:span text:style-name="T10">RELATOR(A): 3º Gabinete da 3ª Câmara de Direito Privado/MARCOS WILLIAM LEITE DE OLIVEIRA</text:span><text:line-break/><text:span text:style-name="T10">APELANTE</text:span>: JOSE CLAUDIO DE CASTRO PEREIRA<text:line-break/><text:span text:style-name="T44">ADVOGADO: FRANCISCO RERISSON OLIVEIRA DE SOUSA</text:span> - OAB/CE9595-A<text:line-break/><text:span text:style-name="T44">ADVOGADO: VLADMIR OLIVEIRA BARROS LEAL</text:span> - OAB/CE1612-A<text:line-break/><text:span text:style-name="T10">APELADO</text:span>: RENATA SENA AMORIM<text:line-break/><text:span text:style-name="T44">ADVOGADO: DAVILA DE ARAUJO E ARAGAO RIOS</text:span> - OAB/CE22512-A<text:line-break/><text:line-break/><text:line-break/><text:line-break/><text:span text:style-name="T32">176-</text:span><text:span text:style-name="T11">APELAÇÃO CÍVEL N 3001102-49.2025.8.06.0143</text:span><text:line-break/><text:span text:style-name="T10">RELATOR(A): 3º Gabinete da 3ª Câmara de Direito Privado/MARCOS WILLIAM LEITE DE OLIVEIRA</text:span><text:line-break/><text:span text:style-name="T10">APELANTE</text:span>: CRISTINA RODRIGUES PEREIRA LIMA<text:line-break/><text:span text:style-name="T44">ADVOGADO: LEANDRO TEIXEIRA GOMES</text:span> - OAB/CE27462-A<text:line-break/><text:span text:style-name="T44">ADVOGADO: RAYNE DA SILVA</text:span> - OAB/CE36050-A<text:line-break/><text:span text:style-name="T10">APELADO</text:span>: Banco do Brasil S.A<text:line-break/><text:span text:style-name="T44">ADVOGADO: DAVID SOMBRA PEIXOTO</text:span> - OAB/CE16477-A<text:line-break/><text:line-break/><text:line-break/><text:line-break/><text:span text:style-name="T32">177-</text:span><text:span text:style-name="T11">APELAÇÃO CÍVEL N 3003206-10.2025.8.06.0112</text:span><text:line-break/><text:span text:style-name="T10">RELATOR(A): 3º Gabinete da 3ª Câmara de Direito Privado/MARCOS WILLIAM LEITE DE OLIVEIRA</text:span><text:line-break/><text:soft-page-break/><text:span text:style-name="T10">APELANTE</text:span>: MARIA EUNICE DE SOUZA<text:line-break/><text:span text:style-name="T44">ADVOGADO: VINICIUS RODRIGUES DE SOUZA</text:span> - OAB/SP478803-A<text:line-break/><text:span text:style-name="T44">ADVOGADO: RAFAEL ROSSETTO SILVEIRA</text:span> - OAB/SP481835-A<text:line-break/><text:span text:style-name="T10">APELADO</text:span>: BANCO BMG SA<text:line-break/><text:span text:style-name="T44">ADVOGADO: FELIPE GAZOLA VIEIRA MARQUES</text:span> - OAB/CE30071-A<text:line-break/><text:line-break/><text:line-break/><text:line-break/><text:span text:style-name="T32">178-</text:span><text:span text:style-name="T11">APELAÇÃO CÍVEL N 0196823-77.2015.8.06.0001</text:span><text:line-break/><text:span text:style-name="T10">RELATOR(A): 3º Gabinete da 3ª Câmara de Direito Privado/MARCOS WILLIAM LEITE DE OLIVEIRA</text:span><text:line-break/><text:span text:style-name="T10">APELANTE</text:span>: MARIA LUCILEIDE CARNEIRO<text:line-break/><text:span text:style-name="T44">ADVOGADO: FRANCISCO HILTON DE OLIVEIRA JUNIOR</text:span> - OAB/CE24338-A<text:line-break/><text:span text:style-name="T10">APELADO</text:span>: JERONIMO GOMES BASTOS<text:line-break/><text:span text:style-name="T44">ADVOGADO: JERONIMO AGUIAR BASTOS JUNIOR</text:span> - OAB/CE28359-A<text:line-break/><text:line-break/><text:line-break/><text:line-break/><text:span text:style-name="T32">179-</text:span><text:span text:style-name="T11">APELAÇÃO CÍVEL N 0277907-85.2024.8.06.0001</text:span><text:line-break/><text:span text:style-name="T10">RELATOR(A): 3º Gabinete da 3ª Câmara de Direito Privado/MARCOS WILLIAM LEITE DE OLIVEIRA</text:span><text:line-break/><text:span text:style-name="T10">APELANTE</text:span>: BANCO SANTANDER (BRASIL) S.A.<text:line-break/><text:span text:style-name="T44">ADVOGADO: CARLOS AUGUSTO TORTORO JUNIOR</text:span> - OAB/SP247319-A<text:line-break/><text:span text:style-name="T10">APELADO</text:span>: REINALDO MORAIS BACELAR<text:line-break/><text:span text:style-name="T44">ADVOGADO: ALEXANDRE AUGUSTO DE OLIVEIRA LOPES</text:span> - OAB/CE14841-A<text:line-break/><text:line-break/><text:line-break/><text:line-break/><text:span text:style-name="T32">180-</text:span><text:span text:style-name="T11">AGRAVO DE INSTRUMENTO N 3009014-07.2026.8.06.0000</text:span><text:line-break/><text:span text:style-name="T10">RELATOR(A): 3º Gabinete da 3ª Câmara de Direito Privado/MARCOS WILLIAM LEITE DE OLIVEIRA</text:span><text:line-break/><text:span text:style-name="T10">AGRAVANTE</text:span>: JOSE TEOTONIO DE LIMA<text:line-break/><text:span text:style-name="T44">ADVOGADO: PEDRO THIAGO VILAR DA COSTA</text:span> - OAB/CE46943-A<text:line-break/><text:span text:style-name="T44">ADVOGADO: DANIEL DOS SANTOS FERREIRA</text:span> - OAB/CE47895-A<text:line-break/><text:span text:style-name="T10">AGRAVADO</text:span>: FRANCISCO HENRIQUE DE MACEDO<text:line-break/><text:line-break/><text:line-break/><text:span text:style-name="T32">181-</text:span><text:span text:style-name="T11">AGRAVO DE INSTRUMENTO N 3005504-83.2026.8.06.0000</text:span><text:line-break/><text:span text:style-name="T10">RELATOR(A): 3º Gabinete da 3ª Câmara de Direito Privado/MARCOS WILLIAM LEITE DE OLIVEIRA</text:span><text:line-break/><text:span text:style-name="T10">AGRAVANTE</text:span>: VILANI PEREIRA DE SOUSA<text:line-break/><text:span text:style-name="T44">ADVOGADO: ITALO JUAN GARCIA FERREIRA</text:span> - OAB/CE49730<text:line-break/><text:span text:style-name="T10">AGRAVADO</text:span>: BANCO BMG SA<text:line-break/><text:span text:style-name="T44">ADVOGADO: FELIPE GAZOLA VIEIRA MARQUES</text:span> - OAB/CE30071-A<text:line-break/><text:line-break/><text:line-break/><text:line-break/></text:p>
      <text:p text:style-name="P12"><text:soft-page-break/><text:span text:style-name="T32">182-</text:span><text:span text:style-name="T11">APELAÇÃO CÍVEL N 3001279-93.2025.8.06.0181</text:span><text:line-break/><text:span text:style-name="T10">RELATOR(A): 3º Gabinete da 3ª Câmara de Direito Privado/MARCOS WILLIAM LEITE DE OLIVEIRA</text:span><text:line-break/><text:span text:style-name="T10">APELANTE</text:span>: ANTONIO ALVES DE SOUSA<text:line-break/><text:span text:style-name="T44">ADVOGADO: VINICIUS DE LIMA ALCANTARA</text:span> - OAB/CE45130-A<text:line-break/><text:span text:style-name="T10">APELADO</text:span>: BANCO BRADESCO S/A<text:line-break/><text:span text:style-name="T44">ADVOGADO: RENATO CHAGAS CORREA DA SILVA</text:span> - OAB/CE49416-A<text:line-break/><text:line-break/><text:line-break/><text:line-break/><text:span text:style-name="T32">183-</text:span><text:span text:style-name="T11">APELAÇÃO CÍVEL N 0201073-54.2024.8.06.0029</text:span><text:line-break/><text:span text:style-name="T10">RELATOR(A): 3º Gabinete da 3ª Câmara de Direito Privado/MARCOS WILLIAM LEITE DE OLIVEIRA</text:span><text:line-break/><text:span text:style-name="T10">APELANTE</text:span>: BANCO ITAU CONSIGNADO S.A<text:line-break/><text:span text:style-name="T44">ADVOGADO: ENY ANGE SOLEDADE BITTENCOURT DE ARAUJO</text:span> - OAB/BA29442-A<text:line-break/><text:span text:style-name="T10">APELADO</text:span>: JOSEFA GOMES DE ALMEIDA<text:line-break/><text:span text:style-name="T44">ADVOGADO: LEONARDO ALVES DE ALBUQUERQUE</text:span> - OAB/CE44942-A<text:line-break/><text:line-break/><text:line-break/><text:line-break/><text:span text:style-name="T32">184-</text:span><text:span text:style-name="T11">APELAÇÃO CÍVEL N 3054809-67.2025.8.06.0001</text:span><text:line-break/><text:span text:style-name="T10">RELATOR(A): 3º Gabinete da 3ª Câmara de Direito Privado/MARCOS WILLIAM LEITE DE OLIVEIRA</text:span><text:line-break/><text:span text:style-name="T10">APELANTE</text:span>: GERALDO AFONSO VIEIRA DA ROCHA<text:line-break/><text:span text:style-name="T44">ADVOGADO: RAFAEL DOS SANTOS GOMES</text:span> - OAB/SC72358-A<text:line-break/><text:span text:style-name="T10">APELADO</text:span>: BANCO C6 CONSIGNADO<text:line-break/><text:span text:style-name="T44">ADVOGADO: FERNANDO ROSENTHAL</text:span> - OAB/SP146730-A<text:line-break/><text:line-break/><text:line-break/><text:line-break/><text:span text:style-name="T32">185-</text:span><text:span text:style-name="T11">APELAÇÃO CÍVEL N 0398267-89.2000.8.06.0001</text:span><text:line-break/><text:span text:style-name="T10">RELATOR(A): 3º Gabinete da 3ª Câmara de Direito Privado/MARCOS WILLIAM LEITE DE OLIVEIRA</text:span><text:line-break/><text:span text:style-name="T10">APELANTE</text:span>: JULIO CESAR SARMENTO DE FIGUEIREDO<text:line-break/><text:span text:style-name="T44">ADVOGADO: MARCIO VANDER BARROS DE OLIVEIRA</text:span> - OAB/CE23940-A<text:line-break/><text:span text:style-name="T44">ADVOGADO: LUIZ ITAMAR PESSOA</text:span> - OAB/CE3215-A<text:line-break/><text:span text:style-name="T44">ADVOGADO: RAFAEL GONCALVES MOTA</text:span> - OAB/CE14068-A<text:line-break/><text:span text:style-name="T44">ADVOGADO: FRANCISCO DIAS DE PAIVA FILHO</text:span> - OAB/CE15324-A<text:line-break/><text:span text:style-name="T10">APELANTE</text:span>: DJALMA SARMENTO DE FIGUEIREDO JUNIOR<text:line-break/><text:span text:style-name="T44">ADVOGADO: RAFAEL GONCALVES MOTA</text:span> - OAB/CE14068-A<text:line-break/><text:span text:style-name="T44">ADVOGADO: FRANCISCO DIAS DE PAIVA FILHO</text:span> - OAB/CE15324-A<text:line-break/><text:span text:style-name="T10">APELADO</text:span>: BANCO DO NORDESTE DO BRASIL SA<text:line-break/><text:span text:style-name="T44">ADVOGADO: JOAO LEITE MENDONCA TAVARES</text:span> - OAB/CE29500-A<text:line-break/><text:span text:style-name="T44">ADVOGADO: SANDRA MARA TAVARES LAVOR</text:span> - OAB/CE8831-A<text:line-break/><text:span text:style-name="T44">ADVOGADO: LUCAS FERNANDES RIBEIRO BANHOS</text:span> - OAB/MA9629<text:line-break/><text:span text:style-name="T44">ADVOGADO: TERESA NOEMI DE ALENCAR ARRAES DUARTE</text:span> - OAB/CE3869-A<text:line-break/><text:line-break/><text:line-break/><text:soft-page-break/><text:span text:style-name="T32">186-</text:span><text:span text:style-name="T11">APELAÇÃO CÍVEL N 0214611-60.2022.8.06.0001</text:span><text:line-break/><text:span text:style-name="T10">RELATOR(A): 3º Gabinete da 3ª Câmara de Direito Privado/MARCOS WILLIAM LEITE DE OLIVEIRA</text:span><text:line-break/><text:span text:style-name="T10">APELANTE</text:span>: UNIMED DE FORTALEZA COOPERATIVA DE TRABALHO MEDICO LTDA<text:line-break/><text:span text:style-name="T44">ADVOGADO: DAVID SOMBRA PEIXOTO</text:span> - OAB/CE16477-A<text:line-break/><text:span text:style-name="T10">APELADO</text:span>: F. W. L. V. F.<text:line-break/><text:span text:style-name="T44">ADVOGADO: ROMARIO CARNEIRO DA SILVA</text:span> - OAB/CE41141-A<text:line-break/><text:line-break/><text:line-break/><text:line-break/><text:span text:style-name="T32">187-</text:span><text:span text:style-name="T11">APELAÇÃO CÍVEL N 0003687-17.2019.8.06.0053</text:span><text:line-break/><text:span text:style-name="T10">RELATOR(A): 3º Gabinete da 3ª Câmara de Direito Privado/MARCOS WILLIAM LEITE DE OLIVEIRA</text:span><text:line-break/><text:span text:style-name="T10">APELANTE</text:span>: MARIA LENIRA MARTINS DO CARMO<text:line-break/><text:span text:style-name="T44">ADVOGADO: MOISES DE CASTRO SILVA</text:span> - OAB/CE8283-A<text:line-break/><text:span text:style-name="T44">ADVOGADO: DANIEL SABOIA BARCELOS GOMES</text:span> - OAB/CE17737-A<text:line-break/><text:span text:style-name="T10">APELADO</text:span>: CORNELIA MENDES<text:line-break/><text:span text:style-name="T44">ADVOGADO: RILDO EDUARDO VERAS GOUVEIA</text:span> - OAB/CE26162-A<text:line-break/><text:line-break/><text:line-break/><text:line-break/><text:span text:style-name="T32">188-</text:span><text:span text:style-name="T11">APELAÇÃO CÍVEL N 0043245-75.2007.8.06.0001</text:span><text:line-break/><text:span text:style-name="T10">RELATOR(A): 3º Gabinete da 3ª Câmara de Direito Privado/MARCOS WILLIAM LEITE DE OLIVEIRA</text:span><text:line-break/><text:span text:style-name="T10">APELANTE</text:span>: BANCO DO NORDESTE DO BRASIL SA<text:line-break/><text:span text:style-name="T44">ADVOGADO: EURIVALDO CARDOSO DE BRITO</text:span> - OAB/CE16196-A<text:line-break/><text:span text:style-name="T44">ADVOGADO: REGINA HELENA COSTA E COSTA LIMA</text:span> - OAB/CE8230-A<text:line-break/><text:span text:style-name="T44">ADVOGADO: FRANCISCO DANIEL RIBEIRO</text:span> - OAB/CE14758-A<text:line-break/><text:span text:style-name="T44">ADVOGADO: REGIVALDO FONTES NOGUEIRA</text:span> - OAB/CE9128-A<text:line-break/><text:span text:style-name="T44">ADVOGADO: KARINE RODRIGUES MATTOS BESSA</text:span> - OAB/CE18120-A<text:line-break/><text:span text:style-name="T44">ADVOGADO: RAFAELA VERAS ANTERO</text:span> - OAB/CE14058-A<text:line-break/><text:span text:style-name="T44">ADVOGADO: JOSE ESTENIO RAULINO CAVALCANTE</text:span> - OAB/CE9772-A<text:line-break/><text:span text:style-name="T44">ADVOGADO: DARCY FONTENELLE DE ARAUJO NETO</text:span> - OAB/CE15020-A<text:line-break/><text:span text:style-name="T44">ADVOGADO: CATERINE DE HOLANDA BARROSO</text:span> - OAB/CE13806-A<text:line-break/><text:span text:style-name="T44">ADVOGADO: KILVIA MARA AGUIAR</text:span> - OAB/CE14608-A<text:line-break/><text:span text:style-name="T44">ADVOGADO: TARCISIO REBOUCAS PORTO JUNIOR</text:span> - OAB/CE7216-A<text:line-break/><text:span text:style-name="T44">ADVOGADO: FRANCISCO ROBERTO BRASIL DE SOUZA</text:span> - OAB/CE6097-A<text:line-break/><text:span text:style-name="T44">ADVOGADO: LUIS FERREIRA DE MORAES FILHO</text:span> - OAB/CE16243-A<text:line-break/><text:span text:style-name="T44">ADVOGADO: RICARDO AUGUSTO DE LIMA BRAGA</text:span> - OAB/CE8985-A<text:line-break/><text:span text:style-name="T44">ADVOGADO: MANOEL TOMAZ DE ALMEIDA NETO</text:span> - OAB/CE8730-A<text:line-break/><text:span text:style-name="T44">ADVOGADO: EXPEDITO MELO CARLOS</text:span> - OAB/CE16250-A<text:line-break/><text:span text:style-name="T44">ADVOGADO: CARLOS GEOVANNI GONCALVES SOARES</text:span> - OAB/CE17594-A<text:line-break/><text:span text:style-name="T44">ADVOGADO: PEDRO ERNESTO FILHO</text:span> - OAB/CE7963-A<text:line-break/><text:span text:style-name="T44">ADVOGADO: HENRIQUE SILVEIRA ARAUJO</text:span> - OAB/CE14747-A<text:line-break/><text:span text:style-name="T44">ADVOGADO: SOLANA MARIA MARTINS CARMO</text:span> - OAB/CE6972-A<text:line-break/><text:span text:style-name="T44">ADVOGADO: IDELMAR PIRES</text:span> - OAB/CE15580<text:line-break/><text:span text:style-name="T44">ADVOGADO: TERESA NOEMI DE ALENCAR ARRAES DUARTE</text:span> - OAB/CE3869-A<text:line-break/><text:soft-page-break/><text:span text:style-name="T44">ADVOGADO: ISAEL BERNARDO DE OLIVEIRA</text:span> - OAB/CE6814-A<text:line-break/><text:span text:style-name="T44">ADVOGADO: ANTONIO EDMAR CARVALHO LEITE</text:span> - OAB/CE14815-A<text:line-break/><text:span text:style-name="T44">ADVOGADO: FRANCISCO JOSE SANTOS AQUINO</text:span> - OAB/CE55762-A<text:line-break/><text:span text:style-name="T10">APELANTE</text:span>: CAMILA CABRAL BASTOS<text:line-break/><text:span text:style-name="T44">ADVOGADO: CLAITON LUIS BORK</text:span> - OAB/SC9399-A<text:line-break/><text:span text:style-name="T44">ADVOGADO: VANESSA FERNANDES COSTA LANDIM</text:span> - OAB/CE26381-A<text:line-break/><text:span text:style-name="T10">APELADO</text:span>: CAMILA CABRAL BASTOS<text:line-break/><text:span text:style-name="T44">ADVOGADO: CLAITON LUIS BORK</text:span> - OAB/SC9399-A<text:line-break/><text:span text:style-name="T44">ADVOGADO: VANESSA FERNANDES COSTA LANDIM</text:span> - OAB/CE26381-A<text:line-break/><text:span text:style-name="T10">APELADO</text:span>: BANCO DO NORDESTE DO BRASIL SA<text:line-break/><text:span text:style-name="T44">ADVOGADO: EURIVALDO CARDOSO DE BRITO</text:span> - OAB/CE16196-A<text:line-break/><text:span text:style-name="T44">ADVOGADO: REGINA HELENA COSTA E COSTA LIMA</text:span> - OAB/CE8230-A<text:line-break/><text:span text:style-name="T44">ADVOGADO: FRANCISCO DANIEL RIBEIRO</text:span> - OAB/CE14758-A<text:line-break/><text:span text:style-name="T44">ADVOGADO: REGIVALDO FONTES NOGUEIRA</text:span> - OAB/CE9128-A<text:line-break/><text:span text:style-name="T44">ADVOGADO: KARINE RODRIGUES MATTOS BESSA</text:span> - OAB/CE18120-A<text:line-break/><text:span text:style-name="T44">ADVOGADO: RAFAELA VERAS ANTERO</text:span> - OAB/CE14058-A<text:line-break/><text:span text:style-name="T44">ADVOGADO: JOSE ESTENIO RAULINO CAVALCANTE</text:span> - OAB/CE9772-A<text:line-break/><text:span text:style-name="T44">ADVOGADO: DARCY FONTENELLE DE ARAUJO NETO</text:span> - OAB/CE15020-A<text:line-break/><text:span text:style-name="T44">ADVOGADO: CATERINE DE HOLANDA BARROSO</text:span> - OAB/CE13806-A<text:line-break/><text:span text:style-name="T44">ADVOGADO: KILVIA MARA AGUIAR</text:span> - OAB/CE14608-A<text:line-break/><text:span text:style-name="T44">ADVOGADO: TARCISIO REBOUCAS PORTO JUNIOR</text:span> - OAB/CE7216-A<text:line-break/><text:span text:style-name="T44">ADVOGADO: FRANCISCO ROBERTO BRASIL DE SOUZA</text:span> - OAB/CE6097-A<text:line-break/><text:span text:style-name="T44">ADVOGADO: LUIS FERREIRA DE MORAES FILHO</text:span> - OAB/CE16243-A<text:line-break/><text:span text:style-name="T44">ADVOGADO: RICARDO AUGUSTO DE LIMA BRAGA</text:span> - OAB/CE8985-A<text:line-break/><text:span text:style-name="T44">ADVOGADO: MANOEL TOMAZ DE ALMEIDA NETO</text:span> - OAB/CE8730-A<text:line-break/><text:span text:style-name="T44">ADVOGADO: EXPEDITO MELO CARLOS</text:span> - OAB/CE16250-A<text:line-break/><text:span text:style-name="T44">ADVOGADO: CARLOS GEOVANNI GONCALVES SOARES</text:span> - OAB/CE17594-A<text:line-break/><text:span text:style-name="T44">ADVOGADO: PEDRO ERNESTO FILHO</text:span> - OAB/CE7963-A<text:line-break/><text:span text:style-name="T44">ADVOGADO: HENRIQUE SILVEIRA ARAUJO</text:span> - OAB/CE14747-A<text:line-break/><text:span text:style-name="T44">ADVOGADO: SOLANA MARIA MARTINS CARMO</text:span> - OAB/CE6972-A<text:line-break/><text:span text:style-name="T44">ADVOGADO: IDELMAR PIRES</text:span> - OAB/CE15580<text:line-break/><text:span text:style-name="T44">ADVOGADO: TERESA NOEMI DE ALENCAR ARRAES DUARTE</text:span> - OAB/CE3869-A<text:line-break/><text:span text:style-name="T44">ADVOGADO: ISAEL BERNARDO DE OLIVEIRA</text:span> - OAB/CE6814-A<text:line-break/><text:span text:style-name="T44">ADVOGADO: ANTONIO EDMAR CARVALHO LEITE</text:span> - OAB/CE14815-A<text:line-break/><text:span text:style-name="T44">ADVOGADO: FRANCISCO JOSE SANTOS AQUINO</text:span> - OAB/CE55762-A<text:line-break/><text:line-break/><text:line-break/><text:span text:style-name="T32">189-</text:span><text:span text:style-name="T11">APELAÇÃO CÍVEL N 3009029-91.2025.8.06.0167</text:span><text:line-break/><text:span text:style-name="T10">RELATOR(A): 3º Gabinete da 3ª Câmara de Direito Privado/MARCOS WILLIAM LEITE DE OLIVEIRA</text:span><text:line-break/><text:span text:style-name="T10">APELANTE</text:span>: BANCO SANTANDER (BRASIL) S.A.<text:line-break/><text:span text:style-name="T44">ADVOGADO: MARCO ROBERTO COSTA PIRES DE MACEDO</text:span> - OAB/BA16021-A<text:line-break/><text:span text:style-name="T10">APELANTE</text:span>: ZURICH SANTANDER BRASIL SEGUROS E PREVIDENCIA S.A.<text:line-break/><text:span text:style-name="T44">ADVOGADO: MARCO ROBERTO COSTA PIRES DE MACEDO</text:span> - OAB/BA16021-A<text:line-break/><text:span text:style-name="T10">APELADO</text:span>: BENEDITO PRADO VASCONCELOS<text:line-break/><text:span text:style-name="T44">ADVOGADO: ANTONIO LUIZ SABOIA ALCANFOR</text:span> - OAB/CE2586300A<text:line-break/><text:line-break/><text:line-break/><text:soft-page-break/><text:span text:style-name="T32">190-</text:span><text:span text:style-name="T11">APELAÇÃO CÍVEL N 0200070-24.2024.8.06.0107</text:span><text:line-break/><text:span text:style-name="T10">RELATOR(A): 3º Gabinete da 3ª Câmara de Direito Privado/MARCOS WILLIAM LEITE DE OLIVEIRA</text:span><text:line-break/><text:span text:style-name="T10">APELANTE</text:span>: BANCO BRADESCO S/A<text:line-break/><text:span text:style-name="T44">ADVOGADO: PAULO EDUARDO PRADO</text:span> - OAB/CE24314-A<text:line-break/><text:span text:style-name="T10">APELADO</text:span>: FRANCISCO BENTO<text:line-break/><text:span text:style-name="T44">ADVOGADO: ANTONIO DE PADUA AGUIAR</text:span> - OAB/CE34763-A<text:line-break/><text:span text:style-name="T44">ADVOGADO: FRANCISCO MARCIO LOPES DAS CHAGAS</text:span> - OAB/CE42625-A<text:line-break/><text:line-break/><text:line-break/><text:line-break/><text:span text:style-name="T32">191-</text:span><text:span text:style-name="T11">APELAÇÃO CÍVEL N 0200927-60.2024.8.06.0175</text:span><text:line-break/><text:span text:style-name="T10">RELATOR(A): 3º Gabinete da 3ª Câmara de Direito Privado/MARCOS WILLIAM LEITE DE OLIVEIRA</text:span><text:line-break/><text:span text:style-name="T10">APELANTE</text:span>: FRANCISCO ALTINO XAVIER<text:line-break/><text:span text:style-name="T44">ADVOGADO: ROGER MADSON SILVEIRA MONTEIRO</text:span> - OAB/CE16177-A<text:line-break/><text:span text:style-name="T10">APELADO</text:span>: BANCO BMG SA<text:line-break/><text:span text:style-name="T44">ADVOGADO: ANTONIO DE MORAES DOURADO NETO</text:span> - OAB/PE23255-A<text:line-break/><text:line-break/><text:line-break/><text:line-break/><text:span text:style-name="T32">192-</text:span><text:span text:style-name="T11">APELAÇÃO CÍVEL N 0053678-42.2020.8.06.0112</text:span><text:line-break/><text:span text:style-name="T10">RELATOR(A): 3º Gabinete da 3ª Câmara de Direito Privado/MARCOS WILLIAM LEITE DE OLIVEIRA</text:span><text:line-break/><text:span text:style-name="T10">APELANTE</text:span>: BANCO DO NORDESTE DO BRASIL SA<text:line-break/><text:span text:style-name="T44">ADVOGADO: TARCISIO REBOUCAS PORTO JUNIOR</text:span> - OAB/CE7216-A<text:line-break/><text:span text:style-name="T10">APELADO</text:span>: AUGUSTO CRISTOVAO DA SILVA<text:line-break/><text:span text:style-name="T44">ADVOGADO: ROBERTO WELLINGTON VIEIRA VAZ JUNIOR</text:span> - OAB/CE38788-A<text:line-break/><text:line-break/><text:line-break/><text:line-break/><text:span text:style-name="T32">193-</text:span><text:span text:style-name="T11">APELAÇÃO CÍVEL N 0243098-69.2024.8.06.0001</text:span><text:line-break/><text:span text:style-name="T10">RELATOR(A): 3º Gabinete da 3ª Câmara de Direito Privado/MARCOS WILLIAM LEITE DE OLIVEIRA</text:span><text:line-break/><text:span text:style-name="T10">APELANTE</text:span>: ANA AMELIA SANTANA HOLANDA<text:line-break/><text:span text:style-name="T44">ADVOGADO: ALEXANDRA SOUSA FROTA</text:span> - OAB/CE32485-A<text:line-break/><text:span text:style-name="T10">APELANTE</text:span>: PEDRO DARIO OLIVEIRA SANTANA<text:line-break/><text:span text:style-name="T44">ADVOGADO: ALEXANDRA SOUSA FROTA</text:span> - OAB/CE32485-A<text:line-break/><text:span text:style-name="T10">APELADO</text:span>: MARGARIDA MARIA SAMPAIO OLIVEIRA<text:line-break/><text:span text:style-name="T44">ADVOGADO: JONHSON RODRIGUES FERREIRA FILHO</text:span> - OAB/CE50139-A<text:line-break/><text:span text:style-name="T10">APELADO</text:span>: JOSE HELIO OLIVEIRA SANTANA<text:line-break/><text:span text:style-name="T44">ADVOGADO: GLEIDSON CARLOS DOS SANTOS</text:span> - OAB/CE48677-A<text:line-break/><text:span text:style-name="T44">ADVOGADO: JONHSON RODRIGUES FERREIRA FILHO</text:span> - OAB/CE50139-A<text:line-break/><text:line-break/><text:line-break/><text:span text:style-name="T32">194-</text:span><text:span text:style-name="T11">APELAÇÃO CÍVEL N 0200338-13.2023.8.06.0140</text:span><text:line-break/><text:span text:style-name="T10">RELATOR(A): 3º Gabinete da 3ª Câmara de Direito Privado/MARCOS WILLIAM LEITE DE OLIVEIRA</text:span><text:line-break/><text:soft-page-break/><text:span text:style-name="T10">APELANTE</text:span>: Maria de Fatima do Nascimento Silva<text:line-break/><text:span text:style-name="T10">APELANTE</text:span>: REGINA CELIA RODRIGUES DOS SANTOS<text:line-break/><text:span text:style-name="T44">ADVOGADO: IURY DE ABREU LOPES</text:span> - OAB/CE43527-A<text:line-break/><text:span text:style-name="T10">APELANTE</text:span>: Francisco Thyago Braga Paz<text:line-break/><text:span text:style-name="T10">APELANTE</text:span>: Antonio Jose da SIlva<text:line-break/><text:span text:style-name="T10">APELANTE</text:span>: Francisco Jose Batista da Silva<text:line-break/><text:span text:style-name="T10">APELANTE</text:span>: Maria do Socorro Vieira Faria<text:line-break/><text:span text:style-name="T10">APELANTE</text:span>: Antonia Pereira Goncalves<text:line-break/><text:span text:style-name="T10">APELANTE</text:span>: Jose Maria Pereira Monte<text:line-break/><text:span text:style-name="T44">ADVOGADO: ANDERSON HENRIQUE DE SOUSA</text:span> - OAB/SP182746-A<text:line-break/><text:span text:style-name="T10">APELANTE</text:span>: FRANCIMEIRE DOS SANTOS SALES<text:line-break/><text:span text:style-name="T10">APELADO</text:span>: OURO SOL EMPREENDIMENTOS IMOBILIARIOS LTDA<text:line-break/><text:span text:style-name="T44">ADVOGADO: RICARDO LEMOS ESTEVES</text:span> - OAB/CE9559-A<text:line-break/><text:span text:style-name="T44">ADVOGADO: RICARDO HENRIQUE MOREIRA DE AZEVEDO</text:span> - OAB/CE9181<text:line-break/><text:line-break/><text:line-break/><text:line-break/><text:span text:style-name="T32">195-</text:span><text:span text:style-name="T11">APELAÇÃO CÍVEL N 3062710-86.2025.8.06.0001</text:span><text:line-break/><text:span text:style-name="T10">RELATOR(A): 3º Gabinete da 3ª Câmara de Direito Privado/MARCOS WILLIAM LEITE DE OLIVEIRA</text:span><text:line-break/><text:span text:style-name="T10">APELANTE</text:span>: JULIANA CHAVES BORGES<text:line-break/><text:span text:style-name="T44">ADVOGADO: BRUNO LUIS MAGALHAES ELLERY</text:span> - OAB/CE24636-A<text:line-break/><text:span text:style-name="T10">APELADO</text:span>: FRANCISCO BEZERRA DA SILVA JUNIOR<text:line-break/><text:span text:style-name="T44">ADVOGADO: LORENA PONTES IZEQUIEL LEAL</text:span> - OAB/RJ245274-A<text:line-break/><text:line-break/><text:line-break/><text:line-break/><text:span text:style-name="T32">196-</text:span><text:span text:style-name="T11">APELAÇÃO CÍVEL N 0281483-86.2024.8.06.0001</text:span><text:line-break/><text:span text:style-name="T10">RELATOR(A): 3º Gabinete da 3ª Câmara de Direito Privado/MARCOS WILLIAM LEITE DE OLIVEIRA</text:span><text:line-break/><text:span text:style-name="T10">APELANTE</text:span>: UNIMED DE FORTALEZA COOPERATIVA DE TRABALHO MEDICO LTDA<text:line-break/><text:span text:style-name="T44">ADVOGADO: DAVID SOMBRA PEIXOTO</text:span> - OAB/CE16477-A<text:line-break/><text:span text:style-name="T10">APELADO</text:span>: PEDRO CRUZ FARIAS<text:line-break/><text:span text:style-name="T44">ADVOGADO: ANA PAULA CRUZ FARIAS</text:span> - OAB/CE50877-A<text:line-break/><text:line-break/><text:line-break/><text:line-break/><text:span text:style-name="T32">197-</text:span><text:span text:style-name="T11">PELAÇÃO CÍVEL N 0255722-53.2024.8.06.0001</text:span><text:line-break/><text:span text:style-name="T10">RELATOR(A): 3º Gabinete da 3ª Câmara de Direito Privado/MARCOS WILLIAM LEITE DE OLIVEIRA</text:span><text:line-break/><text:span text:style-name="T10">APELANTE</text:span>: FRANCISCO MARCILENO BATISTA MARINHO<text:line-break/><text:span text:style-name="T44">ADVOGADO: REBEKA FONTENELE DE MESQUITA</text:span> - OAB/CE47395-A<text:line-break/><text:span text:style-name="T44">ADVOGADO: FRANCISCO NATANAEL LOPES ADRIANO</text:span> - OAB/CE50576-A<text:line-break/><text:span text:style-name="T10">APELADO</text:span>: PROMOVE ADMINISTRADORA DE CONSORCIOS LTDA<text:line-break/><text:span text:style-name="T44">ADVOGADO: ELIDA CRISTINA DE LIMA MARTINS</text:span> - OAB/PB15379-A<text:line-break/><text:line-break/><text:line-break/><text:soft-page-break/><text:span text:style-name="T32">198-</text:span><text:span text:style-name="T11">APELAÇÃO CÍVEL N 0050949-24.2020.8.06.0086</text:span><text:line-break/><text:span text:style-name="T10">RELATOR(A): 3º Gabinete da 3ª Câmara de Direito Privado/MARCOS WILLIAM LEITE DE OLIVEIRA</text:span><text:line-break/><text:span text:style-name="T10">APELANTE</text:span>: VALNILSON BERNARDINO COSMO<text:line-break/><text:span text:style-name="T44">ADVOGADO: JOSE EDSON NOGUEIRA COSTA</text:span> - OAB/CE6755-A<text:line-break/><text:span text:style-name="T10">APELADO</text:span>: VANUZIA OLIVEIRA DE LIMA<text:line-break/><text:span text:style-name="T44">ADVOGADO: FRANCISCO ALVES DA SILVA</text:span> - OAB/CE25399-A<text:line-break/><text:line-break/><text:line-break/><text:span text:style-name="T32">199-</text:span><text:span text:style-name="T11">APELAÇÃO CÍVEL N 3105741-59.2025.8.06.0001</text:span><text:line-break/><text:span text:style-name="T10">RELATOR(A): 3º Gabinete da 3ª Câmara de Direito Privado/MARCOS WILLIAM LEITE DE OLIVEIRA</text:span><text:line-break/><text:span text:style-name="T10">APELANTE</text:span>: CONSILEQUE BORGES DOS SANTOS<text:line-break/><text:span text:style-name="T44">ADVOGADO: GABRIELLI LOUREIRO CAMPELO</text:span> - OAB/CE33356-A<text:line-break/><text:span text:style-name="T10">APELADO</text:span>: BV FINANCEIRA S.A CRÉDITO FINANCIAMENTO E INVESTIMENTO<text:line-break/><text:span text:style-name="T44">ADVOGADO: RODRIGO SCOPEL</text:span> - OAB/RS40004-A<text:line-break/><text:line-break/><text:line-break/><text:line-break/><text:span text:style-name="T32">200-</text:span><text:span text:style-name="T11">APELAÇÃO CÍVEL N 0274826-31.2024.8.06.0001</text:span><text:line-break/><text:span text:style-name="T10">RELATOR(A): 3º Gabinete da 3ª Câmara de Direito Privado/MARCOS WILLIAM LEITE DE OLIVEIRA</text:span><text:line-break/><text:span text:style-name="T10">APELANTE</text:span>: B. K. S. D. C.<text:line-break/><text:span text:style-name="T10">APELADO</text:span>: DAVID DA COSTA LEITE<text:line-break/><text:line-break/><text:line-break/><text:line-break/><text:span text:style-name="T32">201-</text:span><text:span text:style-name="T11">AGRAVO DE INSTRUMENTO N 3013250-02.2026.8.06.0000</text:span><text:line-break/><text:span text:style-name="T10">RELATOR(A): 3º Gabinete da 3ª Câmara de Direito Privado/MARCOS WILLIAM LEITE DE OLIVEIRA</text:span><text:line-break/><text:span text:style-name="T10">AGRAVANTE</text:span>: UNIMED DE FORTALEZA COOPERATIVA DE TRABALHO MEDICO LTDA<text:line-break/><text:span text:style-name="T44">ADVOGADO: DAVID SOMBRA PEIXOTO</text:span> - OAB/CE16477-A<text:line-break/><text:span text:style-name="T10">AGRAVADO</text:span>: M. E. C. D. S.<text:line-break/><text:span text:style-name="T44">ADVOGADO: ANA JULIA DUARTE DO REGO</text:span> - OAB/CE32447-A<text:line-break/><text:span text:style-name="T10">AGRAVADO</text:span>: M. I. C. D. S.<text:line-break/><text:span text:style-name="T44">ADVOGADO: ANA JULIA DUARTE DO REGO</text:span> - OAB/CE32447-A<text:line-break/></text:p>
      <text:p text:style-name="P13"><text:span text:style-name="T33">202-</text:span><text:span text:style-name="T11">AGRAVO DE INSTRUMENTO N 3013081-15.2026.8.06.0000</text:span><text:line-break/><text:span text:style-name="T10">RELATOR(A): 3º Gabinete da 3ª Câmara de Direito Privado/MARCOS WILLIAM LEITE DE OLIVEIRA</text:span><text:line-break/><text:span text:style-name="T10">AGRAVANTE</text:span>: FRANCISCO ANDRE GOMES MONTE<text:line-break/><text:span text:style-name="T44">ADVOGADO: ALESSANDRO DE AZEVEDO NOGUEIRA</text:span> - OAB/CE22862-A<text:line-break/><text:span text:style-name="T10">AGRAVANTE</text:span>: A M STUDIO DE PROJETOS,CONSULTORIA E DESIGN DE INTERIORES LTDA<text:line-break/><text:span text:style-name="T44">ADVOGADO: ALESSANDRO DE AZEVEDO NOGUEIRA</text:span> - OAB/CE22862-A<text:line-break/><text:span text:style-name="T10">AGRAVADO</text:span>: ANA BEATRIZ DE ALENCAR ARARIPE FURTADO<text:line-break/><text:soft-page-break/><text:span text:style-name="T44">ADVOGADO: BETOVEN RODRIGUES DE OLIVEIRA</text:span> - OAB/CE5415-A<text:line-break/><text:span text:style-name="T44">ADVOGADO: BRENDA CAROLINE GARRETO RODRIGUES DE OLIVEIRA</text:span> - OAB/CE39719-A<text:line-break/><text:line-break/><text:line-break/><text:line-break/><text:span text:style-name="T33">203-</text:span><text:span text:style-name="T11">APELAÇÃO CÍVEL N 0213385-49.2024.8.06.0001</text:span><text:line-break/><text:span text:style-name="T10">RELATOR(A): 3º Gabinete da 3ª Câmara de Direito Privado/MARCOS WILLIAM LEITE DE OLIVEIRA</text:span><text:line-break/><text:span text:style-name="T10">APELANTE</text:span>: CAIXA DE ASSISTENCIA DOS FUNCIONARIOS DO BANCO DO BRASIL<text:line-break/><text:span text:style-name="T44">ADVOGADO: TARCISIO REBOUCAS PORTO JUNIOR</text:span> - OAB/CE7216-A<text:line-break/><text:span text:style-name="T44">ADVOGADO: DAVID SOMBRA PEIXOTO</text:span> - OAB/CE16477-A<text:line-break/><text:span text:style-name="T10">APELADO</text:span>: FRANCISCO WELLINGTON QUIXADA CARVALHO<text:line-break/><text:span text:style-name="T44">ADVOGADO: SERGIO LUIS TAVARES MARTINS</text:span> - OAB/CE14259-A<text:line-break/><text:span text:style-name="T44">ADVOGADO: TARCIANO CAPIBARIBE BARROS</text:span> - OAB/CE11208-A<text:line-break/><text:line-break/><text:line-break/><text:line-break/><text:span text:style-name="T33">204-</text:span><text:span text:style-name="T11">AGRAVO DE INSTRUMENTO N 3013594-80.2026.8.06.0000</text:span><text:line-break/><text:span text:style-name="T10">RELATOR(A): 3º Gabinete da 3ª Câmara de Direito Privado/MARCOS WILLIAM LEITE DE OLIVEIRA</text:span><text:line-break/><text:span text:style-name="T10">AGRAVANTE</text:span>: BRENO MORAIS DIAS<text:line-break/><text:span text:style-name="T44">ADVOGADO: BRENO MORAIS DIAS</text:span> - OAB/CE21695-A<text:line-break/><text:span text:style-name="T10">AGRAVADO</text:span>: COOPERATIVA DE CREDITO, POUPANCA E INVESTIMENTO SUL RIOGRANDENSE - SICREDI ORIGENS RS<text:line-break/><text:span text:style-name="T10">AGRAVADO</text:span>: SICREDI NORTE - COOP. DE CREDITO<text:line-break/><text:span text:style-name="T44">ADVOGADO: THEO SALES REDIG</text:span> - OAB/PA14810-A<text:line-break/><text:line-break/><text:line-break/><text:line-break/><text:span text:style-name="T33">205-</text:span><text:span text:style-name="T11">AGRAVO DE INSTRUMENTO N 0633505-51.2024.8.06.0000</text:span><text:line-break/><text:span text:style-name="T10">RELATOR(A): 3º Gabinete da 3ª Câmara de Direito Privado/MARCOS WILLIAM LEITE DE OLIVEIRA</text:span><text:line-break/><text:span text:style-name="T10">AGRAVANTE</text:span>: MINISTERIO DA FAZENDA<text:line-break/><text:span text:style-name="T10">AGRAVADO</text:span>: U R P CARGAS E LOGISTICA LTDA EM RECUPERACAO JUDICIAL<text:line-break/><text:span text:style-name="T44">ADVOGADO: MOZART GOMES DE LIMA NETO</text:span> - OAB/CE16445-A<text:line-break/><text:line-break/><text:line-break/><text:line-break/><text:span text:style-name="T33">206-</text:span><text:span text:style-name="T11">APELAÇÃO CÍVEL N 0225879-43.2024.8.06.0001</text:span><text:line-break/><text:span text:style-name="T10">RELATOR(A): 3º Gabinete da 3ª Câmara de Direito Privado/MARCOS WILLIAM LEITE DE OLIVEIRA</text:span><text:line-break/><text:span text:style-name="T10">APELANTE</text:span>: EMANUELA SANTANA FELIX DE SOUZA<text:line-break/><text:span text:style-name="T44">ADVOGADO: LUCAS VINICIUS RODRIGUES PEIXOTO</text:span> - OAB/GO66217-A<text:line-break/><text:span text:style-name="T10">APELADO</text:span>: BANCO VOTORANTIM S.A.<text:line-break/><text:span text:style-name="T44">ADVOGADO: ROBERTA BEATRIZ DO NASCIMENTO</text:span> - OAB/SP192649-A<text:line-break/><text:span text:style-name="T44">ADVOGADO: JOSE LIDIO ALVES DOS SANTOS</text:span> - OAB/CE35180-S<text:line-break/><text:line-break/><text:soft-page-break/><text:line-break/><text:span text:style-name="T33">207-</text:span><text:span text:style-name="T11">APELAÇÃO CÍVEL N 3105432-38.2025.8.06.0001</text:span><text:line-break/><text:span text:style-name="T10">RELATOR(A): 3º Gabinete da 3ª Câmara de Direito Privado/MARCOS WILLIAM LEITE DE OLIVEIRA</text:span><text:line-break/><text:span text:style-name="T10">APELANTE</text:span>: UNIMED DE FORTALEZA COOPERATIVA DE TRABALHO MEDICO LTDA<text:line-break/><text:span text:style-name="T44">ADVOGADO: DAVID SOMBRA PEIXOTO</text:span> - OAB/CE16477-A<text:line-break/><text:span text:style-name="T10">APELADO</text:span>: THAINNAR BARBOSA DA CRUZ<text:line-break/><text:span text:style-name="T44">ADVOGADO: RAPHAEL ROCHA BANDEIRA BARBOSA</text:span> - OAB/CE29529-A<text:line-break/><text:line-break/><text:line-break/><text:line-break/><text:span text:style-name="T33">208-</text:span><text:span text:style-name="T11">APELAÇÃO CÍVEL N 3000993-02.2025.8.06.0154</text:span><text:line-break/><text:span text:style-name="T10">RELATOR(A): 3º Gabinete da 3ª Câmara de Direito Privado/MARCOS WILLIAM LEITE DE OLIVEIRA</text:span><text:line-break/><text:span text:style-name="T10">APELANTE</text:span>: NU PAGAMENTOS S.A.<text:line-break/><text:span text:style-name="T44">ADVOGADO: VITORIA PAULINO FARIAS</text:span> - OAB/CE49017-A<text:line-break/><text:span text:style-name="T44">ADVOGADO: ANTONIO DE MORAES DOURADO NETO</text:span> - OAB/PE23255-A<text:line-break/><text:span text:style-name="T10">APELANTE</text:span>: BANCO BRADESCO S/A<text:line-break/><text:span text:style-name="T44">ADVOGADO: LUIZ AUGUSTO ABRANTES PEQUENO JUNIOR</text:span> - OAB/CE23178-A<text:line-break/><text:span text:style-name="T44">ADVOGADO: THIAGO BARREIRA ROMCY</text:span> - OAB/CE23900-A<text:line-break/><text:span text:style-name="T10">APELADO</text:span>: MARIA ILNA FELIPE PEREIRA<text:line-break/><text:span text:style-name="T44">ADVOGADO: MARCOS ANTONIO INACIO DA SILVA</text:span> - OAB/CE20417-A<text:line-break/><text:line-break/><text:line-break/><text:line-break/><text:span text:style-name="T33">209-</text:span><text:span text:style-name="T11">AGRAVO DE INSTRUMENTO N 3001294-86.2026.8.06.0000</text:span><text:line-break/><text:span text:style-name="T10">RELATOR(A): 3º Gabinete da 3ª Câmara de Direito Privado/MARCOS WILLIAM LEITE DE OLIVEIRA</text:span><text:line-break/><text:span text:style-name="T10">AGRAVANTE</text:span>: VILLA SOL EMPREENDIMENTOS LTDA<text:line-break/><text:span text:style-name="T44">ADVOGADO: PAULO NAPOLEAO GONCALVES QUEZADO</text:span> - OAB/CE3183-A<text:line-break/><text:span text:style-name="T44">ADVOGADO: CINTHIA GREYNE ARAUJO DA SILVA</text:span> - OAB/CE28569-A<text:line-break/><text:span text:style-name="T10">AGRAVANTE</text:span>: JULIO CESAR FARINA registrado(a) civilmente como Enif Gamma<text:line-break/><text:span text:style-name="T44">ADVOGADO: CINTHIA GREYNE ARAUJO DA SILVA</text:span> - OAB/CE28569-A<text:line-break/><text:span text:style-name="T44">ADVOGADO: PAULO NAPOLEAO GONCALVES QUEZADO</text:span> - OAB/CE3183-A<text:line-break/><text:span text:style-name="T10">AGRAVADO</text:span>: VICENTE DE PAULO GASPAR COSTA<text:line-break/><text:span text:style-name="T44">ADVOGADO: MANOEL OSVALDO FLORENCIO BATISTA</text:span> - OAB/CE3776-A<text:line-break/></text:p>
      <text:p text:style-name="P14"><text:line-break/><text:span text:style-name="T33">210-</text:span><text:span text:style-name="T11">APELAÇÃO CÍVEL N 3004639-44.2026.8.06.0167</text:span><text:line-break/><text:span text:style-name="T10">RELATOR(A): 3º Gabinete da 3ª Câmara de Direito Privado/MARCOS WILLIAM LEITE DE OLIVEIRA</text:span><text:line-break/><text:span text:style-name="T10">APELANTE</text:span>: ADMINISTRADORA DE CONSORCIO NACIONAL HONDA LTDA<text:line-break/><text:span text:style-name="T44">ADVOGADO: ROSANGELA DA ROSA CORREA</text:span> - OAB/CE27988-A<text:line-break/><text:span text:style-name="T10">APELADO</text:span>: MANOEL JOSE DE MOURA NETO<text:line-break/><text:line-break/><text:line-break/><text:soft-page-break/><text:line-break/><text:span text:style-name="T33">211-</text:span><text:span text:style-name="T11">AGRAVO DE INSTRUMENTO N 3014366-43.2026.8.06.0000</text:span><text:line-break/><text:span text:style-name="T10">RELATOR(A): 3º Gabinete da 3ª Câmara de Direito Privado/MARCOS WILLIAM LEITE DE OLIVEIRA</text:span><text:line-break/><text:span text:style-name="T10">AGRAVANTE</text:span>: ISMAEL LIMA MENDES<text:line-break/><text:span text:style-name="T44">ADVOGADO: PAULO ROBERTO LOPES JUNIOR</text:span> - OAB/CE46673-A<text:line-break/><text:span text:style-name="T10">AGRAVADO</text:span>: BANCO SAFRA S A<text:line-break/><text:span text:style-name="T44">ADVOGADO: JOSE CARLOS SKRZYSZOWSKI JUNIOR</text:span> - OAB/CE26502-A<text:line-break/><text:line-break/><text:line-break/><text:line-break/><text:span text:style-name="T34">212-</text:span><text:span text:style-name="T11">AGRAVO DE INSTRUMENTO N 3015849-11.2026.8.06.0000</text:span><text:line-break/><text:span text:style-name="T10">RELATOR(A): 3º Gabinete da 3ª Câmara de Direito Privado/MARCOS WILLIAM LEITE DE OLIVEIRA</text:span><text:line-break/><text:span text:style-name="T10">AGRAVANTE</text:span>: MARLI MAMEDE ALVES<text:line-break/><text:span text:style-name="T44">ADVOGADO: ANGELO MATHEUS FREITAS BRAUNA</text:span> - OAB/CE51485-A<text:line-break/><text:span text:style-name="T10">AGRAVADO</text:span>: AYMORE CREDITO, FINANCIAMENTO E INVESTIMENTO S.A.<text:line-break/><text:span text:style-name="T44">ADVOGADO: ANTONIO SAMUEL DA SILVEIRA</text:span> - OAB/SP94243-A<text:line-break/><text:line-break/><text:line-break/><text:line-break/><text:span text:style-name="T34">213-</text:span><text:span text:style-name="T11">APELAÇÃO CÍVEL N 0006198-34.2019.8.06.0167</text:span><text:line-break/><text:span text:style-name="T10">RELATOR(A): 3º Gabinete da 3ª Câmara de Direito Privado/MARCOS WILLIAM LEITE DE OLIVEIRA</text:span><text:line-break/><text:span text:style-name="T10">APELANTE</text:span>: R N PEIXOTO GOMES CONSTRUCAO<text:line-break/><text:span text:style-name="T10">APELADO</text:span>: VERBRAS-INDUSTRIA E COMERCIO DE TINTAS LTDA.<text:line-break/><text:span text:style-name="T44">ADVOGADO: LUCIANO SOUSA DE BRITTO</text:span> - OAB/PI3283<text:line-break/><text:line-break/><text:line-break/><text:line-break/><text:span text:style-name="T34">214-</text:span><text:span text:style-name="T11">APELAÇÃO CÍVEL N 3001339-28.2026.8.06.0053</text:span><text:line-break/><text:span text:style-name="T10">RELATOR(A): 3º Gabinete da 3ª Câmara de Direito Privado/MARCOS WILLIAM LEITE DE OLIVEIRA</text:span><text:line-break/><text:span text:style-name="T10">APELANTE</text:span>: BANCO BRADESCO S/A<text:line-break/><text:span text:style-name="T44">ADVOGADO: FRANCISCO SAMPAIO DE MENEZES JUNIOR</text:span> - OAB/CE9075-A<text:line-break/><text:span text:style-name="T10">APELADO</text:span>: MARIA TAMIRES DOS SANTOS<text:line-break/><text:span text:style-name="T44">ADVOGADO: CLEIDIANE MARQUES DA SILVA</text:span> - OAB/CE46065-A<text:line-break/><text:line-break/><text:line-break/><text:line-break/><text:span text:style-name="T34">215-</text:span><text:span text:style-name="T11">APELAÇÃO CÍVEL N 3000400-52.2025.8.06.0160</text:span><text:line-break/><text:span text:style-name="T10">RELATOR(A): 3º Gabinete da 3ª Câmara de Direito Privado/MARCOS WILLIAM LEITE DE OLIVEIRA</text:span><text:line-break/><text:span text:style-name="T10">APELANTE</text:span>: FRANCISCO ENOC SANTOS MARTINS<text:line-break/><text:span text:style-name="T44">ADVOGADO: FRANCISCO VINICIUS XIMENES PAIVA</text:span> - OAB/CE51597-A<text:line-break/><text:span text:style-name="T10">APELADO</text:span>: COMPANHIA ENERGETICA DO CEARA<text:line-break/><text:span text:style-name="T44">ADVOGADO: ANTONIO CLETO GOMES</text:span> - OAB/CE5864-A<text:line-break/><text:line-break/><text:soft-page-break/><text:span text:style-name="T34">216-</text:span><text:span text:style-name="T11">APELAÇÃO CÍVEL N 3007934-39.2025.8.06.0001</text:span><text:line-break/><text:span text:style-name="T10">RELATOR(A): 3º Gabinete da 3ª Câmara de Direito Privado/MARCOS WILLIAM LEITE DE OLIVEIRA</text:span><text:line-break/><text:span text:style-name="T10">APELANTE</text:span>: JANE ALCANTARA OLIVEIRA<text:line-break/><text:span text:style-name="T44">ADVOGADO: MILENA FERREIRA DE LIMA</text:span> - OAB/CE49674-A<text:line-break/><text:span text:style-name="T44">ADVOGADO: TACIO LUIZ BARBOZA MAIA</text:span> - OAB/CE49694-A<text:line-break/><text:span text:style-name="T10">APELADO</text:span>: FERNANDA DE FATIMA ALVES DE ABREU<text:line-break/><text:span text:style-name="T44">ADVOGADO: ANTONIO FRANCISCO GALVAO BRITO</text:span> - OAB/CE46721-A<text:line-break/><text:span text:style-name="T10">APELADO</text:span>: A L MAIA SILVA LTDA<text:line-break/><text:span text:style-name="T44">ADVOGADO: ANTONIO FRANCISCO GALVAO BRITO</text:span> - OAB/CE46721-A<text:line-break/><text:line-break/><text:line-break/><text:line-break/><text:span text:style-name="T34">217-</text:span><text:span text:style-name="T11">APELAÇÃO CÍVEL N 3001848-10.2025.8.06.0112</text:span><text:line-break/><text:span text:style-name="T10">RELATOR(A): 3º Gabinete da 3ª Câmara de Direito Privado/MARCOS WILLIAM LEITE DE OLIVEIRA</text:span><text:line-break/><text:span text:style-name="T10">APELANTE</text:span>: ITAU UNIBANCO HOLDING S.A.<text:line-break/><text:span text:style-name="T44">ADVOGADO: CRISTIANE BELINATI GARCIA LOPES</text:span> - OAB/CE23649-A<text:line-break/><text:span text:style-name="T10">APELADO</text:span>: MARCELO DE OLIVEIRA LIMA<text:line-break/><text:line-break/><text:line-break/><text:line-break/><text:span text:style-name="T34">218-</text:span><text:span text:style-name="T11">APELAÇÃO CÍVEL N 0242622-65.2023.8.06.0001</text:span><text:line-break/><text:span text:style-name="T10">RELATOR(A): 3º Gabinete da 3ª Câmara de Direito Privado/MARCOS WILLIAM LEITE DE OLIVEIRA</text:span><text:line-break/><text:span text:style-name="T10">APELANTE</text:span>: D. P. M. P.<text:line-break/><text:span text:style-name="T44">ADVOGADO: MANUELA CARVALHO CANDIDO CAMPOS</text:span> - OAB/CE24736-A<text:line-break/><text:span text:style-name="T10">APELADO</text:span>: HAPVIDA ASSISTENCIA MEDICA LTDA<text:line-break/><text:span text:style-name="T44">ADVOGADO: ANDRE MENESCAL GUEDES</text:span> - OAB/CE23931-A<text:line-break/><text:span text:style-name="T44">ADVOGADO: IGOR MACEDO FACO</text:span> - OAB/CE16470-A<text:line-break/><text:line-break/><text:line-break/><text:line-break/><text:span text:style-name="T34">219-</text:span><text:span text:style-name="T11">APELAÇÃO CÍVEL N 3006154-85.2025.8.06.0091</text:span><text:line-break/><text:span text:style-name="T10">RELATOR(A): 3º Gabinete da 3ª Câmara de Direito Privado/MARCOS WILLIAM LEITE DE OLIVEIRA</text:span><text:line-break/><text:span text:style-name="T10">APELANTE</text:span>: ELIZIANA SANTOS DA SILVA<text:line-break/><text:span text:style-name="T44">ADVOGADO: FLAVIO HENRIQUE PONTES PIMENTEL</text:span> - OAB/CE18523-A<text:line-break/><text:span text:style-name="T10">APELADO</text:span>: BOA VISTA SERVICOS S.A.<text:line-break/><text:span text:style-name="T44">ADVOGADO: HELIO YAZBEK</text:span> - OAB/SP168204-A<text:line-break/><text:line-break/><text:line-break/><text:line-break/><text:span text:style-name="T34">220-</text:span><text:span text:style-name="T11">APELAÇÃO CÍVEL N 0284111-19.2022.8.06.0001</text:span><text:line-break/><text:span text:style-name="T10">RELATOR(A): 3º Gabinete da 3ª Câmara de Direito Privado/MARCOS WILLIAM LEITE DE OLIVEIRA</text:span><text:line-break/><text:span text:style-name="T10">APELANTE</text:span>: UBER DO BRASIL TECNOLOGIA LTDA.<text:line-break/><text:span text:style-name="T44">ADVOGADO: CELSO DE FARIA MONTEIRO</text:span> - OAB/CE30086-A<text:line-break/><text:soft-page-break/><text:span text:style-name="T10">APELADO</text:span>: ARTIMICLEITON LACERDA LIMA<text:line-break/><text:span text:style-name="T44">ADVOGADO: NATHALIE COSTA CAPISTRANO</text:span> - OAB/CE33190-A<text:line-break/><text:span text:style-name="T44">ADVOGADO: GABRIEL SOUSA MELO</text:span> - OAB/CE31239-A<text:line-break/><text:line-break/><text:line-break/><text:line-break/><text:span text:style-name="T35">221-</text:span><text:span text:style-name="T11">APELAÇÃO CÍVEL N 3059588-65.2025.8.06.0001</text:span><text:line-break/><text:span text:style-name="T10">RELATOR(A): 3º Gabinete da 3ª Câmara de Direito Privado/MARCOS WILLIAM LEITE DE OLIVEIRA</text:span><text:line-break/><text:span text:style-name="T10">APELANTE</text:span>: FRANCISCO BRENO DA SILVA PEREIRA<text:line-break/><text:span text:style-name="T44">ADVOGADO: LIVIA LOPES BEZERRA DE SOUSA LIMA</text:span> - OAB/CE35752-A<text:line-break/><text:span text:style-name="T10">APELADO</text:span>: BANCO BRADESCO S/A<text:line-break/><text:span text:style-name="T44">ADVOGADO: FRANCISCO SAMPAIO DE MENEZES JUNIOR</text:span> - OAB/CE9075-A<text:line-break/><text:line-break/><text:line-break/><text:line-break/><text:span text:style-name="T35">222-</text:span><text:span text:style-name="T11">APELAÇÃO CÍVEL N 0141030-22.2016.8.06.0001</text:span><text:line-break/><text:span text:style-name="T10">RELATOR(A): 3º Gabinete da 3ª Câmara de Direito Privado/MARCOS WILLIAM LEITE DE OLIVEIRA</text:span><text:line-break/><text:span text:style-name="T10">APELANTE</text:span>: ISRAEL CHAVES SANTIAGO<text:line-break/><text:span text:style-name="T44">ADVOGADO: CAMILA CABO MAIA</text:span> - OAB/CE27638-A<text:line-break/><text:span text:style-name="T44">ADVOGADO: PEDRO COELHO MAGALHAES</text:span> - OAB/CE22809-A<text:line-break/><text:span text:style-name="T44">ADVOGADO: ADRIANA FERNANDES PEREIRA</text:span> - OAB/CE21199-A<text:line-break/><text:span text:style-name="T10">APELADO</text:span>: MAGIS INCORPORACOES E CONSTRUCOES LTDA<text:line-break/><text:span text:style-name="T44">ADVOGADO: ALICE MACHADO PINHEIRO E SILVA</text:span> - OAB/CE38528-A<text:line-break/><text:span text:style-name="T44">ADVOGADO: ELMANO LADEIA</text:span> - OAB/CE20040-A<text:line-break/><text:span text:style-name="T44">ADVOGADO: BRUNA CARVALHO RABELO</text:span> - OAB/CE27466-A<text:line-break/><text:span text:style-name="T44">ADVOGADO: LUCAS MARTINS DE ARAUJO COSTA</text:span> - OAB/CE14447-A<text:line-break/><text:span text:style-name="T44">ADVOGADO: JOSE HUGO VICTOR DIAS ALVES</text:span> - OAB/CE42085-A<text:line-break/><text:span text:style-name="T10">APELADO</text:span>: LPS FORTALEZA CONSULTORIA DE IMOVEIS LTDA<text:line-break/><text:span text:style-name="T44">ADVOGADO: JOSE ARAUJO TAVARES NETO</text:span> - OAB/CE15331-A<text:line-break/><text:span text:style-name="T44">ADVOGADO: MAXMILIANO DE MOURA CARDOSO</text:span> - OAB/CE14805-A<text:line-break/><text:span text:style-name="T44">ADVOGADO: ANDERSON LAMARCK PONTES PARENTE</text:span> - OAB/CE21964-A<text:line-break/><text:span text:style-name="T44">ADVOGADO: YASSER DE CASTRO HOLANDA</text:span> - OAB/CE14781-A<text:line-break/><text:span text:style-name="T44">ADVOGADO: BRUNA COSTA XIMENES ROSAS</text:span> - OAB/CE49637-A<text:line-break/><text:span text:style-name="T10">APELADO</text:span>: LA CITTA INCORPORACOES SPE LTDA<text:line-break/><text:span text:style-name="T44">ADVOGADO: FRANCISCO EVANDRO PAZ</text:span> - OAB/CE18370-A<text:line-break/><text:span text:style-name="T44">ADVOGADO: CAMILA PONTES EGYDIO</text:span> - OAB/CE26515-A<text:line-break/><text:span text:style-name="T44">ADVOGADO: CLOVIS RICARDO CALDAS DA SILVEIRA MAPURUNGA</text:span> - OAB/CE4203-A<text:line-break/><text:span text:style-name="T44">ADVOGADO: FRANCIMAR MAPURUNGA RIBEIRO MAGALHAES JUNIOR</text:span> - OAB/CE17629-A<text:line-break/><text:span text:style-name="T44">ADVOGADO: JOSE HUGO VICTOR DIAS ALVES</text:span> - OAB/CE42085-A<text:line-break/><text:line-break/><text:line-break/><text:span text:style-name="T36">223-</text:span><text:span text:style-name="T11">AGRAVO DE INSTRUMENTO N 3014990-92.2026.8.06.0000</text:span><text:line-break/><text:span text:style-name="T10">RELATOR(A): 3º Gabinete da 3ª Câmara de Direito Privado/MARCOS WILLIAM LEITE DE OLIVEIRA</text:span><text:line-break/><text:soft-page-break/><text:span text:style-name="T10">AGRAVANTE</text:span>: ANTONIO JOSE DE OLIVEIRA MORAES<text:line-break/><text:span text:style-name="T44">ADVOGADO: JOSIAS WELLINGTON SILVEIRA</text:span> - OAB/SP293832-A<text:line-break/><text:span text:style-name="T10">AGRAVADO</text:span>: BANCO AGIBANK S.A<text:line-break/><text:line-break/><text:line-break/><text:line-break/><text:span text:style-name="T36">224-</text:span><text:span text:style-name="T11">APELAÇÃO CÍVEL N 0048077-37.2016.8.06.0034</text:span><text:line-break/><text:span text:style-name="T10">RELATOR(A): 3º Gabinete da 3ª Câmara de Direito Privado/MARCOS WILLIAM LEITE DE OLIVEIRA</text:span><text:line-break/><text:span text:style-name="T10">APELANTE</text:span>: BANCO DO NORDESTE DO BRASIL SA<text:line-break/><text:span text:style-name="T44">ADVOGADO: HELVECIO VERAS DA SILVA</text:span> - OAB/CE26290-A<text:line-break/><text:span text:style-name="T44">ADVOGADO: EURIVALDO CARDOSO DE BRITO</text:span> - OAB/CE16196-A<text:line-break/><text:span text:style-name="T44">ADVOGADO: DARCY FONTENELLE DE ARAUJO NETO</text:span> - OAB/CE15020-A<text:line-break/><text:span text:style-name="T44">ADVOGADO: RICARDO LOPES GODOY</text:span> - OAB/MG77167-A<text:line-break/><text:span text:style-name="T10">APELADO</text:span>: MARUZA LOBO LIMA<text:line-break/><text:span text:style-name="T10">APELADO</text:span>: Spa Urbano Porto das Dunas Ltda Me(beau Corps).41.313.289/0001-86<text:line-break/><text:line-break/><text:line-break/><text:span text:style-name="T36">225-</text:span><text:span text:style-name="T11">APELAÇÃO CÍVEL N 3002329-28.2025.8.06.0029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RAIMUNDA EVANGELISTA TEIXEIRA<text:line-break/><text:span text:style-name="T44">ADVOGADO: FRANCISCO AUGUSTO OLIVEIRA PAES DE ANDRADE</text:span> - OAB/CE38088-A<text:line-break/><text:span text:style-name="T10">APELADO</text:span>: BANCO ITAU CONSIGNADO S.A.<text:line-break/><text:span text:style-name="T44">ADVOGADO: ENY ANGE SOLEDADE BITTENCOURT DE ARAUJO</text:span> - OAB/BA29442-A<text:line-break/><text:line-break/><text:line-break/><text:span text:style-name="T36">226-</text:span><text:span text:style-name="T11">APELAÇÃO CÍVEL N 0203186-02.2023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JOSE NEUTON PONTES MARINHO<text:line-break/><text:span text:style-name="T44">ADVOGADO: THYAGO MOREIRA ALEXANDRE IBIAPINA</text:span> - OAB/CE46532-A<text:line-break/><text:span text:style-name="T44">ADVOGADO: THAIS DE MENDONCA ANGELONI</text:span> - OAB/CE25695-A<text:line-break/><text:span text:style-name="T10">APELADO</text:span>: BANCO C6 CONSIGNADO<text:line-break/><text:span text:style-name="T44">ADVOGADO: FERNANDA RAFAELLA OLIVEIRA DE CARVALHO</text:span> - OAB/PE32766-A<text:line-break/></text:p>
      <text:p text:style-name="P14"/>
      <text:p text:style-name="P14"><text:span text:style-name="T35">227-</text:span><text:span text:style-name="T11">APELAÇÃO CÍVEL N 0003991-61.2008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BANCO DO NORDESTE DO BRASIL SA<text:line-break/><text:span text:style-name="T44">ADVOGADO: SOLANA MARIA MARTINS CARMO</text:span> - OAB/CE6972-A<text:line-break/><text:span text:style-name="T44">ADVOGADO: RICARDO LOPES GODOY</text:span> - OAB/MG77167-A<text:line-break/><text:span text:style-name="T44">ADVOGADO: FRANCISCO JOSE SANTOS AQUINO</text:span> - OAB/CE55762-A<text:line-break/><text:span text:style-name="T10">APELADO</text:span>: MARIA LIDUINA ALVES<text:line-break/><text:span text:style-name="T44">ADVOGADO: HELAINNE OLIVEIRA FILGUEIRAS</text:span> - OAB/CE20327<text:line-break/><text:soft-page-break/><text:span text:style-name="T35">228-</text:span><text:span text:style-name="T11">APELAÇÃO CÍVEL N 0159458-52.2016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ARIA SOCORRO COSTA MESQUITA<text:line-break/><text:span text:style-name="T44">ADVOGADO: LUIZ GUILHERME ELIANO PINTO</text:span> - OAB/CE21516-A<text:line-break/><text:span text:style-name="T10">APELADO</text:span>: Banco do Brasil S.A<text:line-break/><text:span text:style-name="T44">ADVOGADO: DAVID SOMBRA PEIXOTO</text:span> - OAB/CE16477-A<text:line-break/><text:line-break/><text:line-break/><text:line-break/><text:span text:style-name="T35">229-</text:span><text:span text:style-name="T11">APELAÇÃO CÍVEL N 3000560-31.2026.8.06.0164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W. D. S. F. D. S.<text:line-break/><text:span text:style-name="T44">ADVOGADO: LUCILADY SILVA FERREIRA</text:span> - OAB/SP450576<text:line-break/><text:span text:style-name="T44">ADVOGADO: RICARDO DA COSTA</text:span> - OAB/SP427972<text:line-break/><text:span text:style-name="T10">APELANTE</text:span>: MARCIELA DE SOUSA FLOR<text:line-break/><text:span text:style-name="T44">ADVOGADO: LUCILADY SILVA FERREIRA</text:span> - OAB/SP450576<text:line-break/><text:span text:style-name="T44">ADVOGADO: RICARDO DA COSTA</text:span> - OAB/SP427972<text:line-break/><text:span text:style-name="T10">APELADO</text:span>: BANCO PAN S.A.<text:line-break/><text:span text:style-name="T44">ADVOGADO: FELICIANO LYRA MOURA</text:span> - OAB/CE29481-A<text:line-break/><text:line-break/><text:line-break/><text:line-break/><text:span text:style-name="T35">230-</text:span><text:span text:style-name="T11">APELAÇÃO CÍVEL N 0180104-25.2012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ITAU UNIBANCO S.A.<text:line-break/><text:span text:style-name="T44">ADVOGADO: JORGE ANDRE RITZMANN DE OLIVEIRA</text:span> - OAB/SC11985-A<text:line-break/><text:span text:style-name="T44">ADVOGADO: WILSON SALES BELCHIOR</text:span> - OAB/CE17314-A<text:line-break/><text:span text:style-name="T44">ADVOGADO: JULIANO RICARDO SCHMITT</text:span> - OAB/SC20875-A<text:line-break/><text:span text:style-name="T10">APELADO</text:span>: MARIA ELIAS SOARES<text:line-break/><text:span text:style-name="T44">ADVOGADO: JOAQUIM MIGUEL GONCALVES</text:span> - OAB/CE6059-A<text:line-break/><text:line-break/><text:line-break/><text:line-break/><text:span text:style-name="T35">231-</text:span><text:span text:style-name="T11">AGRAVO DE INSTRUMENTO N 3020889-08.2025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ALOMA VERONICA BERNARDO MEIRELES PESSOA<text:line-break/><text:span text:style-name="T44">ADVOGADO: KARISE DE MELO TAVARES CAVALCANTE</text:span> - OAB/CE15360-A<text:line-break/><text:span text:style-name="T44">ADVOGADO: DANIEL TAVARES CAVALCANTE</text:span> - OAB/CE45561<text:line-break/><text:span text:style-name="T10">AGRAVADO</text:span>: MARIA DA PAZ DA SILVA JALES<text:line-break/><text:span text:style-name="T44">ADVOGADO: HUMBERTO COELHO RABELO</text:span> - OAB/CE40919-A<text:line-break/><text:line-break/><text:line-break/></text:p>
      <text:p text:style-name="P14"><text:soft-page-break/><text:span text:style-name="T35">232-</text:span><text:span text:style-name="T11">APELAÇÃO CÍVEL N 3063885-18.2025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BANCO BRADESCO S.A.<text:line-break/><text:span text:style-name="T44">ADVOGADO: ANA KLYVIA VIEIRA PALACIO</text:span> - OAB/CE47240-A<text:line-break/><text:span text:style-name="T44">ADVOGADO: THIAGO BARREIRA ROMCY</text:span> - OAB/CE23900-A<text:line-break/><text:span text:style-name="T44">ADVOGADO: LUIZ AUGUSTO ABRANTES PEQUENO JUNIOR</text:span> - OAB/CE23178-A<text:line-break/><text:span text:style-name="T44">ADVOGADO: JOELZA DE OLIVEIRA ROCHA</text:span> - OAB/CE28698-A<text:line-break/><text:span text:style-name="T10">APELADO</text:span>: TEREZA NEUMA PEREIRA DE SA<text:line-break/><text:span text:style-name="T44">ADVOGADO: JOEL NILSON GOMES DOS SANTOS</text:span> - OAB/CE38399-A<text:line-break/><text:line-break/><text:line-break/><text:line-break/><text:span text:style-name="T35">233-</text:span><text:span text:style-name="T11">APELAÇÃO CÍVEL N 0201655-47.2023.8.06.0075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HUMBERTO ORTIZ MACHADO<text:line-break/><text:span text:style-name="T44">ADVOGADO: LORENA CRISTINA DE OLIVEIRA GOMIDE</text:span> - OAB/MG188496-A<text:line-break/><text:span text:style-name="T10">APELADO</text:span>: SUELLEN COLARES VIEIRA IRINEU<text:line-break/><text:span text:style-name="T44">ADVOGADO: CARLOS ALBERTO LOPES JUNIOR</text:span> - OAB/CE41753-A<text:line-break/><text:span text:style-name="T10">APELADO</text:span>: ANTONIO LINDEMBERG IRINEU<text:line-break/><text:span text:style-name="T44">ADVOGADO: CARLOS ALBERTO LOPES JUNIOR</text:span> - OAB/CE41753-A<text:line-break/><text:line-break/><text:line-break/><text:line-break/><text:span text:style-name="T35">234-</text:span><text:span text:style-name="T11">APELAÇÃO CÍVEL N 0200434-14.2024.8.06.01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JOSE WILLIAM ALVES TEIXEIRA<text:line-break/><text:span text:style-name="T44">ADVOGADO: LUCIANA ALVES TEIXEIRA</text:span> - OAB/CE41946-A<text:line-break/><text:span text:style-name="T10">APELADO</text:span>: MARIA LUANA TEIXEIRA FREITAS<text:line-break/><text:span text:style-name="T44">ADVOGADO: JOSE DJALRO DUTRA CORDEIRO</text:span> - OAB/CE5152-A<text:line-break/><text:span text:style-name="T10">APELADO</text:span>: FABIO TEIXEIRA FREITAS<text:line-break/><text:span text:style-name="T44">ADVOGADO: JOSE DJALRO DUTRA CORDEIRO</text:span> - OAB/CE5152-A<text:line-break/><text:line-break/><text:line-break/><text:line-break/><text:span text:style-name="T35">235-</text:span><text:span text:style-name="T11">AGRAVO DE INSTRUMENTO N 3007193-65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ANDREW TUXWORTH FLINT<text:line-break/><text:span text:style-name="T44">ADVOGADO: JALES DE SENA RIBEIRO</text:span> - OAB/CE6397-A<text:line-break/><text:span text:style-name="T10">AGRAVADO</text:span>: MARIA EDELZITA MOREIRA COSTA<text:line-break/><text:span text:style-name="T44">ADVOGADO: MARCUS VINICIUS LEWINTER</text:span> - OAB/CE27205-A<text:line-break/><text:line-break/><text:line-break/><text:line-break/></text:p>
      <text:p text:style-name="P15"><text:soft-page-break/><text:span text:style-name="T35">236-</text:span><text:span text:style-name="T11">APELAÇÃO CÍVEL N 0204941-27.2024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ARIA ALTAIR DE CASTRO<text:line-break/><text:span text:style-name="T44">ADVOGADO: SERGIO LUIS TAVARES MARTINS</text:span> - OAB/CE14259-A<text:line-break/><text:span text:style-name="T44">ADVOGADO: TARCIANO CAPIBARIBE BARROS</text:span> - OAB/CE11208-A<text:line-break/><text:span text:style-name="T44">ADVOGADO: MATEUS MORORO SA</text:span> - OAB/CE44779-A<text:line-break/><text:span text:style-name="T44">ADVOGADO: EDUARDO DE OLIVEIRA CARRERAS</text:span> - OAB/CE44029-A<text:line-break/><text:span text:style-name="T10">APELADO</text:span>: TK ELEVADORES BRASIL LTDA<text:line-break/><text:span text:style-name="T44">ADVOGADO: CLAILSON CARDOSO RIBEIRO</text:span> - OAB/CE13125-A<text:line-break/><text:line-break/><text:line-break/><text:line-break/><text:span text:style-name="T35">237-</text:span><text:span text:style-name="T11">APELAÇÃO CÍVEL N 3059183-29.2025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ANTONIA PINHEIRO DE LIMA<text:line-break/><text:span text:style-name="T44">ADVOGADO: RAPHAEL AYRES DE MOURA CHAVES</text:span> - OAB/CE16077-A<text:line-break/><text:span text:style-name="T10">APELADO</text:span>: BANCO BMG SA<text:line-break/><text:span text:style-name="T44">ADVOGADO: JOAO FRANCISCO ALVES ROSA</text:span> - OAB/BA17023-A<text:line-break/><text:line-break/><text:line-break/><text:line-break/><text:span text:style-name="T35">238-</text:span><text:span text:style-name="T11">APELAÇÃO CÍVEL N 0271058-68.2022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ANTONIO HUMBERTO TAVARES DE MACEDO<text:line-break/><text:span text:style-name="T44">ADVOGADO: ROMULO BRAGA ROCHA</text:span> - OAB/CE24632-A<text:line-break/><text:span text:style-name="T10">APELADO</text:span>: Banco do Brasil S.A<text:line-break/><text:span text:style-name="T44">ADVOGADO: WILSON SALES BELCHIOR</text:span> - OAB/CE17314-A<text:line-break/><text:line-break/><text:line-break/><text:line-break/><text:span text:style-name="T35">239-</text:span><text:span text:style-name="T11">APELAÇÃO CÍVEL N 0280463-60.2024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CANDIDA MARIA BEVILAQUA DE HOLANDA<text:line-break/><text:span text:style-name="T44">ADVOGADO: FABRICIA NATASHA LUZ DE LOS RIOS</text:span> - OAB/CE49701-A<text:line-break/><text:span text:style-name="T10">APELANTE</text:span>: RAMILA NUNES DE HOLANDA MARQUES<text:line-break/><text:span text:style-name="T44">ADVOGADO: FABRICIA NATASHA LUZ DE LOS RIOS</text:span> - OAB/CE49701-A<text:line-break/><text:span text:style-name="T10">APELADO</text:span>: UNIMED DE FORTALEZA COOPERATIVA DE TRABALHO MEDICO LTDA<text:line-break/><text:span text:style-name="T44">ADVOGADO: DAVID SOMBRA PEIXOTO</text:span> - OAB/CE16477-A<text:line-break/><text:line-break/><text:line-break/><text:span text:style-name="T35">240-</text:span><text:span text:style-name="T11">APELAÇÃO CÍVEL N 0235719-14.2023.8.06.0001</text:span><text:line-break/><text:span text:style-name="T10">RELATOR(A): 4º Gabinete da 3ª Câmara de Direito Privado/ PAULO DE TARSO PIRES NOGUEIRA/RICARDO DE ARAÚJO BARRETO – Juiz Convocado</text:span><text:line-break/><text:soft-page-break/><text:span text:style-name="T10">APELANTE</text:span>: FRANCISCA ROBENILTA MENDONCA CONDE CARNEIRO<text:line-break/><text:span text:style-name="T44">ADVOGADO: CAROLLINE ARAUJO GADELHA</text:span> - OAB/CE40027-A<text:line-break/><text:span text:style-name="T10">APELADO</text:span>: UNIMED DE FORTALEZA COOPERATIVA DE TRABALHO MEDICO LTDA<text:line-break/><text:span text:style-name="T44">ADVOGADO: DAVID SOMBRA PEIXOTO</text:span> - OAB/CE16477-A<text:line-break/><text:line-break/><text:line-break/><text:line-break/><text:span text:style-name="T35">241-</text:span><text:span text:style-name="T11">APELAÇÃO CÍVEL N 3006940-95.2025.8.06.0167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UNIMED DE SOBRAL - COOPERATIVA DE TRABALHO MEDICO LTDA<text:line-break/><text:span text:style-name="T44">ADVOGADO: JUMARIO GOMES DE MEDEIROS JUNIOR</text:span> - OAB/CE22882-A<text:line-break/><text:span text:style-name="T10">APELADO</text:span>: OSMAR SERGIO RODRIGUES DE ALBUQUERQUE FILHO<text:line-break/><text:span text:style-name="T44">ADVOGADO: LUIZ OTAVIO ALENCAR DE SOUZA</text:span> - OAB/CE49548-A<text:line-break/><text:span text:style-name="T44">ADVOGADO: DAYANA ALENCAR DE CARVALHO SPURI</text:span> - OAB/CE19533-A<text:line-break/><text:line-break/><text:line-break/><text:line-break/><text:span text:style-name="T35">242-</text:span><text:span text:style-name="T11">AGRAVO DE INSTRUMENTO N 3011901-61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JOSE AIRTON DOS SANTOS GOMES<text:line-break/><text:span text:style-name="T44">ADVOGADO: ITALO JUAN GARCIA FERREIRA</text:span> - OAB/CE49730<text:line-break/><text:span text:style-name="T10">AGRAVADO</text:span>: BANCO BMG SA<text:line-break/><text:span text:style-name="T44">ADVOGADO: PAULO ANTONIO MULLER</text:span> - OAB/CE50564-A<text:line-break/><text:line-break/><text:line-break/><text:line-break/><text:span text:style-name="T35">243-</text:span><text:span text:style-name="T11">APELAÇÃO CÍVEL N 3006624-37.2024.8.06.0064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UNIMED DE FORTALEZA COOPERATIVA DE TRABALHO MEDICO LTDA<text:line-break/><text:span text:style-name="T44">ADVOGADO: DAVID SOMBRA PEIXOTO</text:span> - OAB/CE16477-A<text:line-break/><text:span text:style-name="T10">APELANTE</text:span>: UNIMED DO BRASIL CONFEDERACAO NAC DAS COOPERATIVAS MED<text:line-break/><text:span text:style-name="T44">ADVOGADO: ANTONIO EDUARDO GONCALVES DE RUEDA</text:span> - OAB/PE16983-A<text:line-break/><text:span text:style-name="T10">APELADO</text:span>: RENATO INNECCO<text:line-break/><text:span text:style-name="T44">ADVOGADO: GUSTAVO DAGA</text:span> - OAB/CE38531-A<text:line-break/><text:line-break/><text:line-break/><text:line-break/><text:span text:style-name="T35">244-</text:span><text:span text:style-name="T11">APELAÇÃO CÍVEL N 0202378-47.2024.8.06.0070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POSTALIS INST SEGURIDADE SOCIAL DOS CORREIOS E TELEGRAF<text:line-break/><text:span text:style-name="T44">ADVOGADO: GUILHERME DE CASTRO BARCELLOS</text:span> - OAB/RS56630-A<text:line-break/><text:soft-page-break/><text:span text:style-name="T10">APELADO</text:span>: ANTONIA GOMES SOARES<text:line-break/><text:span text:style-name="T44">ADVOGADO: JOSE VILEMAR SALES DE MACEDO</text:span> - OAB/CE18773-A<text:line-break/><text:line-break/><text:line-break/><text:line-break/><text:span text:style-name="T35">245-</text:span><text:span text:style-name="T11">APELAÇÃO CÍVEL N 3002600-62.2025.8.06.0053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ARIA DE LOURDES DOS SANTOS ALBUQUERQUE<text:line-break/><text:span text:style-name="T44">ADVOGADO: NATHANIEL DA SILVEIRA BRITO NETO</text:span> - OAB/CE9813-A<text:line-break/><text:span text:style-name="T10">APELADO</text:span>: BRADESCO SEGUROS S/A<text:line-break/><text:span text:style-name="T44">ADVOGADO: FRANCISCO SAMPAIO DE MENEZES JUNIOR</text:span> - OAB/CE9075-A<text:line-break/><text:line-break/><text:line-break/><text:line-break/><text:span text:style-name="T35">246-</text:span><text:span text:style-name="T11">APELAÇÃO CÍVEL N 0203540-45.2022.8.06.007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ROSANGELA FROTA RIBEIRO DE VASCONCELOS<text:line-break/><text:span text:style-name="T44">ADVOGADO: JOYCE DO NASCIMENTO SILVA</text:span> - OAB/CE43539-A<text:line-break/><text:span text:style-name="T44">ADVOGADO: ANTONIO MACEDO COELHO NETO</text:span> - OAB/CE26037-A<text:line-break/><text:span text:style-name="T10">APELADO</text:span>: M. AYRTES XIMENES P. C. - CEAPPAX -CENTRO DE EVENTOS E APRIMORAMENTO PROFISSIONAL LTDA.<text:line-break/><text:span text:style-name="T44">ADVOGADO: FELIPE BARTOLOMEU ANTERO DE OLIVEIRA</text:span> - OAB/CE40727-A<text:line-break/><text:span text:style-name="T44">ADVOGADO: RENO XIMENES PONTE</text:span> - OAB/CE10489-A<text:line-break/><text:span text:style-name="T10">APELADO</text:span>: MARIA AYRTES XIMENES PONTE COLACO<text:line-break/><text:span text:style-name="T44">ADVOGADO: FELIPE BARTOLOMEU ANTERO DE OLIVEIRA</text:span> - OAB/CE40727-A<text:line-break/><text:span text:style-name="T44">ADVOGADO: RENO XIMENES PONTE</text:span> - OAB/CE10489-A<text:line-break/><text:span text:style-name="T10">APELADO</text:span>: AX - CENTRO DE ESTUDOS DA SAUDE LTDA. - EPP<text:line-break/><text:span text:style-name="T44">ADVOGADO: RICARDO DOS SANTOS ABREU</text:span> - OAB/PR17142-A<text:line-break/><text:line-break/><text:line-break/><text:line-break/><text:span text:style-name="T35">247-</text:span><text:span text:style-name="T11">APELAÇÃO CÍVEL N 3011739-63.2026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ARIA LUCIA DA COSTA ALVES<text:line-break/><text:span text:style-name="T10">APELADO</text:span>: CREFAZ SOCIEDADE DE CREDITO AO MICROEMPREENDEDOR E A EMPRESA DE PEQUENO PORTE LTDA - EPP<text:line-break/><text:span text:style-name="T44">ADVOGADO: FELIPE ANDRE DE CARVALHO LIMA</text:span> - OAB/PR87755-A<text:line-break/><text:line-break/><text:line-break/><text:line-break/><text:span text:style-name="T35">248-</text:span><text:span text:style-name="T11">APELAÇÃO CÍVEL N 0282079-07.2023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FRANCISCA DAS CHAGAS PINHO SOBREIRA<text:line-break/><text:span text:style-name="T44">ADVOGADO: ROMULO BRAGA ROCHA</text:span> - OAB/CE24632-A<text:line-break/><text:soft-page-break/><text:span text:style-name="T10">APELADO</text:span>: Banco do Brasil S.A<text:line-break/><text:span text:style-name="T44">ADVOGADO: WILSON SALES BELCHIOR</text:span> - OAB/CE17314-A<text:line-break/><text:line-break/><text:line-break/><text:line-break/><text:span text:style-name="T35">249-</text:span><text:span text:style-name="T11">APELAÇÃO CÍVEL N 0231561-76.2024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ANTONIO LUCIO DE LIMA<text:line-break/><text:span text:style-name="T44">ADVOGADO: MARIA JAYNE GOMES DA SILVA</text:span> - OAB/CE56048<text:line-break/><text:span text:style-name="T10">APELADO</text:span>: I. A. D. L.<text:line-break/><text:span text:style-name="T44">ADVOGADO: DENISE NUNES FERREIRA</text:span> - OAB/CE24570-A<text:line-break/><text:span text:style-name="T10">APELADO</text:span>: ANDREA DE VASCONCELOS ALVES<text:line-break/><text:span text:style-name="T44">ADVOGADO: DENISE NUNES FERREIRA</text:span> - OAB/CE24570-A<text:line-break/><text:line-break/><text:line-break/><text:line-break/><text:span text:style-name="T35">250-</text:span><text:span text:style-name="T11">APELAÇÃO CÍVEL N 0163048-66.2018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ARIA SOCORRO GONCALVES DE AMORIM<text:line-break/><text:span text:style-name="T44">ADVOGADO: CRISTINA NAUJALIS DE OLIVEIRA</text:span> - OAB/SP357592-A<text:line-break/><text:span text:style-name="T10">APELADO</text:span>: FUNDO DE INVESTIMENTO EM DIREITOS CREDITORIOS NAO-PADRONIZADOS NPL I<text:line-break/><text:span text:style-name="T44">ADVOGADO: DENNER DE BARROS E MASCARENHAS BARBOSA</text:span> - OAB/CE41218-A<text:line-break/><text:span text:style-name="T10">APELADO</text:span>: FUNDO DE INVESTIMENTO EM DIREITOS CREDITORIOS NAO PADRONIZADO MULTISEGMENTOS CREDITSTORE<text:line-break/><text:span text:style-name="T44">ADVOGADO: CAUE TAUAN DE SOUZA YAEGASHI</text:span> - OAB/SP357590-A<text:line-break/><text:span text:style-name="T44">ADVOGADO: JULIA DOS SANTOS OLIVEIRA</text:span> - OAB/SP398508-A<text:line-break/><text:line-break/><text:line-break/><text:line-break/><text:span text:style-name="T35">251-</text:span><text:span text:style-name="T11">APELAÇÃO CÍVEL N 0152752-53.2016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ongeral Aegon Seguros e Previdencia S/A<text:line-break/><text:span text:style-name="T44">ADVOGADO: ERNANDO GARCIA DA SILVA JUNIOR</text:span> - OAB/CE19253-A<text:line-break/><text:span text:style-name="T10">APELADO</text:span>: VALDSEN DA SILVA ALVES PEREIRA<text:line-break/><text:span text:style-name="T44">ADVOGADO: VALDSEN DA SILVA ALVES PEREIRA</text:span> - OAB/CE1752-A<text:line-break/><text:line-break/><text:line-break/><text:line-break/><text:span text:style-name="T35">252-</text:span><text:span text:style-name="T11">APELAÇÃO CÍVEL N 3007437-65.2025.8.06.0117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PEDRO HEMERSON DE BRITO BARROS<text:line-break/><text:span text:style-name="T44">ADVOGADO: RENAN BARBOSA DE AZEVEDO</text:span> - OAB/CE23112-A<text:line-break/><text:span text:style-name="T10">APELANTE</text:span>: HELDER DE BRITO BARROS<text:line-break/><text:soft-page-break/><text:span text:style-name="T44">ADVOGADO: RENAN BARBOSA DE AZEVEDO</text:span> - OAB/CE23112-A<text:line-break/><text:span text:style-name="T10">APELANTE</text:span>: HELDO DE BRITO BARROS<text:line-break/><text:span text:style-name="T44">ADVOGADO: RENAN BARBOSA DE AZEVEDO</text:span> - OAB/CE23112-A<text:line-break/><text:span text:style-name="T10">APELANTE</text:span>: MARIA ELOISA DE BRITO BARROS<text:line-break/><text:span text:style-name="T44">ADVOGADO: RENAN BARBOSA DE AZEVEDO</text:span> - OAB/CE23112-A<text:line-break/><text:span text:style-name="T10">APELADO</text:span>: SANTANDER BRASIL SEGUROS S/A.<text:line-break/><text:span text:style-name="T44">ADVOGADO: MARCO ROBERTO COSTA PIRES DE MACEDO</text:span> - OAB/BA16021-A<text:line-break/><text:line-break/><text:line-break/><text:line-break/><text:span text:style-name="T35">253-</text:span><text:span text:style-name="T11">APELAÇÃO CÍVEL N 3000201-30.2026.8.06.018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SEVERINA NOGUEIRA DE SOUZA<text:line-break/><text:span text:style-name="T44">ADVOGADO: ANTONIO DE CALDAS COSTA SOUSA</text:span> - OAB/CE34307-A<text:line-break/><text:span text:style-name="T10">APELADO</text:span>: BANCO PAN S.A.<text:line-break/><text:span text:style-name="T44">ADVOGADO: JOAO VITOR CHAVES MARQUES DIAS</text:span> - OAB/CE30348-A<text:line-break/><text:span text:style-name="T44">ADVOGADO: LUIZ AUGUSTO ABRANTES PEQUENO JUNIOR</text:span> - OAB/CE23178-A<text:line-break/><text:line-break/><text:line-break/><text:line-break/><text:span text:style-name="T35">254-</text:span><text:span text:style-name="T11">APELAÇÃO CÍVEL N 0204997-03.2024.8.06.0117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FRANCISCO DE ASSIS LOURENCO REBOUCAS<text:line-break/><text:span text:style-name="T44">ADVOGADO: HILTON VARELA CORTEZ NETO</text:span> - OAB/CE30216<text:line-break/><text:span text:style-name="T10">APELADO</text:span>: Banco do Brasil S.A<text:line-break/><text:span text:style-name="T44">ADVOGADO: NEI CALDERON</text:span> - OAB/SP114904-A<text:line-break/><text:line-break/><text:line-break/><text:span text:style-name="T35">255-</text:span><text:span text:style-name="T11">APELAÇÃO CÍVEL N 3000186-65.2024.8.06.0170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FRANCISCA DOS SANTOS NASCIMENTO<text:line-break/><text:span text:style-name="T44">ADVOGADO: FRANCISCO GUSTAVO MUNIZ DE MESQUITA</text:span> - OAB/CE31449-A<text:line-break/><text:span text:style-name="T10">APELADO</text:span>: BANCO ITAU CONSIGNADO S.A<text:line-break/><text:span text:style-name="T44">ADVOGADO: ENY ANGE SOLEDADE BITTENCOURT DE ARAUJO</text:span> - OAB/BA29442-A<text:line-break/><text:span text:style-name="T47">256-</text:span>APELAÇÃO CÍVEL N 0009293-38.2018.8.06.0028<text:line-break/><text:span text:style-name="T10">RELATOR(A): 4º Gabinete da 3ª Câmara de Direito Privado/ PAULO DE TARSO PIRES NOGUEIRA/RICARDO DE ARAÚJO BARRETO – Juiz Convocado</text:span><text:line-break/><text:span text:style-name="T10">APELANTE</text:span>: MARIA AUREA DA COSTA<text:line-break/><text:span text:style-name="T44">ADVOGADO: LUIZ VALDEMIRO SOARES COSTA</text:span> - OAB/CE141458-A<text:line-break/><text:span text:style-name="T10">APELADO</text:span>: BANCO ITAU CONSIGNADO S.A<text:line-break/><text:span text:style-name="T44">ADVOGADO: WILSON SALES BELCHIOR</text:span> - OAB/CE17314-A<text:line-break/><text:line-break/><text:line-break/><text:line-break/></text:p>
      <text:p text:style-name="P15"><text:soft-page-break/><text:span text:style-name="T35">257-</text:span><text:span text:style-name="T11">AGRAVO DE INSTRUMENTO N 3012871-61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HAPVIDA ASSISTENCIA MEDICA LTDA<text:line-break/><text:span text:style-name="T44">ADVOGADO: ANDRE MENESCAL GUEDES</text:span> - OAB/CE23931-A<text:line-break/><text:span text:style-name="T10">AGRAVADO</text:span>: CARLOS MANOEL SIQUEIRA SOARES<text:line-break/><text:span text:style-name="T44">ADVOGADO: NARCILIO NASARENO CARNEIRO SARAIVA</text:span> - OAB/CE11888-A<text:line-break/><text:line-break/><text:line-break/><text:line-break/><text:span text:style-name="T35">258-</text:span><text:span text:style-name="T11">APELAÇÃO CÍVEL N 3002252-30.2025.8.06.0090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FRANCISCO SILVA DUARTE<text:line-break/><text:span text:style-name="T44">ADVOGADO: ANDREZZA VIANA DE ANDRADE</text:span> - OAB/CE33333-A<text:line-break/><text:span text:style-name="T44">ADVOGADO: PATRICIA CAJASEIRA DE SA</text:span> - OAB/CE25193-A<text:line-break/><text:span text:style-name="T10">APELADO</text:span>: BANCO PAN S.A.<text:line-break/><text:span text:style-name="T44">ADVOGADO: WILSON SALES BELCHIOR</text:span> - OAB/CE17314-A<text:line-break/><text:line-break/><text:line-break/><text:span text:style-name="T35">259-</text:span><text:span text:style-name="T11">AGRAVO DE INSTRUMENTO N 3015423-96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ITALO BISMARCK FREITAS MALVEIRA<text:line-break/><text:span text:style-name="T44">ADVOGADO: PAULO OTAVIO MOTA CORREIA</text:span> - OAB/CE12090-A<text:line-break/><text:span text:style-name="T10">AGRAVANTE</text:span>: JULIANA DE PONTES NOBRE<text:line-break/><text:span text:style-name="T44">ADVOGADO: PAULO OTAVIO MOTA CORREIA</text:span> - OAB/CE12090-A<text:line-break/><text:span text:style-name="T10">AGRAVADO</text:span>: UNIMED DE FORTALEZA COOPERATIVA DE TRABALHO MEDICO LTDA<text:line-break/><text:span text:style-name="T44">ADVOGADO: DAVID SOMBRA PEIXOTO</text:span> - OAB/CE16477-A<text:line-break/><text:line-break/><text:line-break/><text:line-break/><text:span text:style-name="T35">260-</text:span><text:span text:style-name="T11">APELAÇÃO CÍVEL N 0279982-05.2021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RAIMUNDIRA MAGALHAES ROCHA<text:line-break/><text:span text:style-name="T44">ADVOGADO: FERNANDO MOURAO DE FARIAS</text:span> - OAB/CE22669-A<text:line-break/><text:span text:style-name="T44">ADVOGADO: JONAS DE ARAUJO FARIAS</text:span> - OAB/CE33638-A<text:line-break/><text:span text:style-name="T10">APELADO</text:span>: UNIMED DE FORTALEZA COOPERATIVA DE TRABALHO MEDICO LTDA<text:line-break/><text:span text:style-name="T44">ADVOGADO: DAVID SOMBRA PEIXOTO</text:span> - OAB/CE16477-A<text:line-break/><text:line-break/><text:line-break/><text:line-break/><text:span text:style-name="T37">261-</text:span><text:span text:style-name="T11">APELAÇÃO CÍVEL N 3066458-29.2025.8.06.0001</text:span><text:line-break/><text:span text:style-name="T10">RELATOR(A): 4º Gabinete da 3ª Câmara de Direito Privado/ PAULO DE TARSO PIRES NOGUEIRA/RICARDO DE ARAÚJO BARRETO – Juiz Convocado</text:span><text:line-break/><text:soft-page-break/><text:span text:style-name="T10">APELANTE</text:span>: MARIA DA PENHA ARAUJO LIMA<text:line-break/><text:span text:style-name="T44">ADVOGADO: RAPHAEL AYRES DE MOURA CHAVES</text:span> - OAB/CE16077-A<text:line-break/><text:span text:style-name="T10">APELADO</text:span>: CAPITAL CONSIG SOCIEDADE DE CREDITO DIRETO S.A<text:line-break/><text:span text:style-name="T44">ADVOGADO: NATHALIA SILVA FREITAS</text:span> - OAB/SP484777-A<text:line-break/><text:span text:style-name="T44">ADVOGADO: LEONARDO RAMALHO SANTOS</text:span> - OAB/SP522715-A<text:line-break/><text:line-break/><text:line-break/><text:line-break/><text:span text:style-name="T37">262-</text:span><text:span text:style-name="T11">APELAÇÃO CÍVEL N 3018525-60.2025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ARGARIDA MARIA DA SILVA ALMEIDA<text:line-break/><text:span text:style-name="T44">ADVOGADO: FERNANDA DE LIMA</text:span> - OAB/SC36186-A<text:line-break/><text:span text:style-name="T10">APELADO</text:span>: CHUBB SEGUROS BRASIL SA<text:line-break/><text:span text:style-name="T44">ADVOGADO: ANTONIO EDUARDO GONCALVES DE RUEDA</text:span> - OAB/PE16983-A<text:line-break/><text:span text:style-name="T44">ADVOGADO: RENATO CHAGAS CORREA DA SILVA</text:span> - OAB/CE49416-A<text:line-break/><text:span text:style-name="T10">APELADO</text:span>: UBER DO BRASIL TECNOLOGIA LTDA.<text:line-break/><text:span text:style-name="T44">ADVOGADO: ALFREDO ZUCCA NETO</text:span> - OAB/SP154694-A<text:line-break/><text:line-break/><text:line-break/><text:line-break/><text:span text:style-name="T37">263-</text:span><text:span text:style-name="T11">APELAÇÃO CÍVEL N 0269595-91.2022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WALESKA DE FATIMA SOARES NOGUEIRA<text:line-break/><text:span text:style-name="T44">ADVOGADO: MOYSES BARJUD MARQUES</text:span> - OAB/CE13496-A<text:line-break/><text:span text:style-name="T10">APELADO</text:span>: ITAU UNIBANCO S.A.<text:line-break/><text:span text:style-name="T44">ADVOGADO: ENY ANGE SOLEDADE BITTENCOURT DE ARAUJO</text:span> - OAB/BA29442-A<text:line-break/><text:line-break/><text:line-break/><text:line-break/><text:span text:style-name="T37">264-</text:span><text:span text:style-name="T11">APELAÇÃO CÍVEL N 0261686-27.2024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RENAN FELIPE CARVALHO<text:line-break/><text:span text:style-name="T44">ADVOGADO: ILMA MARIA DA SILVA BESSA</text:span> - OAB/CE30443-A<text:line-break/><text:span text:style-name="T10">APELADO</text:span>: MARINA DE SOUSA ALMEIDA<text:line-break/></text:p>
      <text:p text:style-name="P15"/>
      <text:p text:style-name="P15"><text:span text:style-name="T37">265-</text:span><text:span text:style-name="T11">AGRAVO DE INSTRUMENTO N 3006125-80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MAIKEL PAES DE ANDRADE RODRIGUES<text:line-break/><text:span text:style-name="T44">ADVOGADO: JOSEANNE KASSIA COSTA MATOS SOUZA</text:span> - OAB/CE30343-A<text:line-break/><text:span text:style-name="T44">ADVOGADO: FLAVIO ROBERTO DE MATOS RODRIGUES</text:span> - OAB/CE23311-A<text:line-break/><text:span text:style-name="T10">AGRAVADO</text:span>: MARIA CAROLINA RODRIGUES DE LACERDA<text:line-break/><text:span text:style-name="T44">ADVOGADO: ARMENIA MARTINS ALENCAR</text:span> - OAB/CE21376-A<text:line-break/><text:soft-page-break/><text:span text:style-name="T44">ADVOGADO: ROBERTA ALVES TAVARES</text:span> - OAB/CE15401-A<text:line-break/><text:span text:style-name="T44">ADVOGADO: ANA LUISA CARVALHO GONDIM BARBOSA</text:span> - OAB/CE16830-A<text:line-break/><text:span text:style-name="T44">ADVOGADO: MARIA EDUARDA ALVES VIEIRA GOMES</text:span> - OAB/CE53108-A<text:line-break/><text:line-break/><text:line-break/><text:line-break/><text:span text:style-name="T37">266-</text:span><text:span text:style-name="T11">AGRAVO DE INSTRUMENTO N 3009607-36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ANDRINY MARIA DA SILVA<text:line-break/><text:span text:style-name="T44">ADVOGADO: ANTONIO KEVYN DE ABREU LOPES</text:span> - OAB/CE44657-A<text:line-break/><text:span text:style-name="T10">AGRAVADO</text:span>: JOAO RIBEIRO BARBOSA JUNIOR<text:line-break/><text:span text:style-name="T44">ADVOGADO: JOAO RIBEIRO BARBOSA JUNIOR</text:span> - OAB/CE50443<text:line-break/><text:line-break/><text:line-break/><text:line-break/><text:span text:style-name="T37">267-</text:span><text:span text:style-name="T11">APELAÇÃO CÍVEL N 0252110-44.2023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LASTRO EMPREENDIMENTOS IMOBILIARIOS LTDA<text:line-break/><text:span text:style-name="T44">ADVOGADO: JAIME DE MORAIS VERAS JUNIOR</text:span> - OAB/CE16921-A<text:line-break/><text:span text:style-name="T10">APELADO</text:span>: LIA MARIA DIAS DE SOUZA NUTO<text:line-break/><text:span text:style-name="T44">ADVOGADO: DAVID BEZERRA DE CARVALHO</text:span> - OAB/CE17655-A<text:line-break/><text:line-break/><text:line-break/><text:line-break/><text:span text:style-name="T37">268-</text:span><text:span text:style-name="T11">APELAÇÃO CÍVEL N 0200567-79.2023.8.06.0040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BANCO ITAU CONSIGNADO S.A<text:line-break/><text:span text:style-name="T44">ADVOGADO: ROBERTO DOREA PESSOA</text:span> - OAB/BA12407-A<text:line-break/><text:span text:style-name="T10">APELADO</text:span>: MARIA RICARDO DE SOUZA<text:line-break/><text:span text:style-name="T44">ADVOGADO: LIVIO MARTINS ALVES</text:span> - OAB/CE15942-A<text:line-break/><text:line-break/><text:line-break/><text:line-break/><text:span text:style-name="T37">269-</text:span><text:span text:style-name="T11">AGRAVO DE INSTRUMENTO N 0623661-43.2025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ANA LUIZA MIRANDA DA SILVA CORTELASSE<text:line-break/><text:span text:style-name="T44">ADVOGADO: NASHIE KARMEN HIRUMITSU BORANGA DE CAMPOS</text:span> - OAB/SP505165<text:line-break/><text:span text:style-name="T44">ADVOGADO: RODOLFO BORANGA DE CAMPOS</text:span> - OAB/SP253455<text:line-break/><text:span text:style-name="T10">AGRAVADO</text:span>: LEANDRO LIBARDI SERAFIM<text:line-break/><text:span text:style-name="T44">ADVOGADO: FRANCISCO RENNER CAVALCANTE COELHO</text:span> - OAB/CE44312<text:line-break/><text:line-break/><text:line-break/><text:line-break/><text:soft-page-break/><text:span text:style-name="T37">270-</text:span><text:span text:style-name="T11">APELAÇÃO CÍVEL N 3101694-42.2025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SIMONE PATRICIA DE OLIVEIRA<text:line-break/><text:span text:style-name="T44">ADVOGADO: JOAO ITALO OLIVEIRA CLEMENTE POMPEU</text:span> - OAB/CE30643-A<text:line-break/><text:span text:style-name="T44">ADVOGADO: DIONNATHAN DUARTE DA SILVA</text:span> - OAB/CE43029-A<text:line-break/><text:span text:style-name="T10">APELADO</text:span>: BANCO BRADESCO S/A<text:line-break/><text:span text:style-name="T44">ADVOGADO: FRANCISCO SAMPAIO DE MENEZES JUNIOR</text:span> - OAB/CE9075-A<text:line-break/><text:line-break/><text:line-break/><text:line-break/><text:span text:style-name="T37">271-</text:span><text:span text:style-name="T11">AGRAVO DE INSTRUMENTO N 3013153-02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OPR LOGISTICA PONTUAL LTDA<text:line-break/><text:span text:style-name="T44">ADVOGADO: JULIANA TARTALIA MURARO</text:span> - OAB/SP319288<text:line-break/><text:span text:style-name="T10">AGRAVADO</text:span>: JUAREZ LEITE SANTOS JUNIOR<text:line-break/><text:span text:style-name="T44">ADVOGADO: RAYMSANDRESON DE MORAIS PRUDENCIO</text:span> - OAB/PI10949-A<text:line-break/><text:line-break/><text:line-break/><text:line-break/><text:span text:style-name="T37">272-</text:span><text:span text:style-name="T11">AGRAVO DE INSTRUMENTO N 3013980-13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LETICIA FABIANA RIBEIRO DA SILVA<text:line-break/><text:span text:style-name="T44">ADVOGADO: ANGELO MATHEUS FREITAS BRAUNA</text:span> - OAB/CE51485-A<text:line-break/><text:span text:style-name="T10">AGRAVADO</text:span>: BANCO VOTORANTIM S.A.<text:line-break/><text:span text:style-name="T44">ADVOGADO: MOISES BATISTA DE SOUZA</text:span> - OAB/CE15474-A<text:line-break/><text:line-break/><text:line-break/><text:line-break/><text:span text:style-name="T37">273-</text:span><text:span text:style-name="T11">AGRAVO DE INSTRUMENTO N 3023615-52.2025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HUBERLADIO CLAUDIO DE QUEIROZ<text:line-break/><text:span text:style-name="T44">ADVOGADO: FERNANDO ANTONIO BEZERRA FREIRE</text:span> - OAB/CE20581-A<text:line-break/><text:span text:style-name="T10">AGRAVADO</text:span>: ANTONIO IVANILTON DE ALMEIDA<text:line-break/><text:span text:style-name="T44">ADVOGADO: MANOEL RICARDO FILGUEIRA JUNIOR</text:span> - OAB/RN22477<text:line-break/><text:span text:style-name="T10">AGRAVADO</text:span>: LEANDRA PATRICIA DE CARVALHO SILVA<text:line-break/><text:span text:style-name="T44">ADVOGADO: MANOEL RICARDO FILGUEIRA JUNIOR</text:span> - OAB/RN22477<text:line-break/></text:p>
      <text:p text:style-name="P15"/>
      <text:p text:style-name="P15"><text:span text:style-name="T37">274-</text:span><text:span text:style-name="T11">AGRAVO DE INSTRUMENTO N 3010723-77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LUCIANA BEZERRA RIBEIRO<text:line-break/><text:span text:style-name="T44">ADVOGADO: JOAO VITOR FREITAS GONDIM</text:span> - OAB/CE52312-A<text:line-break/><text:soft-page-break/><text:span text:style-name="T10">AGRAVANTE</text:span>: THIAGO LIMA CAMELO DE SOUZA<text:line-break/><text:span text:style-name="T44">ADVOGADO: JOAO VITOR FREITAS GONDIM</text:span> - OAB/CE52312-A<text:line-break/><text:span text:style-name="T10">AGRAVADO</text:span>: MANOEL GELCEU DE QUADROS<text:line-break/><text:span text:style-name="T44">ADVOGADO: GIOVANNI RIOS DO REGO BARROS</text:span> - OAB/CE38009<text:line-break/><text:span text:style-name="T44">ADVOGADO: Carlos Levi Araújo Castro</text:span> - OAB/CE49804-A<text:line-break/><text:span text:style-name="T44">ADVOGADO: ATILA KELVIN ALVES DE ABREU</text:span> - OAB/CE48752<text:line-break/><text:line-break/><text:line-break/><text:line-break/><text:span text:style-name="T37">275-</text:span><text:span text:style-name="T11">AGRAVO DE INSTRUMENTO N 0638602-03.2022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DIOGENES CRUZ ROLIM ESMERALDO<text:line-break/><text:span text:style-name="T44">ADVOGADO: RAUL AMARAL JUNIOR</text:span> - OAB/CE13371-S<text:line-break/><text:span text:style-name="T44">ADVOGADO: MANUEL LUIS DA ROCHA NETO</text:span> - OAB/CE7479-A<text:line-break/><text:span text:style-name="T10">AGRAVADO</text:span>: HUGO MANUEL CAPELA RODRIGUES<text:line-break/><text:span text:style-name="T44">ADVOGADO: JOAO VICENTE LAVIERI</text:span> - OAB/SP113174<text:line-break/><text:line-break/><text:line-break/><text:line-break/><text:span text:style-name="T37">276-</text:span><text:span text:style-name="T11">APELAÇÃO CÍVEL N 0007204-18.2013.8.06.0028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BANCO DO NORDESTE DO BRASIL SA<text:line-break/><text:span text:style-name="T44">ADVOGADO: DANIEL FRANCISCO MITIDIERO</text:span> - OAB/RS56555-A<text:line-break/><text:span text:style-name="T44">ADVOGADO: HELVECIO VERAS DA SILVA</text:span> - OAB/CE26290-A<text:line-break/><text:span text:style-name="T44">ADVOGADO: LUIS FERREIRA DE MORAES FILHO</text:span> - OAB/CE16243-A<text:line-break/><text:span text:style-name="T44">ADVOGADO: GERSON SAMPAIO GRADVOHL</text:span> - OAB/CE15485-A<text:line-break/><text:span text:style-name="T44">ADVOGADO: AUGUSTO CABALLERO FLECK</text:span> - OAB/RS109889-A<text:line-break/><text:span text:style-name="T44">ADVOGADO: LUCIANA ROBLES DE ALMEIDA</text:span> - OAB/RS111337-A<text:line-break/><text:span text:style-name="T10">APELADO</text:span>: NUTRIMAR INDUSTRIA DE PESCADOS LTDA<text:line-break/><text:span text:style-name="T44">ADVOGADO: ENISIO CORDEIRO GURGEL</text:span> - OAB/CE2656-A<text:line-break/><text:span text:style-name="T44">ADVOGADO: FRANCISCO MARDONIO DE OLIVEIRA</text:span> - OAB/CE6099-A<text:line-break/><text:span text:style-name="T44">ADVOGADO: DELEAN CASEMIRO PEIXOTO MEDEIROS</text:span> - OAB/CE19475-A<text:line-break/><text:span text:style-name="T10">APELADO</text:span>: SANDRA MARIA RIOS SALES<text:line-break/><text:span text:style-name="T44">ADVOGADO: FRANCISCO MARDONIO DE OLIVEIRA</text:span> - OAB/CE6099-A<text:line-break/><text:span text:style-name="T44">ADVOGADO: DELEAN CASEMIRO PEIXOTO MEDEIROS</text:span> - OAB/CE19475-A<text:line-break/><text:span text:style-name="T44">ADVOGADO: ENISIO CORDEIRO GURGEL</text:span> - OAB/CE2656-A<text:line-break/><text:span text:style-name="T10">APELADO</text:span>: ESTACAO MARICULTURA LTDA<text:line-break/><text:span text:style-name="T44">ADVOGADO: FRANCISCO MARDONIO DE OLIVEIRA</text:span> - OAB/CE6099-A<text:line-break/><text:span text:style-name="T44">ADVOGADO: DELEAN CASEMIRO PEIXOTO MEDEIROS</text:span> - OAB/CE19475-A<text:line-break/><text:span text:style-name="T44">ADVOGADO: ENISIO CORDEIRO GURGEL</text:span> - OAB/CE2656-A<text:line-break/><text:span text:style-name="T10">APELADO</text:span>: AQUACRUSTA MARINHA LTDA<text:line-break/><text:span text:style-name="T44">ADVOGADO: ENISIO CORDEIRO GURGEL</text:span> - OAB/CE2656-A<text:line-break/><text:span text:style-name="T44">ADVOGADO: ENISIO CORREIA GURGEL</text:span> - OAB/CE20965-A<text:line-break/><text:span text:style-name="T44">ADVOGADO: CICERO DELANO HOLANDA ARAUJO</text:span> - OAB/CE16841-A<text:line-break/><text:span text:style-name="T44">ADVOGADO: FRANCISCO MARDONIO DE OLIVEIRA</text:span> - OAB/CE6099-A<text:line-break/><text:span text:style-name="T44">ADVOGADO: DELEAN CASEMIRO PEIXOTO MEDEIROS</text:span> - OAB/CE19475-A<text:line-break/><text:soft-page-break/><text:span text:style-name="T10">APELADO</text:span>: LIVINO JOSE SILVEIRA SOARES SALES<text:line-break/><text:span text:style-name="T44">ADVOGADO: FRANCISCO MARDONIO DE OLIVEIRA</text:span> - OAB/CE6099-A<text:line-break/><text:span text:style-name="T44">ADVOGADO: DELEAN CASEMIRO PEIXOTO MEDEIROS</text:span> - OAB/CE19475-A<text:line-break/><text:span text:style-name="T44">ADVOGADO: ENISIO CORDEIRO GURGEL</text:span> - OAB/CE2656-A<text:line-break/><text:line-break/><text:line-break/><text:line-break/><text:span text:style-name="T37">277-</text:span><text:span text:style-name="T11">APELAÇÃO CÍVEL N 0271842-79.2021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SORAIA PEREIRA JORGE DE SOUSA<text:line-break/><text:span text:style-name="T44">ADVOGADO: LARISSA MARIA DE QUEIROZ</text:span> - OAB/CE23618-A<text:line-break/><text:span text:style-name="T44">ADVOGADO: NILA DE QUEIROZ OLIVEIRA</text:span> - OAB/CE20218-A<text:line-break/><text:span text:style-name="T44">ADVOGADO: MARCIO RAFAEL GAZZINEO</text:span> - OAB/CE23495-A<text:line-break/><text:span text:style-name="T10">APELADO</text:span>: BANCO C6 CONSIGNADO<text:line-break/><text:span text:style-name="T44">ADVOGADO: DANIEL BECKER PAES BARRETO PINTO</text:span> - OAB/RJ185969-A<text:line-break/><text:span text:style-name="T44">ADVOGADO: CAIO SCHEUNEMANN LONGHI</text:span> - OAB/SP222239-A<text:line-break/><text:span text:style-name="T44">ADVOGADO: GUSTAVO LORENZI DE CASTRO</text:span> - OAB/SP129134-A<text:line-break/><text:span text:style-name="T10">APELADO</text:span>: BANCO BONSUCESSO S.A.<text:line-break/><text:span text:style-name="T44">ADVOGADO: SUELLEN PONCELL DO NASCIMENTO DUARTE</text:span> - OAB/PE28490-A<text:line-break/><text:span text:style-name="T44">ADVOGADO: JOAO THOMAZ PRAZERES GONDIM</text:span> - OAB/CE53036-A<text:line-break/><text:span text:style-name="T10">APELADO</text:span>: BANCO CBSS S.A.<text:line-break/><text:span text:style-name="T44">ADVOGADO: ENY ANGE SOLEDADE BITTENCOURT DE ARAUJO</text:span> - OAB/BA29442-A<text:line-break/><text:span text:style-name="T10">APELADO</text:span>: Banco do Brasil S.A<text:line-break/><text:span text:style-name="T44">ADVOGADO: DAVID SOMBRA PEIXOTO</text:span> - OAB/CE16477-A<text:line-break/><text:span text:style-name="T44">ADVOGADO: FELICIANO LYRA MOURA</text:span> - OAB/CE29481-A<text:line-break/><text:span text:style-name="T10">APELADO</text:span>: BANCO BRADESCO CARTOES S.A.<text:line-break/><text:span text:style-name="T44">ADVOGADO: WILSON SALES BELCHIOR</text:span> - OAB/CE17314-A<text:line-break/><text:span text:style-name="T10">APELADO</text:span>: NEON PAGAMENTOS S.A.<text:line-break/><text:span text:style-name="T44">ADVOGADO: CARLOS AUGUSTO TORTORO JUNIOR</text:span> - OAB/SP247319-A<text:line-break/><text:span text:style-name="T10">APELADO</text:span>: BANCO ORIGINAL S/A<text:line-break/><text:span text:style-name="T44">ADVOGADO: NEILDES ARAUJO AGUIAR DI GESU</text:span> - OAB/SP217897-A<text:line-break/><text:span text:style-name="T10">APELADO</text:span>: PICPAY SERVICOS S.A<text:line-break/><text:span text:style-name="T44">ADVOGADO: CARLOS AUGUSTO TORTORO JUNIOR</text:span> - OAB/SP247319-A<text:line-break/><text:span text:style-name="T44">ADVOGADO: GABRIELA CARR</text:span> - OAB/SP281551-A<text:line-break/><text:line-break/><text:line-break/><text:line-break/><text:span text:style-name="T37">278-</text:span><text:span text:style-name="T11">AGRAVO DE INSTRUMENTO N 3010465-67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UNIMED DE FORTALEZA COOPERATIVA DE TRABALHO MEDICO LTDA<text:line-break/><text:span text:style-name="T44">ADVOGADO: DAVID SOMBRA PEIXOTO</text:span> - OAB/CE16477-A<text:line-break/><text:span text:style-name="T10">AGRAVADO</text:span>: MARIA AURICE ALEXANDRINO MELO<text:line-break/><text:span text:style-name="T44">ADVOGADO: KENNEDY FERREIRA LIMA</text:span> - OAB/CE10914-A<text:line-break/><text:span text:style-name="T44">ADVOGADO: JOSE FERREIRA LIMA NETO</text:span> - OAB/CE55026-A<text:line-break/><text:line-break/><text:soft-page-break/><text:span text:style-name="T37">279-</text:span><text:span text:style-name="T11">AGRAVO DE INSTRUMENTO N 3004964-35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COMPANHIA ENERGETICA DO CEARA<text:line-break/><text:span text:style-name="T44">ADVOGADO: ANTONIO CLETO GOMES</text:span> - OAB/CE5864-A<text:line-break/><text:span text:style-name="T10">AGRAVADO</text:span>: FRANCISCO CLEONILTON GOMES DE SOUSA<text:line-break/><text:span text:style-name="T44">ADVOGADO: ARTUR RODRIGUES LOURENCO</text:span> - OAB/CE35633-A<text:line-break/><text:line-break/><text:line-break/><text:line-break/><text:span text:style-name="T37">280-</text:span><text:span text:style-name="T11">APELAÇÃO CÍVEL N 3064229-96.2025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RAIMUNDO JOSEMILDO PINHEIRO DO NASCIMENTO<text:line-break/><text:span text:style-name="T10">APELADO</text:span>: GRANDE ORIENTE DO CEARA<text:line-break/><text:span text:style-name="T44">ADVOGADO: FRANCISCO CAMILO MOURAO ALVES</text:span> - OAB/CE33300-A<text:line-break/><text:span text:style-name="T44">ADVOGADO: LUIZ CRESCENCIO PEREIRA JUNIOR</text:span> - OAB/CE5023-A<text:line-break/><text:span text:style-name="T44">ADVOGADO: DIEGO MAIA CRESCENCIO PEREIRA</text:span> - OAB/CE27000-A<text:line-break/><text:span text:style-name="T44">ADVOGADO: JOAO BOSCO FERREIRA LIMA</text:span> - OAB/CE3614-A<text:line-break/><text:line-break/><text:line-break/><text:line-break/><text:span text:style-name="T38">281-</text:span><text:span text:style-name="T11">AGRAVO DE INSTRUMENTO N 3005979-39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BANCO CREFISA S.A<text:line-break/><text:span text:style-name="T44">ADVOGADO: LAZARO JOSE GOMES JUNIOR</text:span> - OAB/MS8125-A<text:line-break/><text:span text:style-name="T10">AGRAVADO</text:span>: TELMA MARIA CAVALCANTI DA SILVA<text:line-break/><text:span text:style-name="T44">ADVOGADO: MARIA CRISTIANE BANDEIRA DE ABREU ROCHA</text:span> - OAB/CE33746-A<text:line-break/><text:line-break/><text:line-break/><text:line-break/><text:span text:style-name="T38">282-</text:span><text:span text:style-name="T11">APELAÇÃO CÍVEL N 3106494-16.2025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IRMANDADE BENEF DA SANTA CASA DA MISERICORDIA DE FORT<text:line-break/><text:span text:style-name="T44">ADVOGADO: POLIANA BARBOSA CAPELO</text:span> - OAB/CE11017-A<text:line-break/><text:span text:style-name="T44">ADVOGADO: SAULO FEITOSA DE MOURA PORTO</text:span> - OAB/CE22854-A<text:line-break/><text:span text:style-name="T10">APELADO</text:span>: ROSS MEDICAL LTDA<text:line-break/><text:span text:style-name="T44">ADVOGADO: PAULO JOSE DO NASCIMENTO</text:span> - OAB/SP108401-A<text:line-break/><text:span text:style-name="T44">ADVOGADO: THAYNARA DE FREITAS NASCIMENTO</text:span> - OAB/SP411033-A<text:line-break/></text:p>
      <text:p text:style-name="P15"/>
      <text:p text:style-name="P16"><text:span text:style-name="T38">283-</text:span><text:span text:style-name="T11">AGRAVO DE INSTRUMENTO N 0623558-02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JOSE SILOE RODRIGUES DA SILVA<text:line-break/><text:soft-page-break/><text:span text:style-name="T44">ADVOGADO: HENRY WALL GOMES FREITAS</text:span> - OAB/PI4344<text:line-break/><text:span text:style-name="T10">AGRAVADO</text:span>: BANCO VOLKSWAGEN S.A.<text:line-break/><text:span text:style-name="T44">ADVOGADO: BRUNO HENRIQUE DE OLIVEIRA VANDERLEI</text:span> - OAB/PE21678-A<text:line-break/><text:line-break/><text:line-break/><text:line-break/><text:span text:style-name="T38">284-</text:span><text:span text:style-name="T11">AGRAVO DE INSTRUMENTO N 3010196-28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Banco do Brasil S.A<text:line-break/><text:span text:style-name="T44">ADVOGADO: DAVID SOMBRA PEIXOTO</text:span> - OAB/CE16477-A<text:line-break/><text:span text:style-name="T10">AGRAVADO</text:span>: SUELI MARQUES DA MOTA<text:line-break/><text:span text:style-name="T44">ADVOGADO: SANDRA PEREIRA DA MOTA MALHAES</text:span> - OAB/CE55584<text:line-break/><text:line-break/><text:line-break/><text:line-break/><text:span text:style-name="T38">285-</text:span><text:span text:style-name="T11">APELAÇÃO CÍVEL N 0011207-06.2012.8.06.0075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JOSE RIBAMAR DUARTE<text:line-break/><text:span text:style-name="T10">APELADO</text:span>: ANA VLADIA RAMOS SOUZA<text:line-break/><text:span text:style-name="T44">ADVOGADO: JOSE FLAVIO MEIRELES DE FREITAS</text:span> - OAB/CE10883-A<text:line-break/><text:span text:style-name="T44">ADVOGADO: MARIANA CHAVES CARVALHO</text:span> - OAB/CE20283-A<text:line-break/><text:span text:style-name="T44">ADVOGADO: JOSE NEY GONCALVES MONTENEGRO</text:span> - OAB/CE5541-A<text:line-break/><text:line-break/><text:line-break/><text:line-break/><text:span text:style-name="T38">286-</text:span><text:span text:style-name="T11">APELAÇÃO CÍVEL N 0275173-64.2024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ATHEUS PAIXAO MENDONCA<text:line-break/><text:span text:style-name="T44">ADVOGADO: RYVANA MESQUITA LOIOLA</text:span> - OAB/CE32129-A<text:line-break/><text:span text:style-name="T10">APELADO</text:span>: LOCALIZA RENT A CAR SA<text:line-break/><text:span text:style-name="T44">ADVOGADO: IGOR MACIEL ANTUNES</text:span> - OAB/MG74420-A<text:line-break/><text:line-break/><text:line-break/><text:line-break/><text:span text:style-name="T38">287-</text:span><text:span text:style-name="T11">APELAÇÃO CÍVEL N 3005655-85.2025.8.06.0064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ANTONIO JOSE SILVA DE SOUSA<text:line-break/><text:span text:style-name="T44">ADVOGADO: BRUNO BOYADJIAN SOBREIRA</text:span> - OAB/CE38828-A<text:line-break/><text:span text:style-name="T10">APELADO</text:span>: BANCO PAN S.A.<text:line-break/><text:span text:style-name="T44">ADVOGADO: LUIZ AUGUSTO ABRANTES PEQUENO JUNIOR</text:span> - OAB/CE23178-A<text:line-break/><text:span text:style-name="T44">ADVOGADO: ENY ANGE SOLEDADE BITTENCOURT DE ARAUJO</text:span> - OAB/BA29442-A<text:line-break/><text:span text:style-name="T10">APELADO</text:span>: TOO SEGUROS S.A.<text:line-break/><text:span text:style-name="T44">ADVOGADO: RAFAEL DOS SANTOS GALERA SCHLICKMANN</text:span> - OAB/SP267258-A<text:line-break/><text:line-break/><text:soft-page-break/><text:span text:style-name="T38">288-</text:span><text:span text:style-name="T11">AGRAVO DE INSTRUMENTO N 3010526-25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DENNYS SILVA DOS SANTOS<text:line-break/><text:span text:style-name="T44">ADVOGADO: ANTONIO HAROLDO GUERRA LOBO</text:span> - OAB/CE15166-A<text:line-break/><text:span text:style-name="T10">AGRAVADO</text:span>: BANCO HONDA S/A.<text:line-break/><text:span text:style-name="T44">ADVOGADO: HIRAN LEAO DUARTE</text:span> - OAB/CE10422-A<text:line-break/><text:line-break/><text:line-break/><text:span text:style-name="T38">289-</text:span><text:span text:style-name="T11">AGRAVO DE INSTRUMENTO N 3005242-36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DANIELLE DA SILVA SARAIVA<text:line-break/><text:span text:style-name="T44">ADVOGADO: OTON FERNANDES MESQUITA JUNIOR</text:span> - OAB/CE31746-A<text:line-break/><text:span text:style-name="T10">AGRAVADO</text:span>: ANTONIO CARLOS CARVALHO DE MESQUITA<text:line-break/><text:span text:style-name="T44">ADVOGADO: ALYSSON DA SILVA MOREIRA</text:span> - OAB/CE46251-A<text:line-break/><text:line-break/><text:line-break/><text:line-break/><text:span text:style-name="T38">290-</text:span><text:span text:style-name="T11">APELAÇÃO CÍVEL N 0244749-73.2023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&amp;T REVENDA DE VEICULOS USADOS LTDA<text:line-break/><text:span text:style-name="T44">ADVOGADO: GLAUBER BENICIO PEREIRA SOARES</text:span> - OAB/CE23317-A<text:line-break/><text:span text:style-name="T10">APELADO</text:span>: ANTONIO JACAUNA ALMEIDA TEIXEIRA<text:line-break/><text:span text:style-name="T44">ADVOGADO: MANOELA ALMEIDA GOMES</text:span> - OAB/CE39087-A<text:line-break/><text:line-break/><text:line-break/><text:line-break/><text:span text:style-name="T38">291-</text:span><text:span text:style-name="T11">APELAÇÃO CÍVEL N 0792765-07.2000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PAULO IRAN JUCA DE SOUSA<text:line-break/><text:span text:style-name="T44">ADVOGADO: JOSE EDSON VIEIRA ALBUQUERQUE</text:span> - OAB/CE5631-A<text:line-break/><text:span text:style-name="T10">APELANTE</text:span>: SUZANA PAZ DE ALMEIDA ANDRADE<text:line-break/><text:span text:style-name="T10">APELADO</text:span>: Manuel Junior Rocha<text:line-break/><text:span text:style-name="T44">ADVOGADO: RAIMUNDO ALEXANDRE LINHARES DIAS</text:span> - OAB/CE11524-A<text:line-break/><text:span text:style-name="T44">ADVOGADO: ESDRAS DIEB DE ARAUJO FILHO</text:span> - OAB/CE17914-D<text:line-break/><text:line-break/><text:line-break/><text:line-break/><text:span text:style-name="T38">292-</text:span><text:span text:style-name="T11">AGRAVO DE INSTRUMENTO N 3012995-44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BANCO BRADESCO S/A<text:line-break/><text:span text:style-name="T44">ADVOGADO: PAULO EDUARDO PRADO</text:span> - OAB/CE24314-A<text:line-break/><text:span text:style-name="T10">AGRAVADO</text:span>: FRANCISCO BRUNO BEZERRA<text:line-break/><text:span text:style-name="T44">ADVOGADO: PEDRO FELIPE SILVA QUEIROZ</text:span> - OAB/RN18667-A<text:line-break/><text:soft-page-break/><text:span text:style-name="T38">293-</text:span><text:span text:style-name="T11">APELAÇÃO CÍVEL N 0006439-47.2008.8.06.0117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ARCOS ANTONIO DIAS<text:line-break/><text:span text:style-name="T44">ADVOGADO: ADILSON ALEXANDRE MIANI</text:span> - OAB/SP126973-A<text:line-break/><text:span text:style-name="T44">ADVOGADO: MARCELY MIANI GUARNIERI</text:span> - OAB/SP329610-A<text:line-break/><text:span text:style-name="T10">APELADO</text:span>: DISTRIBUIDORA DE ALIMENTOS E RAIZES LTDA<text:line-break/><text:span text:style-name="T44">ADVOGADO: MOYSES BARJUD MARQUES</text:span> - OAB/CE13496-A<text:line-break/><text:line-break/><text:line-break/><text:line-break/><text:span text:style-name="T38">294-</text:span><text:span text:style-name="T11">APELAÇÃO CÍVEL N 0194940-27.2017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JOAO EUDES ALVES DE ARAGAO<text:line-break/><text:span text:style-name="T44">ADVOGADO: CAMILA PONTES EGYDIO</text:span> - OAB/CE26515-A<text:line-break/><text:span text:style-name="T10">APELADO</text:span>: BANCO BRADESCO S/A<text:line-break/><text:span text:style-name="T44">ADVOGADO: CARLOS ALBERTO MIRO DA SILVA FILHO</text:span> - OAB/MG108504-A<text:line-break/><text:line-break/><text:line-break/><text:line-break/><text:span text:style-name="T38">295-</text:span><text:span text:style-name="T11">APELAÇÃO CÍVEL N 0522328-36.2011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CENTRO DE GESTAO E DESENVOLVIMENTO TECNOLOGICO<text:line-break/><text:span text:style-name="T44">ADVOGADO: ANTONIO DELANO SOARES CRUZ</text:span> - OAB/CE8116-A<text:line-break/><text:span text:style-name="T44">ADVOGADO: ANDRE LUIS NEGREIROS DE ALMEIDA</text:span> - OAB/CE11911-A<text:line-break/><text:span text:style-name="T10">APELADO</text:span>: EDMILTON ALVES MARTINS<text:line-break/><text:span text:style-name="T44">ADVOGADO: EDMILTON ALVES MARTINS</text:span> - OAB/CE22967<text:line-break/><text:line-break/><text:line-break/><text:line-break/><text:span text:style-name="T39">296-</text:span><text:span text:style-name="T11">APELAÇÃO CÍVEL N 3001153-06.2024.8.06.0043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KAROLINE ALVES OLIVEIRA<text:line-break/><text:span text:style-name="T44">ADVOGADO: LACIANA FARIAS LACERDA</text:span> - OAB/CE30037-A<text:line-break/><text:span text:style-name="T44">ADVOGADO: FLAVIO MACEDO SAMPAIO</text:span> - OAB/CE51962-A<text:line-break/><text:span text:style-name="T44">ADVOGADO: JIMILLY MENDONCA FREIRE</text:span> - OAB/CE38569-A<text:line-break/><text:span text:style-name="T10">APELADO</text:span>: JUAUTOS COMERCIO VAREJISTA DE PECAS E SERVICOS LTDA EM RECUPERACAO JUDICIAL<text:line-break/><text:span text:style-name="T44">ADVOGADO: VICTOR FERRAZ ARARUNA</text:span> - OAB/CE29963-A<text:line-break/><text:line-break/><text:line-break/><text:line-break/><text:span text:style-name="T39">297-</text:span><text:span text:style-name="T11">APELAÇÃO CÍVEL N 0176413-61.2016.8.06.0001</text:span><text:line-break/><text:span text:style-name="T10">RELATOR(A): 4º Gabinete da 3ª Câmara de Direito Privado/ PAULO DE TARSO PIRES NOGUEIRA/RICARDO DE ARAÚJO BARRETO – Juiz Convocado</text:span><text:line-break/><text:soft-page-break/><text:span text:style-name="T10">APELANTE</text:span>: Libra Ligas do Brasil S/A<text:line-break/><text:span text:style-name="T44">ADVOGADO: HEBER QUINDERE JUNIOR</text:span> - OAB/CE4328-A<text:line-break/><text:span text:style-name="T10">APELADO</text:span>: BANCO RURAL S.A - EM LIQUIDACAO EXTRAJUDICIAL<text:line-break/><text:span text:style-name="T44">ADVOGADO: REBECA LUCIA NEUMANN MONTEIRO ROBALINHO</text:span> - OAB/PE768-A<text:line-break/><text:span text:style-name="T44">ADVOGADO: NATHALIA CAROLINA WANDERLEY DE OLIVEIRA</text:span> - OAB/PE37313<text:line-break/><text:span text:style-name="T44">ADVOGADO: CARLA DANIELLE LIMA GOMES FERREIRA</text:span> - OAB/PE35965-A<text:line-break/><text:span text:style-name="T44">ADVOGADO: LEONARDO NASCIMENTO GONCALVES DRUMOND</text:span> - OAB/PE768-S<text:line-break/><text:line-break/><text:line-break/><text:line-break/><text:span text:style-name="T39">298-</text:span><text:span text:style-name="T11">APELAÇÃO CÍVEL N 0265235-79.2023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APEL ATIVIDADES PRO ENSINO LTDA<text:line-break/><text:span text:style-name="T44">ADVOGADO: FELIPE MELO DE CARVALHO ROCHA</text:span> - OAB/CE13241-A<text:line-break/><text:span text:style-name="T44">ADVOGADO: LIVIA PASSOS BENEVIDES LEITAO</text:span> - OAB/CE22779-A<text:line-break/><text:span text:style-name="T44">ADVOGADO: KELINE JOSUE MAGALHAES</text:span> - OAB/CE30265-A<text:line-break/><text:span text:style-name="T10">APELADO</text:span>: ROCICLEIDE FERREIRA DE ARAUJO<text:line-break/><text:span text:style-name="T44">ADVOGADO: MATHEUS CINTRA BEZERRA</text:span> - OAB/CE14849-A<text:line-break/><text:line-break/><text:line-break/><text:line-break/><text:span text:style-name="T39">299-</text:span><text:span text:style-name="T11">AGRAVO DE INSTRUMENTO N 3010466-52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D. C. D. L.<text:line-break/><text:span text:style-name="T44">ADVOGADO: RICARDO DA COSTA</text:span> - OAB/SP427972<text:line-break/><text:span text:style-name="T44">ADVOGADO: LUCILADY SILVA FERREIRA</text:span> - OAB/SP450576<text:line-break/><text:span text:style-name="T10">AGRAVANTE</text:span>: ANDREZA INGRID CAMPOS DOS SANTOS DE LIMA<text:line-break/><text:span text:style-name="T44">ADVOGADO: LUCILADY SILVA FERREIRA</text:span> - OAB/SP450576<text:line-break/><text:span text:style-name="T44">ADVOGADO: RICARDO DA COSTA</text:span> - OAB/SP427972<text:line-break/><text:span text:style-name="T10">AGRAVADO</text:span>: FACTA FINANCEIRA S.A. CREDITO, FINANCIAMENTO E INVESTIMENTO<text:line-break/><text:line-break/><text:line-break/><text:span text:style-name="T39">300-</text:span><text:span text:style-name="T11">APELAÇÃO CÍVEL N 0050769-38.2020.8.06.0173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GEDILSON CARDOSO LOUZEIRA<text:line-break/><text:span text:style-name="T44">ADVOGADO: JOSE DE SALES NETO</text:span> - OAB/CE7328-A<text:line-break/><text:span text:style-name="T10">APELADO</text:span>: EMANUELA SIMAO ALVES ARAUJO<text:line-break/><text:span text:style-name="T44">ADVOGADO: JOSE RIBAMAR MUNIZ FEITOSA</text:span> - OAB/CE32949-A<text:line-break/><text:span text:style-name="T44">ADVOGADO: LUCENI DAMASCENA ALVES</text:span> - OAB/CE55125<text:line-break/><text:line-break/><text:line-break/><text:span text:style-name="T40">301-</text:span><text:span text:style-name="T11">AGRAVO DE INSTRUMENTO N 3010282-96.2026.8.06.0000</text:span><text:line-break/><text:span text:style-name="T10">RELATOR(A): 4º Gabinete da 3ª Câmara de Direito Privado/ PAULO DE TARSO PIRES NOGUEIRA/RICARDO DE ARAÚJO BARRETO – Juiz Convocado</text:span><text:line-break/><text:soft-page-break/><text:span text:style-name="T10">AGRAVANTE</text:span>: BANCO SANTANDER (BRASIL) S.A.<text:line-break/><text:span text:style-name="T44">ADVOGADO: ROBERTA BEATRIZ DO NASCIMENTO</text:span> - OAB/SP192649-A<text:line-break/><text:span text:style-name="T10">AGRAVADO</text:span>: BEATRIZ LORENA DE MELO SIQUEIRA<text:line-break/><text:span text:style-name="T44">ADVOGADO: SAYONARA GOMES DE OLIVEIRA</text:span> - OAB/CE52904<text:line-break/><text:line-break/><text:line-break/><text:line-break/><text:span text:style-name="T40">302-</text:span><text:span text:style-name="T11">APELAÇÃO CÍVEL N 0000061-47.2019.8.06.0034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IZABETE MATEUS DA SILVA<text:line-break/><text:span text:style-name="T44">ADVOGADO: CAMILA CABO MAIA</text:span> - OAB/CE27638-A<text:line-break/><text:span text:style-name="T44">ADVOGADO: PEDRO COELHO MAGALHAES</text:span> - OAB/CE22809-A<text:line-break/><text:span text:style-name="T44">ADVOGADO: MARIA JOICE GUERRA CABO MAIA</text:span> - OAB/CE14138-A<text:line-break/><text:span text:style-name="T44">ADVOGADO: ADRIANA FERNANDES PEREIRA</text:span> - OAB/CE21199-A<text:line-break/><text:span text:style-name="T10">APELADO</text:span>: JORGE ELIO DA CONCEICAO FRAMEGAS<text:line-break/><text:span text:style-name="T44">ADVOGADO: MARCELO PINHEIRO NOCRATO</text:span> - OAB/CE38864-A<text:line-break/><text:span text:style-name="T10">APELADO</text:span>: Carlos Alberto Silva Cunha<text:line-break/><text:span text:style-name="T44">ADVOGADO: MARCELO PINHEIRO NOCRATO</text:span> - OAB/CE38864-A<text:line-break/><text:line-break/><text:line-break/><text:span text:style-name="T40">303-</text:span><text:span text:style-name="T11">APELAÇÃO CÍVEL N 0136922-52.2013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Jose Idelfonso de Souza Lima<text:line-break/><text:span text:style-name="T44">ADVOGADO: PAULO EDUARDO GIFONI MAIA</text:span> - OAB/CE12606-A<text:line-break/><text:span text:style-name="T10">APELADO</text:span>: MARIA VALDENIA DO NASCIMENTO DA SILVA<text:line-break/><text:line-break/><text:line-break/><text:span text:style-name="T40">304-</text:span><text:span text:style-name="T11">AGRAVO DE INSTRUMENTO N 3010439-69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ANTONY FRANK PEREIRA DA SILVA<text:line-break/><text:span text:style-name="T44">ADVOGADO: LUIZ ALBERTO FARIAS DE CASTRO</text:span> - OAB/CE48252-A<text:line-break/><text:span text:style-name="T10">AGRAVADO</text:span>: BANCO C6 S.A.<text:line-break/><text:span text:style-name="T44">ADVOGADO: CRISTIANE BELINATI GARCIA LOPES</text:span> - OAB/CE23649-A<text:line-break/></text:p>
      <text:p text:style-name="P16"/>
      <text:p text:style-name="P16"><text:span text:style-name="T40">305-</text:span><text:span text:style-name="T11">APELAÇÃO CÍVEL N 0000319-47.2003.8.06.0154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BANCO DO NORDESTE DO BRASIL SA<text:line-break/><text:span text:style-name="T44">ADVOGADO: TARCISIO REBOUCAS PORTO JUNIOR</text:span> - OAB/CE7216-A<text:line-break/><text:span text:style-name="T10">APELADO</text:span>: ASSOCIACAO COMUNITARIA DA MARAVILHA<text:line-break/><text:span text:style-name="T10">APELADO</text:span>: MARIA RODRIGUES DO CARMO<text:line-break/><text:span text:style-name="T10">APELADO</text:span>: MARIA NAIR TORRES TAVARES<text:line-break/><text:span text:style-name="T44">ADVOGADO: MATEUS GADELHA MENDONCA</text:span> - OAB/CE54977<text:line-break/><text:soft-page-break/><text:span text:style-name="T40">306-</text:span><text:span text:style-name="T11">APELAÇÃO CÍVEL N 0253643-04.2024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Banco do Brasil S.A<text:line-break/><text:span text:style-name="T44">ADVOGADO: DAVID SOMBRA PEIXOTO</text:span> - OAB/CE16477-A<text:line-break/><text:span text:style-name="T10">APELADO</text:span>: FRANCISCA NUBIA DA SILVA COUTINHO<text:line-break/><text:span text:style-name="T44">ADVOGADO: VERONICA MARIA DE ALENCAR CAVALCANTE FERNANDES DE SOUSA</text:span> - OAB/CE11835-A<text:line-break/><text:span text:style-name="T44">ADVOGADO: JANAI DE OLIVEIRA DAMASCENO</text:span> - OAB/CE20315-A<text:line-break/><text:line-break/><text:line-break/><text:line-break/><text:span text:style-name="T40">307-</text:span><text:span text:style-name="T11">APELAÇÃO CÍVEL N 0234621-62.2021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PEDRO SARAFIM DE SOUSA NETO<text:line-break/><text:span text:style-name="T44">ADVOGADO: MARCOS VENICIUS MATOS DUARTE</text:span> - OAB/CE15358-A<text:line-break/><text:span text:style-name="T10">APELADO</text:span>: MANUELA MELO RIBEIRO<text:line-break/><text:span text:style-name="T44">ADVOGADO: KARLA DE ALCANTARA NOGUEIRA BORGES</text:span> - OAB/CE25244-A<text:line-break/><text:span text:style-name="T10">APELADO</text:span>: ANTONIO ELIEU LIMA DE SOUSA JUNIOR<text:line-break/><text:span text:style-name="T10">APELADO</text:span>: MARIANA DUARTE DE OLIVEIRA<text:line-break/><text:span text:style-name="T10">APELADO</text:span>: Banco do Brasil S.A<text:line-break/><text:line-break/><text:line-break/><text:line-break/><text:span text:style-name="T40">308-</text:span><text:span text:style-name="T11">AGRAVO DE INSTRUMENTO N 3006299-89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GMAC ADMINISTRADORA DE CONSORCIOS LTDA.<text:line-break/><text:span text:style-name="T44">ADVOGADO: ADAHILTON DE OLIVEIRA PINHO</text:span> - OAB/CE33769-A<text:line-break/><text:span text:style-name="T10">AGRAVADO</text:span>: R C DE SOUSA GADELHA SIEBRA FISIOTERAPIA<text:line-break/><text:span text:style-name="T44">ADVOGADO: AMANDA CRISTIAN ALCANTARA SAMPAIO</text:span> - OAB/CE45219-A<text:line-break/><text:span text:style-name="T44">ADVOGADO: YTALO GOMES ESMERALDO</text:span> - OAB/CE37037-A<text:line-break/><text:line-break/><text:line-break/><text:line-break/><text:span text:style-name="T40">309-</text:span><text:span text:style-name="T11">APELAÇÃO CÍVEL N 0205401-14.2024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INISTERIO DA FAZENDA<text:line-break/><text:span text:style-name="T10">APELADO</text:span>: Massa Evangelista Distribuidora de Alimentos<text:line-break/><text:span text:style-name="T44">ADVOGADO: JOVANA FROTA DE SOUZA RODRIGUES</text:span> - OAB/CE28644-A<text:line-break/><text:line-break/><text:line-break/><text:line-break/><text:span text:style-name="T40">310-</text:span><text:span text:style-name="T11">APELAÇÃO CÍVEL N 0200771-18.2023.8.06.0075</text:span><text:line-break/><text:span text:style-name="T10">RELATOR(A): 4º Gabinete da 3ª Câmara de Direito Privado/ PAULO DE TARSO PIRES NOGUEIRA/RICARDO DE ARAÚJO BARRETO – Juiz Convocado</text:span><text:line-break/><text:soft-page-break/><text:span text:style-name="T10">APELANTE</text:span>: PAMELA ANDREIA ARAUJO NOGUEIRA<text:line-break/><text:span text:style-name="T44">ADVOGADO: MARIA CRISTIANE BANDEIRA DE ABREU ROCHA</text:span> - OAB/CE33746-A<text:line-break/><text:span text:style-name="T10">APELADO</text:span>: FRANCISCO WILLIAN BERNARDO DA SILVA<text:line-break/><text:span text:style-name="T44">ADVOGADO: IVONETE BEZERRA DA SILVA</text:span> - OAB/CE36452-A<text:line-break/><text:span text:style-name="T44">ADVOGADO: BRUNA MAGALHAES SALES PIRES</text:span> - OAB/CE43561<text:line-break/><text:line-break/><text:line-break/><text:line-break/><text:span text:style-name="T40">311-</text:span><text:span text:style-name="T11">APELAÇÃO CÍVEL N 0201831-20.2024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WASHINGTON MARTINS FARIAS<text:line-break/><text:span text:style-name="T44">ADVOGADO: TULIO MAGNO GOMES RIBEIRO</text:span> - OAB/CE24853-A<text:line-break/><text:span text:style-name="T10">APELADO</text:span>: EDIZIANY DO NASCIMENTO GIRAO FARIAS<text:line-break/><text:span text:style-name="T44">ADVOGADO: ESTEFANIA SALES ROCHA GADELHA</text:span> - OAB/CE42823-A<text:line-break/><text:span text:style-name="T44">ADVOGADO: ANGELO RODRIGUES GADELHA MOREIRA</text:span> - OAB/CE20585-A<text:line-break/><text:line-break/><text:line-break/><text:line-break/><text:span text:style-name="T40">312-</text:span><text:span text:style-name="T11">APELAÇÃO CÍVEL N 0285979-95.2023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PATRICIA DORE VIEIRA<text:line-break/><text:span text:style-name="T44">ADVOGADO: JULIO CESAR FERREIRA DE SOUSA FILHO</text:span> - OAB/CE53952-A<text:line-break/><text:span text:style-name="T44">ADVOGADO: PAOLO GIORGIO QUEZADO GURGEL E SILVA</text:span> - OAB/CE16629-A<text:line-break/><text:span text:style-name="T10">APELADO</text:span>: NEP CENTRO DE BELEZA LTDA<text:line-break/><text:span text:style-name="T44">ADVOGADO: EDNUZIA MARCELLA MARQUES DA SILVA</text:span> - OAB/CE24200-A<text:line-break/><text:span text:style-name="T44">ADVOGADO: ANDRE LUIS AGUIAR BARBOSA</text:span> - OAB/CE47133-A<text:line-break/><text:span text:style-name="T10">APELADO</text:span>: EVELLINE MARINHO QUINDERE<text:line-break/><text:span text:style-name="T44">ADVOGADO: EDNUZIA MARCELLA MARQUES DA SILVA</text:span> - OAB/CE24200-A<text:line-break/><text:span text:style-name="T44">ADVOGADO: ANDRE LUIS AGUIAR BARBOSA</text:span> - OAB/CE47133-A<text:line-break/><text:span text:style-name="T10">APELADO</text:span>: NARAH ROBERTA LIMA MAGALHAES<text:line-break/><text:span text:style-name="T44">ADVOGADO: EDNUZIA MARCELLA MARQUES DA SILVA</text:span> - OAB/CE24200-A<text:line-break/><text:span text:style-name="T44">ADVOGADO: ANDRE LUIS AGUIAR BARBOSA</text:span> - OAB/CE47133-A<text:line-break/><text:line-break/><text:line-break/><text:span text:style-name="T40">313-</text:span><text:span text:style-name="T11">APELAÇÃO CÍVEL N 0200019-87.2025.8.06.0168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ARIA GARDENIA DE SOUZA<text:line-break/><text:span text:style-name="T44">ADVOGADO: KELLYTON AZEVEDO DE FIGUEIREDO</text:span> - OAB/CE17762-A<text:line-break/><text:span text:style-name="T10">APELADO</text:span>: ANTONIO FRANCIVANIO MONTEIRO<text:line-break/><text:line-break/><text:line-break/><text:line-break/><text:span text:style-name="T40">314-</text:span><text:span text:style-name="T11">APELAÇÃO CÍVEL N 0200398-67.2024.8.06.0134</text:span><text:line-break/><text:span text:style-name="T10">RELATOR(A): 4º Gabinete da 3ª Câmara de Direito Privado/ PAULO DE TARSO PIRES NOGUEIRA/RICARDO DE ARAÚJO BARRETO – Juiz Convocado</text:span><text:line-break/><text:soft-page-break/><text:span text:style-name="T10">APELANTE</text:span>: FRANCISCO CLEBER DE ALMEIDA<text:line-break/><text:span text:style-name="T44">ADVOGADO: ANDREIA LETICIA BARROS</text:span> - OAB/CE54498-A<text:line-break/><text:span text:style-name="T10">APELADO</text:span>: MAYSA DA SILVA FARIAS<text:line-break/><text:span text:style-name="T44">ADVOGADO: LIANA MARIA VIDAL COELHO</text:span> - OAB/CE52834-A<text:line-break/><text:line-break/><text:line-break/><text:line-break/><text:span text:style-name="T40">315-</text:span><text:span text:style-name="T11">AGRAVO DE INSTRUMENTO N 0621665-73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FREDERICO RODOLFO RAMOS FERREIRA<text:line-break/><text:span text:style-name="T44">ADVOGADO: BALTAZAR PEREIRA DA SILVA JUNIOR</text:span> - OAB/CE20829-A<text:line-break/><text:span text:style-name="T10">AGRAVADO</text:span>: ALICE BRAGA CARDOSO<text:line-break/><text:span text:style-name="T44">ADVOGADO: FRANCISCO FERNANDES DA SILVA JUNIOR</text:span> - OAB/CE30529-A<text:line-break/><text:span text:style-name="T10">AGRAVADO</text:span>: Gean Carlos Almeida Cabral<text:line-break/><text:span text:style-name="T44">ADVOGADO: FRANCISCO FERNANDES DA SILVA JUNIOR</text:span> - OAB/CE30529-A<text:line-break/><text:line-break/><text:line-break/><text:line-break/><text:span text:style-name="T40">316-</text:span><text:span text:style-name="T11">APELAÇÃO CÍVEL N 0223894-73.2023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SAMARA LUIZ DA SILVA<text:line-break/><text:span text:style-name="T44">ADVOGADO: ANA MARIA DE OLIVEIRA MESQUITA</text:span> - OAB/CE31055-A<text:line-break/><text:span text:style-name="T44">ADVOGADO: TALES NATANIEL BEZERRA DA SILVA</text:span> - OAB/CE55095-A<text:line-break/><text:span text:style-name="T10">APELADO</text:span>: JONAS PAULINO DE BRITO<text:line-break/><text:span text:style-name="T44">ADVOGADO: NARJARA ROCHA DE ALENCAR</text:span> - OAB/CE32381-A<text:line-break/><text:line-break/><text:line-break/><text:line-break/><text:span text:style-name="T40">317-</text:span><text:span text:style-name="T11">APELAÇÃO CÍVEL N 0236603-43.2023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ALINE ALVES DA SILVA<text:line-break/><text:span text:style-name="T10">APELANTE</text:span>: H. R. A. D. N.<text:line-break/><text:span text:style-name="T10">APELADO</text:span>: JOSE SALDANHA DO NASCIMENTO<text:line-break/></text:p>
      <text:p text:style-name="P16"/>
      <text:p text:style-name="P16"><text:span text:style-name="T40">318-</text:span><text:span text:style-name="T11">APELAÇÃO CÍVEL N 0200173-37.2023.8.06.018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ANDERSON DE MOURA RODRIGUES<text:line-break/><text:span text:style-name="T44">ADVOGADO: ANA PAULA DE OLIVEIRA</text:span> - OAB/BA69337<text:line-break/><text:span text:style-name="T10">APELADO</text:span>: Jany Kenya Nogueira da Costa<text:line-break/><text:span text:style-name="T44">ADVOGADO: LUIZ RICARDO DE MORAES COSTA</text:span> - OAB/CE28980-A<text:line-break/><text:line-break/><text:line-break/><text:soft-page-break/><text:span text:style-name="T40">319-</text:span><text:span text:style-name="T11">APELAÇÃO CÍVEL N 0244696-63.2021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LUIZ ERANDIR ALVES DE LIMA<text:line-break/><text:span text:style-name="T44">ADVOGADO: THYAGO ALVES DE SOUZA OLIVEIRA</text:span> - OAB/CE30390-A<text:line-break/><text:span text:style-name="T10">APELADO</text:span>: Maria Ivanise Rodrigues Alves<text:line-break/><text:line-break/><text:line-break/><text:line-break/><text:span text:style-name="T40">320-</text:span><text:span text:style-name="T11">APELAÇÃO CÍVEL N 0230016-68.2024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CLARISSA CAMARCO LUSTOSA DE ARAUJO<text:line-break/><text:span text:style-name="T44">ADVOGADO: LARISSA LUCHO ZIMMER</text:span> - OAB/CE43345-A<text:line-break/><text:span text:style-name="T44">ADVOGADO: PASCHOAL DE CASTRO ALVES</text:span> - OAB/CE18692-A<text:line-break/><text:span text:style-name="T44">ADVOGADO: AMAILZA SOARES PAIVA</text:span> - OAB/CE2394-A<text:line-break/><text:span text:style-name="T10">APELADO</text:span>: HALISSON DE SOUSA PAULA<text:line-break/><text:span text:style-name="T44">ADVOGADO: DOUGLAS MARTINS CORREIA</text:span> - OAB/CE45843-A<text:line-break/><text:span text:style-name="T44">ADVOGADO: FRANCISCO DE ARAUJO SILVA FILHO</text:span> - OAB/CE48211-A<text:line-break/><text:line-break/><text:line-break/><text:span text:style-name="T41">321-</text:span><text:span text:style-name="T11">APELAÇÃO CÍVEL N 0230782-29.2021.8.06.0001</text:span><text:line-break/><text:span text:style-name="T10">RELATOR(A): 4º Gabinete da 3ª Câmara de Direito Privado/ PAULO DE TARSO PIRES NOGUEIRA/RICARDO DE ARAÚJO BARRETO – Juiz Convocado</text:span><text:line-break/><text:span text:style-name="T10">REQUERENTE</text:span>: FVM PARTICIPACOES E ADMINISTRACAO S/A<text:line-break/><text:span text:style-name="T44">ADVOGADO: ANDRESSA DE NAZARE CORDEIRO GONDIM</text:span> - OAB/CE27425-A<text:line-break/><text:span text:style-name="T44">ADVOGADO: JOSE NEWTON FREITAS FILHO</text:span> - OAB/CE15833-A<text:line-break/><text:span text:style-name="T44">ADVOGADO: ELLEN FERNANDA LIMA FIGUEIREDO</text:span> - OAB/CE25055-A<text:line-break/><text:span text:style-name="T44">ADVOGADO: JOSE GERARDO MARQUES FREITAS</text:span> - OAB/CE34121-A<text:line-break/><text:span text:style-name="T11">EXECUTADO</text:span>: MEIRA LINS LTDA<text:line-break/><text:span text:style-name="T44">ADVOGADO: FERNANDO ALFREDO RABELLO FRANCO</text:span> - OAB/CE11990-A<text:line-break/><text:span text:style-name="T44">ADVOGADO: WATILA TELES DO NASCIMENTO</text:span> - OAB/CE40581-A<text:line-break/><text:span text:style-name="T11">EXECUTADO</text:span>: VOLKSWAGEN DO BRASIL INDUSTRIA DE VEICULOS AUTOMOTORES LTDA<text:line-break/><text:span text:style-name="T44">ADVOGADO: CAMILA DE ALMEIDA BASTOS DE MORAES REGO</text:span> - OAB/PE33667-A<text:line-break/><text:span text:style-name="T11">EXECUTADO</text:span>: TOP NORTE COMERCIO DE VEICULOS LTDA<text:line-break/><text:span text:style-name="T44">ADVOGADO: JOSE ALEXANDRE GOIANA DE ANDRADE</text:span> - OAB/CE11160-A<text:line-break/><text:span text:style-name="T44">ADVOGADO: ALEXANDRE BRANDAO BASTOS FREIRE</text:span> - OAB/PA18246-A<text:line-break/></text:p>
      <text:p text:style-name="P16"/>
      <text:p text:style-name="P17"><text:span text:style-name="T41">322-</text:span><text:span text:style-name="T11">APELAÇÃO CÍVEL N 0249024-31.2024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C. D. S. P.<text:line-break/><text:span text:style-name="T10">APELANTE</text:span>: M. M. L. B.<text:line-break/><text:span text:style-name="T10">APELADO</text:span>: MINISTERIO PUBLICO DO ESTADO DO CEARA<text:line-break/><text:span text:style-name="T10">APELADO</text:span>: DELEGACIA DE POLÍCIA CIVIL DA CRIANÇA E DO ADOLESCENTE<text:line-break/><text:soft-page-break/><text:span text:style-name="T41">323-</text:span><text:span text:style-name="T11">AGRAVO DE INSTRUMENTO N 3005921-36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GILDAZIO SILVA RIBEIRO<text:line-break/><text:span text:style-name="T44">ADVOGADO: BRUNO BOYADJIAN SOBREIRA</text:span> - OAB/CE38828-A<text:line-break/><text:span text:style-name="T10">AGRAVADO</text:span>: AYMORE CREDITO, FINANCIAMENTO E INVESTIMENTO S.A.<text:line-break/><text:span text:style-name="T44">ADVOGADO: ANTONIO SAMUEL DA SILVEIRA</text:span> - OAB/SP94243-A<text:line-break/><text:line-break/><text:line-break/><text:line-break/><text:span text:style-name="T41">324-</text:span><text:span text:style-name="T11">APELAÇÃO CÍVEL N 0227747-61.2021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LINNYKER MENDES ROCHA<text:line-break/><text:span text:style-name="T44">ADVOGADO: GAUDENIO SANTIAGO DO CARMO</text:span> - OAB/CE20944-A<text:line-break/><text:span text:style-name="T10">APELANTE</text:span>: L. MENDES ROCHA<text:line-break/><text:span text:style-name="T44">ADVOGADO: GAUDENIO SANTIAGO DO CARMO</text:span> - OAB/CE20944-A<text:line-break/><text:span text:style-name="T10">APELANTE</text:span>: MISTER INS CURSOS DIGITAIS LTDA<text:line-break/><text:span text:style-name="T44">ADVOGADO: VITOR SOUZA LIMA</text:span> - OAB/GO56727-A<text:line-break/><text:span text:style-name="T10">APELADO</text:span>: MISTER INS CURSOS DIGITAIS LTDA<text:line-break/><text:span text:style-name="T44">ADVOGADO: VITOR SOUZA LIMA</text:span> - OAB/GO56727-A<text:line-break/><text:span text:style-name="T44">ADVOGADO: FLAVIO ROBERTO VARELA TORRES JUNIOR</text:span> - OAB/GO39091<text:line-break/><text:span text:style-name="T10">APELADO</text:span>: LINNYKER MENDES ROCHA<text:line-break/><text:span text:style-name="T44">ADVOGADO: GAUDENIO SANTIAGO DO CARMO</text:span> - OAB/CE20944-A<text:line-break/><text:span text:style-name="T10">APELADO</text:span>: L. MENDES ROCHA<text:line-break/><text:span text:style-name="T44">ADVOGADO: GAUDENIO SANTIAGO DO CARMO</text:span> - OAB/CE20944-A<text:line-break/><text:line-break/><text:line-break/><text:line-break/><text:span text:style-name="T41">325-</text:span><text:span text:style-name="T11">APELAÇÃO CÍVEL N 3004522-95.2025.8.06.0035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MARCOS PAULO DE ANDRADE LIMA<text:line-break/><text:span text:style-name="T44">ADVOGADO: JHONATA DE OLIVEIRA MOREIRA</text:span> - OAB/CE54837<text:line-break/><text:span text:style-name="T10">APELADO</text:span>: ANA JULIA ROCHA DA SILVA<text:line-break/><text:span text:style-name="T44">ADVOGADO: JOSE AUGUSTO NETO</text:span> - OAB/CE11514-S<text:line-break/><text:line-break/><text:line-break/><text:span text:style-name="T41">326-</text:span><text:span text:style-name="T11">APELAÇÃO CÍVEL N 0190710-78.2013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RAIMUNDO NONATO DA CUNHA JUNIOR<text:line-break/><text:span text:style-name="T44">ADVOGADO: JOSE ROBERTO DE CARVALHO</text:span> - OAB/CE11070-A<text:line-break/><text:span text:style-name="T10">APELANTE</text:span>: BANCO BRADESCO FINANCIAMENTOS S.A.<text:line-break/><text:span text:style-name="T44">ADVOGADO: FRANCISCO SAMPAIO DE MENEZES JUNIOR</text:span> - OAB/CE9075-A<text:line-break/><text:span text:style-name="T10">APELADO</text:span>: LUIZ GOMES NETO<text:line-break/><text:span text:style-name="T44">ADVOGADO: FRANCISCO CHARLES QUEIROZ DE SOUZA</text:span> - OAB/CE19633-A<text:line-break/><text:line-break/><text:soft-page-break/><text:span text:style-name="T41">327-</text:span><text:span text:style-name="T11">APELAÇÃO CÍVEL N 0013988-50.2016.8.06.0175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empresa Bracutur S/A<text:line-break/><text:span text:style-name="T10">APELANTE</text:span>: TERRAS INCORPORACOES E PARTICIPACOES LTDA<text:line-break/><text:span text:style-name="T44">ADVOGADO: RODRIGO DE FARIAS TEIXEIRA</text:span> - OAB/CE18890-A<text:line-break/><text:span text:style-name="T10">APELANTE</text:span>: Y.A ADMINISTRADORA LTDA<text:line-break/><text:span text:style-name="T10">APELADO</text:span>: Ester Buch Cutiller<text:line-break/><text:span text:style-name="T10">APELADO</text:span>: TERRAS INCORPORACOES E PARTICIPACOES LTDA<text:line-break/><text:span text:style-name="T10">APELADO</text:span>: Y.A Administradora Ltda<text:line-break/><text:span text:style-name="T10">APELADO</text:span>: empresa Bracutur S/A<text:line-break/><text:span text:style-name="T44">ADVOGADO: FERNANDO SCIASCIA CRUZ</text:span> - OAB/CE8320-S<text:line-break/><text:span text:style-name="T44">ADVOGADO: MARIANA LIMA FONTELES</text:span> - OAB/CE20712-A<text:line-break/><text:line-break/><text:line-break/><text:line-break/><text:span text:style-name="T41">328-</text:span><text:span text:style-name="T11">AGRAVO DE INSTRUMENTO N 3008619-15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ILANA MOTA BARBOSA<text:line-break/><text:span text:style-name="T44">ADVOGADO: DIEGO ALBUQUERQUE LOPES</text:span> - OAB/CE26053-A<text:line-break/><text:span text:style-name="T10">AGRAVADO</text:span>: SICREDI CEARA - COOPERATIVA DE CREDITO DO ESTADO DO CEARA<text:line-break/><text:span text:style-name="T44">ADVOGADO: ROBERTA SIMOES DE OLIVEIRA ALBUQUERQUE</text:span> - OAB/CE17695-A<text:line-break/><text:line-break/><text:line-break/><text:line-break/><text:span text:style-name="T41">329-</text:span><text:span text:style-name="T11">AGRAVO DE INSTRUMENTO N 0641332-84.2022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BANCO DO NORDESTE DO BRASIL SA<text:line-break/><text:span text:style-name="T44">ADVOGADO: FRANCISCO VERAS SENA</text:span> - OAB/CE12856-A<text:line-break/><text:span text:style-name="T10">AGRAVADO</text:span>: FRANCISCO ERIVAN FERREIRA DE LIMA<text:line-break/><text:span text:style-name="T44">ADVOGADO: RAIMUNDO NONATO DE MEDEIROS FILHO</text:span> - OAB/CE13937-A<text:line-break/><text:line-break/><text:line-break/><text:span text:style-name="T41">330-</text:span><text:span text:style-name="T11">AGRAVO DE INSTRUMENTO N 3019993-62.2025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ASSOCIACAO DE PROTECAO E ASSISTENCIA A MATERNIDADE E INFANCIA<text:line-break/><text:span text:style-name="T44">ADVOGADO: LUCIANO ALENCAR MACEDO</text:span> - OAB/PE24943-A<text:line-break/><text:span text:style-name="T44">ADVOGADO: LEONARDO ALENCAR MACEDO</text:span> - OAB/CE30416-A<text:line-break/><text:span text:style-name="T10">AGRAVADO</text:span>: MARIA LIDINEIDE CLEMENTE DE OLIVEIRA<text:line-break/><text:span text:style-name="T10">AGRAVADO</text:span>: MARIA LUCINEIDE CLEMENTE DE OLIVEIRA<text:line-break/><text:line-break/><text:line-break/><text:line-break/><text:soft-page-break/><text:span text:style-name="T41">331-</text:span><text:span text:style-name="T11">APELAÇÃO CÍVEL N 3058046-12.2025.8.06.0001</text:span><text:line-break/><text:span text:style-name="T10">RELATOR(A): 4º Gabinete da 3ª Câmara de Direito Privado/ PAULO DE TARSO PIRES NOGUEIRA/RICARDO DE ARAÚJO BARRETO – Juiz Convocado</text:span><text:line-break/><text:span text:style-name="T10">APELANTE</text:span>: JOSE ALEX RODRIGUES DE SOUSA<text:line-break/><text:span text:style-name="T44">ADVOGADO: BRUNO BOYADJIAN SOBREIRA</text:span> - OAB/CE38828-A<text:line-break/><text:span text:style-name="T10">APELADO</text:span>: UBER DO BRASIL TECNOLOGIA LTDA.<text:line-break/><text:span text:style-name="T44">ADVOGADO: CELSO DE FARIA MONTEIRO</text:span> - OAB/CE30086-A<text:line-break/><text:line-break/><text:line-break/><text:line-break/><text:span text:style-name="T41">332-</text:span><text:span text:style-name="T11">AGRAVO DE INSTRUMENTO N 3011023-39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ISOTECH INDUSTRIA E TRANSFORMACAO DO ACO LTDA<text:line-break/><text:span text:style-name="T44">ADVOGADO: DANIEL MENDES PAULA BRASIL</text:span> - OAB/RN9820<text:line-break/><text:span text:style-name="T10">AGRAVANTE</text:span>: BRUNO ANDERSON DE SOUSA<text:line-break/><text:span text:style-name="T44">ADVOGADO: DANIEL MENDES PAULA BRASIL</text:span> - OAB/RN9820<text:line-break/><text:span text:style-name="T10">AGRAVADO</text:span>: DIOCESE DO CRATO<text:line-break/><text:span text:style-name="T44">ADVOGADO: MARIA VITORIA BERTO OLIVEIRA</text:span> - OAB/CE54283<text:line-break/><text:span text:style-name="T44">ADVOGADO: ROSSANA DE OLIVEIRA MARTINS</text:span> - OAB/CE37226-A<text:line-break/><text:line-break/><text:line-break/><text:line-break/><text:span text:style-name="T41">333-</text:span><text:span text:style-name="T11">AGRAVO DE INSTRUMENTO N 3020219-67.2025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TADEU MACHADO PINHEIRO ALVES<text:line-break/><text:span text:style-name="T44">ADVOGADO: ANTONIO CLETO GOMES</text:span> - OAB/CE5864-A<text:line-break/><text:span text:style-name="T10">AGRAVADO</text:span>: LESLYE SANCHES PINHEIRO<text:line-break/><text:span text:style-name="T44">ADVOGADO: AMANDA GOMES ALBUQUERQUE</text:span> - OAB/CE37455-A<text:line-break/><text:span text:style-name="T44">ADVOGADO: ANA VLADIA MARTINS FEITOSA</text:span> - OAB/CE17551-A<text:line-break/><text:line-break/><text:line-break/><text:span text:style-name="T41">334-</text:span><text:span text:style-name="T11">AGRAVO DE INSTRUMENTO N 3003065-02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GRACE KELLY BRAGA DE OLIVEIRA<text:line-break/><text:span text:style-name="T44">ADVOGADO: ZACHARIAS AUGUSTO DO AMARAL VIEIRA</text:span> - OAB/CE40855-A<text:line-break/><text:span text:style-name="T10">AGRAVADO</text:span>: ROMULO AZEVEDO MONTENEGRO NETO<text:line-break/><text:span text:style-name="T44">ADVOGADO: ISABELLE NOVAIS DE AREA LEAO</text:span> - OAB/CE47772-A<text:line-break/><text:span text:style-name="T10">AGRAVADO</text:span>: JOAO GABRIEL DE HOLANDA MONTENEGRO<text:line-break/><text:span text:style-name="T44">ADVOGADO: ISABELLE NOVAIS DE AREA LEAO</text:span> - OAB/CE47772-A<text:line-break/><text:line-break/><text:line-break/><text:line-break/><text:span text:style-name="T41">335-</text:span><text:span text:style-name="T11">APELAÇÃO CÍVEL N 0001962-68.2019.8.06.0028</text:span><text:line-break/><text:span text:style-name="T10">RELATOR(A): 4º Gabinete da 3ª Câmara de Direito Privado/ PAULO DE TARSO PIRES NOGUEIRA/RICARDO DE ARAÚJO BARRETO – Juiz Convocado</text:span><text:line-break/><text:soft-page-break/><text:span text:style-name="T10">APELANTE</text:span>: FRANCISCO SAYMO FREITAS ROCHA<text:line-break/><text:span text:style-name="T44">ADVOGADO: RONIZIA AUREA DE VASCONCELOS</text:span> - OAB/CE24162-A<text:line-break/><text:span text:style-name="T44">ADVOGADO: MARCOS RIGONY MENEZES COSTA</text:span> - OAB/CE12659-A<text:line-break/><text:span text:style-name="T44">ADVOGADO: EMANOEL NASARENO MENEZES COSTA</text:span> - OAB/CE22394-A<text:line-break/><text:span text:style-name="T44">ADVOGADO: MICHEL RONNEY BARBOSA LIMA</text:span> - OAB/CE38684-A<text:line-break/><text:span text:style-name="T10">APELADO</text:span>: J &amp; S ADMINISTRADORA DE BENS PROPRIOS E PARTICIPACOES LTDA<text:line-break/><text:span text:style-name="T44">ADVOGADO: MATEUS LIMA LOUZADA</text:span> - OAB/CE17782-A<text:line-break/><text:line-break/><text:line-break/><text:line-break/><text:span text:style-name="T41">336-</text:span><text:span text:style-name="T11">AGRAVO DE INSTRUMENTO N 3006225-35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ROSIMEIRE DA SILVA LIMA<text:line-break/><text:span text:style-name="T10">AGRAVADO</text:span>: FRANCISCO DE ASSIS DA SILVA LIMA<text:line-break/><text:line-break/><text:line-break/><text:line-break/><text:span text:style-name="T41">337-</text:span><text:span text:style-name="T11">AGRAVO DE INSTRUMENTO N 0627577-85.2025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MARCOS ADRIANO DE ARAUJO OZIEL<text:line-break/><text:span text:style-name="T44">ADVOGADO: FRANCISCO CARLOS NASCIMENTO DE SOUSA</text:span> - OAB/CE9641-A<text:line-break/><text:span text:style-name="T10">AGRAVADO</text:span>: MARUZZIA ANDREZZA BRITO ARAUJO<text:line-break/><text:span text:style-name="T44">ADVOGADO: FABIO JOSE ALVES NOBRE</text:span> - OAB/CE13419-A<text:line-break/><text:line-break/><text:line-break/><text:line-break/><text:span text:style-name="T41">338-</text:span><text:span text:style-name="T11">AGRAVO DE INSTRUMENTO N 3006477-38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FERNANDO ANTONIO FIALHO DO AMARAL BASTOS<text:line-break/><text:span text:style-name="T44">ADVOGADO: PRISCILLA FARIAS DE OLIVEIRA NOBRE</text:span> - OAB/CE47006<text:line-break/><text:span text:style-name="T44">ADVOGADO: IGOR LIMA DE AZEVEDO</text:span> - OAB/CE20573-A<text:line-break/><text:span text:style-name="T10">AGRAVANTE</text:span>: FERNANDA AGUIAR KUCHARSKI<text:line-break/><text:span text:style-name="T44">ADVOGADO: PRISCILLA FARIAS DE OLIVEIRA NOBRE</text:span> - OAB/CE47006<text:line-break/><text:span text:style-name="T44">ADVOGADO: IGOR LIMA DE AZEVEDO</text:span> - OAB/CE20573-A<text:line-break/><text:span text:style-name="T10">AGRAVADO</text:span>: Aline Gomes da Costa Martins<text:line-break/><text:span text:style-name="T10">AGRAVADO</text:span>: RN DE ALINE GOMES DA COSTA MARTINS - Feminino - DN 26/09/25<text:line-break/><text:span text:style-name="T10">AGRAVADO</text:span>: ANA TABATA OLIVEIRA DE AGUIAR FACANHA<text:line-break/><text:span text:style-name="T44">ADVOGADO: SAMOA PAULA BEZERRA MACIEL MARTINS</text:span> - OAB/RN12493<text:line-break/><text:span text:style-name="T44">ADVOGADO: FRANCISCO CLAUDIO MEDEIROS JUNIOR</text:span> - OAB/RN12623<text:line-break/><text:span text:style-name="T10">AGRAVADO</text:span>: DAVI FACANHA VAZ<text:line-break/><text:span text:style-name="T44">ADVOGADO: SAMOA PAULA BEZERRA MACIEL MARTINS</text:span> - OAB/RN12493<text:line-break/><text:span text:style-name="T44">ADVOGADO: FRANCISCO CLAUDIO MEDEIROS JUNIOR</text:span> - OAB/RN12623<text:line-break/><text:line-break/><text:line-break/><text:line-break/><text:soft-page-break/><text:span text:style-name="T41">339-</text:span><text:span text:style-name="T11">AGRAVO DE INSTRUMENTO N 3019241-90.2025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ROMULO AZEVEDO MONTENEGRO NETO<text:line-break/><text:span text:style-name="T44">ADVOGADO: ISABELLE NOVAIS DE AREA LEAO</text:span> - OAB/CE47772-A<text:line-break/><text:span text:style-name="T44">ADVOGADO: PAULO NAPOLEAO GONCALVES QUEZADO</text:span> - OAB/CE3183-A<text:line-break/><text:span text:style-name="T10">AGRAVANTE</text:span>: JOAO GABRIEL DE HOLANDA MONTENEGRO<text:line-break/><text:span text:style-name="T44">ADVOGADO: ISABELLE NOVAIS DE AREA LEAO</text:span> - OAB/CE47772-A<text:line-break/><text:span text:style-name="T44">ADVOGADO: PAULO NAPOLEAO GONCALVES QUEZADO</text:span> - OAB/CE3183-A<text:line-break/><text:span text:style-name="T10">AGRAVADO</text:span>: GRACE KELLY BRAGA DE OLIVEIRA<text:line-break/><text:span text:style-name="T44">ADVOGADO: ZACHARIAS AUGUSTO DO AMARAL VIEIRA</text:span> - OAB/CE40855-A<text:line-break/><text:line-break/><text:line-break/><text:line-break/><text:span text:style-name="T42">340-</text:span><text:span text:style-name="T11">AGRAVO DE INSTRUMENTO N 3022415-10.2025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ANTONIO VILMAR XAVIER DO NASCIMENTO<text:line-break/><text:span text:style-name="T44">ADVOGADO: ALAN DE CARVALHO CISNE</text:span> - OAB/CE51140-A<text:line-break/><text:span text:style-name="T10">AGRAVADO</text:span>: AYMORE CREDITO, FINANCIAMENTO E INVESTIMENTO S.A.<text:line-break/><text:span text:style-name="T44">ADVOGADO: HERICK PAVIN</text:span> - OAB/SC22391-A<text:line-break/><text:line-break/><text:line-break/><text:line-break/><text:span text:style-name="T42">341-</text:span><text:span text:style-name="T11">AGRAVO DE INSTRUMENTO N 3011879-03.2026.8.06.0000</text:span><text:line-break/><text:span text:style-name="T10">RELATOR(A): 4º Gabinete da 3ª Câmara de Direito Privado/ PAULO DE TARSO PIRES NOGUEIRA/RICARDO DE ARAÚJO BARRETO – Juiz Convocado</text:span><text:line-break/><text:span text:style-name="T10">AGRAVANTE</text:span>: FERNANDA AGUIAR KUCHARSKI<text:line-break/><text:span text:style-name="T44">ADVOGADO: PRISCILLA FARIAS DE OLIVEIRA NOBRE</text:span> - OAB/CE47006<text:line-break/><text:span text:style-name="T44">ADVOGADO: IGOR LIMA DE AZEVEDO</text:span> - OAB/CE20573-A<text:line-break/><text:span text:style-name="T10">AGRAVANTE</text:span>: FERNANDO ANTONIO FIALHO DO AMARAL BASTOS<text:line-break/><text:span text:style-name="T44">ADVOGADO: PRISCILLA FARIAS DE OLIVEIRA NOBRE</text:span> - OAB/CE47006<text:line-break/><text:span text:style-name="T44">ADVOGADO: IGOR LIMA DE AZEVEDO</text:span> - OAB/CE20573-A<text:line-break/><text:span text:style-name="T10">AGRAVADO</text:span>: ANA TABATA OLIVEIRA DE AGUIAR FACANHA<text:line-break/><text:span text:style-name="T44">ADVOGADO: SAMOA PAULA BEZERRA MACIEL MARTINS</text:span> - OAB/RN12493<text:line-break/><text:span text:style-name="T44">ADVOGADO: FRANCISCO CLAUDIO MEDEIROS JUNIOR</text:span> - OAB/RN12623<text:line-break/><text:span text:style-name="T44">ADVOGADO: JULYANA PAULA BRINGEL DE OLIVEIRA E MESQUITA</text:span> - OAB/CE18560-A<text:line-break/><text:span text:style-name="T10">AGRAVADO</text:span>: DAVI FACANHA VAZ<text:line-break/><text:span text:style-name="T44">ADVOGADO: SAMOA PAULA BEZERRA MACIEL MARTINS</text:span> - OAB/RN12493<text:line-break/><text:span text:style-name="T44">ADVOGADO: FRANCISCO CLAUDIO MEDEIROS JUNIOR</text:span> - OAB/RN12623<text:line-break/><text:span text:style-name="T44">ADVOGADO: JULYANA PAULA BRINGEL DE OLIVEIRA E MESQUITA</text:span> - OAB/CE18560-A<text:line-break/><text:line-break/><text:line-break/><text:span text:style-name="T42">342-</text:span><text:span text:style-name="T11">AGRAVO DE INSTRUMENTO N 3004230-84.2026.8.06.0000--</text:span><text:line-break/><text:span text:style-name="T10">RELATOR(A): 4º Gabinete da 3ª Câmara de Direito Privado/ PAULO DE TARSO PIRES NOGUEIRA/RICARDO DE ARAÚJO BARRETO – Juiz Convocado</text:span><text:line-break/><text:soft-page-break/><text:span text:style-name="T10">AGRAVANTE</text:span>: JESSICA ARAUJO RANGEL<text:line-break/><text:span text:style-name="T44">ADVOGADO: LETICIA TEODORICO ARAGAO</text:span> - OAB/CE50103-A<text:line-break/><text:span text:style-name="T10">AGRAVADO</text:span>: RAPHAEL DE SOUSA NOGUEIRA<text:line-break/><text:span text:style-name="T44">ADVOGADO: EMMANUEL DE MOURA FONTELLES</text:span> - OAB/CE10303-A<text:line-break/><text:line-break/><text:line-break/><text:line-break/><text:span text:style-name="T42">343-</text:span><text:span text:style-name="T11">INCIDENTE DE SUSPEIÇÃO CÍVEL N 3012073-03.2026.8.06.0000</text:span><text:line-break/><text:span text:style-name="T10">RELATOR(A): 4º Gabinete da 3ª Câmara de Direito Privado/ PAULO DE TARSO PIRES NOGUEIRA/RICARDO DE ARAÚJO BARRETO – Juiz Convocado</text:span><text:line-break/><text:span text:style-name="T10">REQUERENTE</text:span>: MINISTERIO PUBLICO DO ESTADO DO CEARA<text:line-break/><text:span text:style-name="T10">REQUERIDO</text:span>: MABEL VIANA MACIEL</text:p>
      <text:p text:style-name="P17"/>
      <text:p text:style-name="P18"><text:span text:style-name="Strong_20_Emphasis"><text:span text:style-name="T49">PROCESSOS ADIADOS DE SESSÃO ANTERIOR:</text:span></text:span></text:p>
      <text:p text:style-name="P18"><text:span text:style-name="Strong_20_Emphasis"><text:span text:style-name="T49"/></text:span></text:p>
      <text:p text:style-name="P19"><text:span text:style-name="T43">344-</text:span><text:span text:style-name="T11">APELAÇÃO CÍVEL N 3002385-43.2025.8.06.0035</text:span><text:line-break/><text:span text:style-name="T10">RELATOR(A): 4º Gabinete da 3ª Câmara de Direito Privado/ PAULO DE TARSO PIRES NOGUEIRA/RICARDO DE ARAÚJO BARRETO – Juiz Convocado</text:span><text:line-break/><text:span text:style-name="T11">APELANTE</text:span>: ELENIRA FERREIRA FILHA<text:line-break/><text:span text:style-name="T44">ADVOGADO: RODRIGO ANDRADE DO NASCIMENTO</text:span> - OAB/RN11195-A<text:line-break/><text:span text:style-name="T11">APELADO</text:span>: ENEL BRASIL S.A<text:line-break/><text:span text:style-name="T44">ADVOGADO: ANTONIO CLETO GOMES</text:span> - OAB/CE5864-A<text:line-break/><text:span text:style-name="T11">APELADO</text:span>: COMPANHIA ENERGETICA DO CEARA<text:line-break/><text:span text:style-name="T44">ADVOGADO: ANTONIO CLETO GOMES</text:span> - OAB/CE5864-A<text:line-break/><text:line-break/><text:line-break/><text:line-break/><text:span text:style-name="T43">345-</text:span><text:span text:style-name="T11">APELAÇÃO CÍVEL N 3001881-37.2025.8.06.0035</text:span><text:line-break/><text:span text:style-name="T10">RELATOR(A): 4º Gabinete da 3ª Câmara de Direito Privado/ PAULO DE TARSO PIRES NOGUEIRA/RICARDO DE ARAÚJO BARRETO – Juiz Convocado</text:span><text:line-break/><text:span text:style-name="T11">APELANTE</text:span>: FRANCILENE DANTAS DE SOUZA<text:line-break/><text:span text:style-name="T44">ADVOGADO: RODRIGO ANDRADE DO NASCIMENTO</text:span> - OAB/RN11195-A<text:line-break/><text:span text:style-name="T11">APELADO</text:span>: ENEL BRASIL S.A<text:line-break/><text:span text:style-name="T44">ADVOGADO: ANTONIO CLETO GOMES</text:span> - OAB/CE5864-A<text:line-break/><text:span text:style-name="T11">APELADO</text:span>: COMPANHIA ENERGETICA DO CEARA<text:line-break/><text:span text:style-name="T44">ADVOGADO: ANTONIO CLETO GOMES</text:span> - OAB/CE5864-A<text:line-break/><text:span text:style-name="T44">ADVOGADO: LOUIZE KARINE DE ANDRADE GARCIA</text:span> - OAB/CE38555<text:line-break/><text:line-break/><text:line-break/><text:line-break/><text:span text:style-name="T43">346-</text:span><text:span text:style-name="T11">APELAÇÃO CÍVEL N 0214442-05.2024.8.06.0001</text:span><text:line-break/><text:span text:style-name="T10">RELATOR(A): 4º Gabinete da 3ª Câmara de Direito Privado/ PAULO DE TARSO PIRES NOGUEIRA/RICARDO DE ARAÚJO BARRETO – Juiz Convocado</text:span><text:line-break/><text:span text:style-name="T11">APELANTE</text:span>: ESPACO ARQUITETURA E CONSTRUCAO LTDA<text:line-break/><text:span text:style-name="T44">ADVOGADO: FRANCISCO VIEIRA DE ANDRADE</text:span> - OAB/CE21585-A<text:line-break/><text:span text:style-name="T44">ADVOGADO: TIAGO GOMES CARNEIRO</text:span> - OAB/CE33185-A<text:line-break/><text:soft-page-break/><text:span text:style-name="T11">APELADO</text:span>: COMPANHIA ENERGETICA DO CEARA<text:line-break/><text:span text:style-name="T44">ADVOGADO: ANTONIO CLETO GOMES</text:span> - OAB/CE5864-A<text:line-break/><text:line-break/><text:line-break/><text:line-break/><text:span text:style-name="T43">347-</text:span><text:span text:style-name="T11">APELAÇÃO CÍVEL N 3000475-35.2025.8.06.0114</text:span><text:line-break/><text:span text:style-name="T10">RELATOR(A): 4º Gabinete da 3ª Câmara de Direito Privado/ PAULO DE TARSO PIRES NOGUEIRA/RICARDO DE ARAÚJO BARRETO – Juiz Convocado</text:span><text:line-break/><text:span text:style-name="T11">APELANTE</text:span>: GERSON FERREIRA DA SILVA<text:line-break/><text:span text:style-name="T44">ADVOGADO: STENIO MATEUS OLIVEIRA MACHADO</text:span> - OAB/CE51218-A<text:line-break/><text:span text:style-name="T11">APELADO</text:span>: COMPANHIA ENERGETICA DO CEARA<text:line-break/><text:span text:style-name="T44">ADVOGADO: ANTONIO CLETO GOMES</text:span> - OAB/CE5864-A<text:line-break/><text:line-break/><text:line-break/><text:line-break/><text:span text:style-name="T43">348-</text:span><text:span text:style-name="T11">APELAÇÃO CÍVEL N 3002747-45.2025.8.06.0035</text:span><text:line-break/><text:span text:style-name="T11">RELATOR(A): 4º Gabinete da 3ª Câmara de Direito Privado/ PAULO DE TARSO PIRES NOGUEIRA/RICARDO DE ARAÚJO BARRETO – Juiz Convocado</text:span><text:line-break/><text:span text:style-name="T11">APELANTE</text:span>: FRANCISCO RILDO PEREIRA DA SILVA<text:line-break/><text:span text:style-name="T44">ADVOGADO: RODRIGO ANDRADE DO NASCIMENTO</text:span> - OAB/RN11195-A<text:line-break/><text:span text:style-name="T11">APELADO</text:span>: COMPANHIA ENERGETICA DO CEARA<text:line-break/><text:span text:style-name="T44">ADVOGADO: ANTONIO CLETO GOMES</text:span> - OAB/CE5864-A<text:line-break/><text:line-break/><text:line-break/><text:line-break/><text:span text:style-name="T43">349-</text:span><text:span text:style-name="T11">AGRAVO DE INSTRUMENTO N 3022561-51.2025.8.06.0000</text:span><text:line-break/><text:span text:style-name="T10">RELATOR(A): 4º Gabinete da 3ª Câmara de Direito Privado/ PAULO DE TARSO PIRES NOGUEIRA/RICARDO DE ARAÚJO BARRETO – Juiz Convocado</text:span><text:line-break/><text:span text:style-name="T11">AGRAVANTE</text:span>: LESLYE SANCHES PINHEIRO<text:line-break/><text:span text:style-name="T44">ADVOGADO: AMANDA GOMES ALBUQUERQUE</text:span> - OAB/CE37455-A<text:line-break/><text:span text:style-name="T44">ADVOGADO: ANA VLADIA MARTINS FEITOSA</text:span> - OAB/CE17551-A<text:line-break/><text:span text:style-name="T11">AGRAVADO</text:span>: TADEU MACHADO PINHEIRO ALVES<text:line-break/><text:span text:style-name="T44">ADVOGADO: ANTONIO CLETO GOMES</text:span> - OAB/CE5864-A<text:line-break/><text:line-break/><text:line-break/><text:line-break/><text:span text:style-name="T43">350-</text:span><text:span text:style-name="T11">APELAÇÃO CÍVEL N 3002847-97.2025.8.06.0035</text:span><text:line-break/><text:span text:style-name="T10">RELATOR(A): 4º Gabinete da 3ª Câmara de Direito Privado/ PAULO DE TARSO PIRES NOGUEIRA/RICARDO DE ARAÚJO BARRETO – Juiz Convocado</text:span><text:line-break/><text:span text:style-name="T11">APELANTE</text:span>: ANTONIO SERGIO DA SILVA<text:line-break/><text:span text:style-name="T44">ADVOGADO: RODRIGO ANDRADE DO NASCIMENTO</text:span> - OAB/RN11195-A<text:line-break/><text:span text:style-name="T11">APELADO</text:span>: COMPANHIA ENERGETICA DO CEARA<text:line-break/><text:span text:style-name="T44">ADVOGADO: ANTONIO CLETO GOMES</text:span> - OAB/CE5864-A<text:line-break/><text:line-break/><text:line-break/><text:span text:style-name="T43">351-</text:span><text:span text:style-name="T11">APELAÇÃO CÍVEL N 3002683-35.2025.8.06.0035</text:span><text:line-break/><text:span text:style-name="T10">RELATOR(A): 4º Gabinete da 3ª Câmara de Direito Privado/ PAULO DE TARSO PIRES NOGUEIRA/RICARDO DE ARAÚJO BARRETO – Juiz Convocado</text:span><text:line-break/><text:soft-page-break/><text:span text:style-name="T11">APELANTE</text:span>: ANA PAULA DE OLIVEIRA REBOUCAS<text:line-break/><text:span text:style-name="T44">ADVOGADO: RODRIGO ANDRADE DO NASCIMENTO</text:span> - OAB/RN11195-A<text:line-break/><text:span text:style-name="T11">APELADO</text:span>: COMPANHIA ENERGETICA DO CEARA<text:line-break/><text:span text:style-name="T44">ADVOGADO: ANTONIO CLETO GOMES</text:span> - OAB/CE5864-A<text:line-break/><text:line-break/><text:line-break/><text:line-break/><text:span text:style-name="T43">352-</text:span><text:span text:style-name="T11">APELAÇÃO CÍVEL N 3044773-97.2024.8.06.0001</text:span><text:line-break/><text:span text:style-name="T10">RELATOR(A): 4º Gabinete da 3ª Câmara de Direito Privado/ PAULO DE TARSO PIRES NOGUEIRA/RICARDO DE ARAÚJO BARRETO – Juiz Convocado</text:span><text:line-break/><text:span text:style-name="T11">APELANTE</text:span>: MAURO GILSON ZELTZER<text:line-break/><text:span text:style-name="T44">ADVOGADO: CAROLINA BARRETO ALVES COSTA FREITAS</text:span> - OAB/CE21484-A<text:line-break/><text:span text:style-name="T44">ADVOGADO: BARBARA EMILE OLIVEIRA MELO</text:span> - OAB/CE54802<text:line-break/><text:span text:style-name="T11">APELADO</text:span>: DIAS BRANCO EMPREENDIMENTOS SPE 005 S.A.<text:line-break/><text:span text:style-name="T11">APELADO</text:span>: DIAS BRANCO INCORPORADORA SPE 005 LTDA<text:line-break/><text:span text:style-name="T44">ADVOGADO: THIAGO MAHFUZ VEZZI</text:span> - OAB/CE31478-A<text:line-break/><text:line-break/><text:line-break/><text:line-break/><text:span text:style-name="T43">353-</text:span><text:span text:style-name="T11">APELAÇÃO CÍVEL N 0285912-67.2022.8.06.0001</text:span><text:line-break/><text:span text:style-name="T10">RELATOR(A): 4º Gabinete da 3ª Câmara de Direito Privado/ PAULO DE TARSO PIRES NOGUEIRA/RICARDO DE ARAÚJO BARRETO – Juiz Convocado</text:span><text:line-break/><text:span text:style-name="T11">APELANTE</text:span>: BOTO + CLINICA DE ESTETICA LTDA<text:line-break/><text:span text:style-name="T44">ADVOGADO: LAERTE MEYER DE CASTRO ALVES</text:span> - OAB/CE16119-A<text:line-break/><text:span text:style-name="T11">APELANTE</text:span>: YASMIN CORREIA LIMA LOTFI<text:line-break/><text:span text:style-name="T44">ADVOGADO: LAERTE MEYER DE CASTRO ALVES</text:span> - OAB/CE16119-A<text:line-break/><text:span text:style-name="T11">APELADO</text:span>: ELAVIE SALINAS ESTETICA AVANCADA LTDA<text:line-break/><text:span text:style-name="T44">ADVOGADO: JOAO VICTOR FERNANDES DE ALMEIDA MESSIAS</text:span> - OAB/CE29776-A<text:line-break/><text:span text:style-name="T44">ADVOGADO: JOAO PAULO DE AZEVEDO MARTINS</text:span> - OAB/CE32835-A<text:line-break/><text:line-break/><text:line-break/><text:line-break/><text:span text:style-name="T43">354-</text:span><text:span text:style-name="T11">AGRAVO DE INSTRUMENTO N 0622027-12.2025.8.06.0000</text:span><text:line-break/><text:span text:style-name="Strong_20_Emphasis"><text:span text:style-name="T48">RELATOR(A): 1º Gabinete da 3ª Câmara de Direito Privado/RAIMUNDO NONATO SILVA SANTOS</text:span></text:span><text:line-break/><text:span text:style-name="T11">AGRAVANTE</text:span>: ASSOCIACAO IGREJA ADVENTISTA MISSIONARIA - AIAMIS<text:line-break/><text:span text:style-name="T44">ADVOGADO: KAREN CELINE CORREA CAVALCANTE</text:span> - OAB/CE23282-A<text:line-break/><text:span text:style-name="T44">ADVOGADO: DRAUZIO CORTEZ LINHARES</text:span> - OAB/CE16424-A<text:line-break/><text:span text:style-name="T44">ADVOGADO: ALINE AGUIAR ALBUQUERQUE</text:span> - OAB/CE25961-A<text:line-break/><text:span text:style-name="T11">AGRAVADO</text:span>: SOPHIA LOPES ROCHA<text:line-break/><text:span text:style-name="T44">ADVOGADO: SERGIO RAYMUNDO BAYAS QUEIROZ</text:span> - OAB/CE15798-A<text:line-break/><text:span text:style-name="T44">ADVOGADO: JOSE CLAUDIO PINTO MARTINS</text:span> - OAB/CE39686-A<text:line-break/><text:span text:style-name="T44">ADVOGADO: LUIZ MOREIRA FONTENELE NETO</text:span> - OAB/CE43756-A<text:line-break/><text:line-break/></text:p>
      <text:p text:style-name="P19"><text:span text:style-name="Strong_20_Emphasis"><text:span text:style-name="T49"/></text:span></text:p>
      <text:p text:style-name="P19"><text:span text:style-name="Strong_20_Emphasis"><text:span text:style-name="T49"/></text:span></text:p>
      <text:p text:style-name="P19"><text:soft-page-break/><text:span text:style-name="Strong_20_Emphasis"><text:span text:style-name="T49">PROCESSO COM VISTA:</text:span></text:span></text:p>
      <text:p text:style-name="P19"><text:line-break/><text:span text:style-name="T43">355-</text:span><text:span text:style-name="T11">APELAÇÃO CÍVEL N 0143806-97.2013.8.06.0001</text:span><text:line-break/><text:span text:style-name="Strong_20_Emphasis"><text:span text:style-name="T48">RELATOR(A): 1º Gabinete da 3ª Câmara de Direito Privado/RAIMUNDO NONATO SILVA SANTOS</text:span></text:span><text:line-break/><text:span text:style-name="T11">APELANTE</text:span>: MARIA LUCIONEIDE ROCHA BARBOSA SOBRAL<text:line-break/><text:span text:style-name="T44">ADVOGADO: LEONARDO SOARES SOUSA FARIAS</text:span> - OAB/CE37652-A<text:line-break/><text:span text:style-name="T11">APELANTE</text:span>: GLOBAL EXPRESS TRANSPORTES E LOGISTICA LTDA.<text:line-break/><text:span text:style-name="T44">ADVOGADO: LEONARDO SOARES SOUSA FARIAS</text:span> - OAB/CE37652-A<text:line-break/><text:span text:style-name="T11">APELADO</text:span>: Banco do Brasil S.A<text:line-break/><text:span text:style-name="T44">ADVOGADO: DAVID SOMBRA PEIXOTO</text:span> - OAB/CE16477-A<text:line-break/><text:line-break/></text:p>
      <text:p text:style-name="P8"/>
      <text:p text:style-name="P2"><text:span text:style-name="Fonte_20_parág._20_padrão"><text:span text:style-name="T5">DESEMBARGADOR MARCOS WILLIAM LEITE DE OLIVEIRA</text:span></text:span></text:p>
      <text:p text:style-name="P4">- Presidente da 3ª Câmara de Direito Privado –</text:p>
      <text:p text:style-name="P4"/>
      <text:p text:style-name="P5">LORENA MONTEIRO DE OLIVEIRA</text:p>
      <text:p text:style-name="P22"><text:span text:style-name="Fonte_20_parág._20_padrão"><text:span text:style-name="T46">- Coordenadora da 3ª Câmara de Direito Privado -</text:span></text:span></text:p>
      <text:p text:style-name="P22"><text:span text:style-name="Fonte_20_parág._20_padrão"><text:span text:style-name="T46"/></text:span></text:p>
      <text:p text:style-name="Text_20_body"><text:span text:style-name="Fonte_20_parág._20_padrão"><text:span text:style-name="T5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t" fo:country="BR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t" fo:country="BR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3%"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cm" style:contextual-spacing="false" fo:hyphenation-ladder-count="no-limit"/>
      <style:text-properties style:font-name="Liberation Serif" fo:font-family="'Liberation Serif'" style:font-family-generic="roman" style:font-pitch="variable" fo:font-size="12pt" fo:font-weight="bold" style:font-name-asian="Segoe UI" style:font-family-asian="'Segoe UI'" style:font-family-generic-asian="swiss" style:font-pitch-asian="variable" style:font-size-asian="12pt" style:font-weight-asian="bold" style:font-name-complex="Tahoma" style:font-family-complex="Tahoma" style:font-family-generic-complex="swiss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Standard_20__28_WW_29_" style:display-name="Standard (WW)" style:family="paragraph">
      <style:paragraph-properties fo:orphans="2" fo:widows="2" fo:hyphenation-ladder-count="no-limit"/>
      <style:text-properties style:font-name="Times New Roman" fo:font-family="'Times New Roman'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ext_20_body_20__28_WW_29_" style:display-name="Text body (WW)" style:family="paragraph" style:parent-style-name="Standard_20__28_WW_29_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086cm" fo:margin-bottom="0.086cm" style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pt" style:country-asian="BR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Strong_20_Emphasis_20__28_WW_29_" style:display-name="Strong Emphasis (WW)" style:family="text">
      <style:text-properties fo:font-weight="bold" style:font-weight-asian="bold" style:font-weight-complex="bold"/>
    </style:style>
    <style:style style:name="Strong_20_Emphasis" style:display-name="Strong Emphasis" style:family="text" style:parent-style-name="Fonte_20_parág._20_padrão">
      <style:text-properties fo:font-weight="bold" style:font-weight-asian="bold" style:font-weight-complex="bold"/>
    </style:style>
    <style:style style:name="Internet_20_Link" style:display-name="Internet Link" style:family="text" style:parent-style-name="Fonte_20_parág._20_padrã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fo:font-weight="bold" style:font-weight-asian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initial-creator>IDTSINE</meta:initial-creator>
    <meta:creation-date>2026-03-30T10:56:00Z</meta:creation-date>
    <dc:date>2026-08-07T08:58:06.066000000</dc:date>
    <meta:print-date>2026-07-22T16:11:00Z</meta:print-date>
    <meta:editing-cycles>2358</meta:editing-cycles>
    <meta:editing-duration>PT21H29M36S</meta:editing-duration>
    <meta:document-statistic meta:table-count="0" meta:image-count="1" meta:object-count="0" meta:page-count="87" meta:paragraph-count="39" meta:word-count="19628" meta:character-count="150004" meta:non-whitespace-character-count="129329"/>
    <meta:user-defined meta:name="AppVersion">16.0000</meta:user-defined>
    <meta:template xlink:type="simple" xlink:actuate="onRequest" xlink:title="" xlink:href="../PAUTA%20DO%20DIA%20%2005.08.2026.odt/Normal"/>
  </office:meta>
</office:document-meta>
</file>