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19.334cm"/>
    </style:style>
    <style:style style:name="co3" style:family="table-column">
      <style:table-column-properties fo:break-before="auto" style:column-width="5.092cm"/>
    </style:style>
    <style:style style:name="co4" style:family="table-column">
      <style:table-column-properties fo:break-before="auto" style:column-width="5.826cm"/>
    </style:style>
    <style:style style:name="co5" style:family="table-column">
      <style:table-column-properties fo:break-before="auto" style:column-width="2.776cm"/>
    </style:style>
    <style:style style:name="co6" style:family="table-column">
      <style:table-column-properties fo:break-before="auto" style:column-width="3.648cm"/>
    </style:style>
    <style:style style:name="co7" style:family="table-column">
      <style:table-column-properties fo:break-before="auto" style:column-width="4.19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393cm" fo:break-before="auto" style:use-optimal-row-height="false"/>
    </style:style>
    <style:style style:name="ro3" style:family="table-row">
      <style:table-row-properties style:row-height="0.55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725cm" fo:break-before="auto" style:use-optimal-row-height="false"/>
    </style:style>
    <style:style style:name="ro6" style:family="table-row">
      <style:table-row-properties style:row-height="1.663cm" fo:break-before="auto" style:use-optimal-row-height="false"/>
    </style:style>
    <style:style style:name="ro7" style:family="table-row">
      <style:table-row-properties style:row-height="0.624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543cm" fo:break-before="auto" style:use-optimal-row-height="false"/>
    </style:style>
    <style:style style:name="ro10" style:family="table-row">
      <style:table-row-properties style:row-height="0.503cm" fo:break-before="auto" style:use-optimal-row-height="false"/>
    </style:style>
    <style:style style:name="ro11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1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" fo:font-size="10pt" style:font-name-asian="Calibri" style:font-size-asian="10pt" style:font-name-complex="Calibri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fo:font-weight="bold" style:font-name-asian="Calibri" style:font-weight-asian="bold" style:font-name-complex="Calibri" style:font-weight-complex="bold"/>
    </style:style>
    <style:style style:name="ce21" style:family="table-cell" style:parent-style-name="Normal_5f_Cnj_20_Planilhas_20__28_original_29_" style:data-style-name="N3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" style:font-name-asian="Calibri" style:font-name-complex="Calibri"/>
    </style:style>
    <style:style style:name="ce112" style:family="table-cell" style:parent-style-name="Default" style:data-style-name="N0">
      <style:table-cell-properties fo:border="0.74pt solid #000000"/>
      <style:text-properties style:font-name="Calibri" style:font-name-asian="Calibri" style:font-name-complex="Calibri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0.06pt solid #000000"/>
      <style:text-properties style:font-name="Calibri" style:font-name-asian="Calibri" style:font-name-complex="Calibri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19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style:font-name-asian="Calibri" style:font-size-asian="10pt" style:font-name-complex="Calibri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" fo:font-size="10pt" style:font-name-asian="Calibri" style:font-size-asian="10pt" style:font-name-complex="Calibri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normal" style:font-name-asian="Calibri" style:font-weight-asian="normal" style:font-name-complex="Calibri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style:font-name-asian="Calibri" style:font-name-complex="Calibri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" fo:font-weight="bold" style:font-name-asian="Calibri" style:font-weight-asian="bold" style:font-name-complex="Calibri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23" style:family="table-cell" style:parent-style-name="Default" style:data-style-name="N0">
      <style:text-properties style:font-name="Calibri" style:font-name-asian="Calibri" style:font-name-complex="Calibri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style:font-name-asian="Calibri" style:font-name-complex="Calibri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Maio" table:style-name="ta1" table:print-ranges="Maio.A1:Maio.G184">
        <table:table-column table:style-name="co1" table:default-cell-style-name="ce91"/>
        <table:table-column table:style-name="co2" table:default-cell-style-name="ce91"/>
        <table:table-column table:style-name="co3" table:visibility="collapse" table:default-cell-style-name="ce91"/>
        <table:table-column table:style-name="co4" table:visibility="collapse" table:default-cell-style-name="ce91"/>
        <table:table-column table:style-name="co5" table:visibility="collapse" table:default-cell-style-name="ce91"/>
        <table:table-column table:style-name="co6" table:visibility="collapse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number-columns-repeated="2" table:default-cell-style-name="ce91"/>
        <table:table-column table:style-name="co16" table:default-cell-style-name="ce91"/>
        <table:table-column table:style-name="co15" table:number-columns-repeated="47" table:default-cell-style-name="ce91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2">
          <table:table-cell table:style-name="ce3"/>
          <table:table-cell table:number-columns-repeated="63"/>
        </table:table-row>
        <table:table-row table:style-name="ro3">
          <table:table-cell table:style-name="ce3"/>
          <table:table-cell table:number-columns-repeated="63"/>
        </table:table-row>
        <table:table-row table:style-name="ro1" table:number-rows-repeated="2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5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6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9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55018589.86" calcext:value-type="float">
            <text:p>155.018.589,86</text:p>
          </table:table-cell>
          <table:table-cell table:style-name="ce38" table:number-columns-repeated="3"/>
          <table:table-cell table:style-name="ce56" table:formula="of:=[.D19]+[.C19]+[.E19]+[.F19]" office:value-type="float" office:value="155018589.86" calcext:value-type="float">
            <text:p>155.018.589,86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53104065.8" calcext:value-type="float">
              <text:p>153.104.065,80</text:p>
            </table:table-cell>
            <table:table-cell table:style-name="ce12" table:number-columns-repeated="3"/>
            <table:table-cell table:style-name="ce56" table:formula="of:=[.D20]+[.C20]+[.E20]+[.F20]" office:value-type="float" office:value="153104065.8" calcext:value-type="float">
              <text:p>153.104.065,80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table:formula="of:=129552.58+332668.32" office:value-type="float" office:value="462220.9" calcext:value-type="float">
              <text:p>462.220,90</text:p>
            </table:table-cell>
            <table:table-cell table:style-name="ce12" table:number-columns-repeated="3"/>
            <table:table-cell table:style-name="ce56" table:formula="of:=[.D21]+[.C21]+[.E21]+[.F21]" office:value-type="float" office:value="462220.9" calcext:value-type="float">
              <text:p>462.220,90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995029.82" calcext:value-type="float">
              <text:p>995.029,82</text:p>
            </table:table-cell>
            <table:table-cell table:style-name="ce12" table:number-columns-repeated="3"/>
            <table:table-cell table:style-name="ce56" table:formula="of:=[.D22]+[.C22]+[.E22]+[.F22]" office:value-type="float" office:value="995029.82" calcext:value-type="float">
              <text:p>995.029,82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441363.73" calcext:value-type="float">
              <text:p>441.363,73</text:p>
            </table:table-cell>
            <table:table-cell table:style-name="ce12" table:number-columns-repeated="3"/>
            <table:table-cell table:style-name="ce56" table:formula="of:=[.D23]+[.C23]+[.E23]+[.F23]" office:value-type="float" office:value="441363.73" calcext:value-type="float">
              <text:p>441.363,73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15909.61" calcext:value-type="float">
              <text:p>15.909,61</text:p>
            </table:table-cell>
            <table:table-cell table:style-name="ce12" table:number-columns-repeated="3"/>
            <table:table-cell table:style-name="ce56" table:formula="of:=[.D24]+[.C24]+[.E24]+[.F24]" office:value-type="float" office:value="15909.61" calcext:value-type="float">
              <text:p>15.909,61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374413.36" calcext:value-type="float">
            <text:p>374.413,36</text:p>
          </table:table-cell>
          <table:table-cell table:style-name="ce12" table:number-columns-repeated="3"/>
          <table:table-cell table:style-name="ce56" table:formula="of:=[.D25]+[.C25]+[.E25]+[.F25]" office:value-type="float" office:value="374413.36" calcext:value-type="float">
            <text:p>374.413,3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374413.36" calcext:value-type="float">
              <text:p>374.413,36</text:p>
            </table:table-cell>
            <table:table-cell table:style-name="ce12" table:number-columns-repeated="3"/>
            <table:table-cell table:style-name="ce56" table:formula="of:=[.D26]+[.C26]+[.E26]+[.F26]" office:value-type="float" office:value="374413.36" calcext:value-type="float">
              <text:p>374.413,36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2741101.62" calcext:value-type="float">
            <text:p>22.741.101,62</text:p>
          </table:table-cell>
          <table:table-cell table:style-name="ce12" table:number-columns-repeated="3"/>
          <table:table-cell table:style-name="ce56" table:formula="of:=[.D28]+[.C28]+[.E28]+[.F28]" office:value-type="float" office:value="22741101.62" calcext:value-type="float">
            <text:p>22.741.101,62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0001)</text:p>
            </table:table-cell>
            <table:table-cell table:style-name="ce34" table:formula="of:=20153641.07+227626.82" office:value-type="float" office:value="20381267.89" calcext:value-type="float">
              <text:p>20.381.267,89</text:p>
            </table:table-cell>
            <table:table-cell table:style-name="ce12" table:number-columns-repeated="3"/>
            <table:table-cell table:style-name="ce56" table:formula="of:=[.D29]+[.C29]+[.E29]+[.F29]" office:value-type="float" office:value="20381267.89" calcext:value-type="float">
              <text:p>20.381.267,89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359833.73" calcext:value-type="float">
              <text:p>2.359.833,73</text:p>
            </table:table-cell>
            <table:table-cell table:style-name="ce12" table:number-columns-repeated="3"/>
            <table:table-cell table:style-name="ce56" table:formula="of:=[.D30]+[.C30]+[.E30]+[.F30]" office:value-type="float" office:value="2359833.73" calcext:value-type="float">
              <text:p>2.359.833,73 </text:p>
            </table:table-cell>
            <table:table-cell table:style-name="ce70"/>
            <table:table-cell table:number-columns-repeated="56"/>
          </table:table-row>
        </table:table-row-group>
        <table:table-row table:style-name="ro5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78134104.84" calcext:value-type="float">
            <text:p>178.134.104,84</text:p>
          </table:table-cell>
          <table:table-cell table:style-name="ce12" table:number-columns-repeated="3"/>
          <table:table-cell table:style-name="ce56" table:formula="of:=[.D36]+[.C36]+[.E36]+[.F36]" office:value-type="float" office:value="178134104.84" calcext:value-type="float">
            <text:p>178.134.104,84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4266.4" calcext:value-type="float">
            <text:p>4.266,4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4266.4" calcext:value-type="float">
            <text:p>4.266,4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 office:value-type="float" office:value="4266.4" calcext:value-type="float">
              <text:p>4.266,40</text:p>
            </table:table-cell>
            <table:table-cell table:style-name="ce38" table:number-columns-repeated="2"/>
            <table:table-cell table:style-name="ce56" table:formula="of:=[.D41]+[.C41]+[.E41]+[.F41]" office:value-type="float" office:value="4266.4" calcext:value-type="float">
              <text:p>4.266,4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1061548.96" calcext:value-type="float">
            <text:p>11.061.548,96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1061548.96" calcext:value-type="float">
            <text:p>11.061.548,9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1061548.96" calcext:value-type="float">
              <text:p>11.061.548,96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1061548.96" calcext:value-type="float">
              <text:p>11.061.548,96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3" table:formula="of:=[.C45]" office:value-type="float" office:value="326765.33" calcext:value-type="float">
            <text:p>326.765,33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26765.33" calcext:value-type="float">
            <text:p>326.765,33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21" office:value-type="string" calcext:value-type="string">
              <text:p>339008-3680</text:p>
            </table:table-cell>
            <table:table-cell table:style-name="ce33" office:value-type="float" office:value="326765.33" calcext:value-type="float">
              <text:p>326.765,33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26765.33" calcext:value-type="float">
              <text:p>326.765,33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2" table:formula="of:=[.C47]" office:value-type="float" office:value="15113160.11" calcext:value-type="float">
            <text:p>15.113.160,11</text:p>
          </table:table-cell>
          <table:table-cell table:style-name="ce32" table:formula="of:=[.D47]" office:value-type="float" office:value="0" calcext:value-type="float">
            <text:p>0,00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5113160.11" calcext:value-type="float">
            <text:p>15.113.160,11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)</text:p>
            </table:table-cell>
            <table:table-cell table:style-name="ce33" office:value-type="float" office:value="15113160.11" calcext:value-type="float">
              <text:p>15.113.160,11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5113160.11" calcext:value-type="float">
              <text:p>15.113.160,11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[.C49]+[.C50]" office:value-type="float" office:value="721610.5" calcext:value-type="float">
            <text:p>721.610,50</text:p>
          </table:table-cell>
          <table:table-cell table:style-name="ce32" table:formula="of:=[.D49]+[.D50]" office:value-type="float" office:value="0" calcext:value-type="float">
            <text:p>0,00</text:p>
          </table:table-cell>
          <table:table-cell table:style-name="ce32" table:formula="of:=[.E49]+[.E50]" office:value-type="float" office:value="0" calcext:value-type="float">
            <text:p>0,00</text:p>
          </table:table-cell>
          <table:table-cell table:style-name="ce32" table:formula="of:=[.F49]+[.F50]" office:value-type="float" office:value="0" calcext:value-type="float">
            <text:p>0,00</text:p>
          </table:table-cell>
          <table:table-cell table:style-name="ce56" table:formula="of:=[.D48]+[.C48]+[.E48]+[.F48]" office:value-type="float" office:value="721610.5" calcext:value-type="float">
            <text:p>721.610,5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683296.94" calcext:value-type="float">
              <text:p>683.296,94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49]+[.C49]+[.E49]+[.F49]" office:value-type="float" office:value="683296.94" calcext:value-type="float">
              <text:p>683.296,9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38313.56" calcext:value-type="float">
              <text:p>38.313,56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0]+[.C50]+[.E50]+[.F50]" office:value-type="float" office:value="38313.56" calcext:value-type="float">
              <text:p>38.313,56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2]+[.C53]" office:value-type="float" office:value="0" calcext:value-type="float">
            <text:p>0,00</text:p>
          </table:table-cell>
          <table:table-cell table:style-name="ce32" table:formula="of:=[.D52]+[.D53]" office:value-type="float" office:value="29504.34" calcext:value-type="float">
            <text:p>29.504,34</text:p>
          </table:table-cell>
          <table:table-cell table:style-name="ce32" table:formula="of:=[.E52]+[.E53]" office:value-type="float" office:value="0" calcext:value-type="float">
            <text:p>0,00</text:p>
          </table:table-cell>
          <table:table-cell table:style-name="ce32" table:formula="of:=[.F52]+[.F53]" office:value-type="float" office:value="0" calcext:value-type="float">
            <text:p>0,00</text:p>
          </table:table-cell>
          <table:table-cell table:style-name="ce56" table:formula="of:=[.D51]+[.C51]+[.E51]+[.F51]" office:value-type="float" office:value="29504.34" calcext:value-type="float">
            <text:p>29.504,3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9504.34" calcext:value-type="float">
              <text:p>29.504,3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2]+[.C52]+[.E52]+[.F52]" office:value-type="float" office:value="29504.34" calcext:value-type="float">
              <text:p>29.504,3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5]" office:value-type="float" office:value="97017.96" calcext:value-type="float">
            <text:p>97.017,96</text:p>
          </table:table-cell>
          <table:table-cell table:style-name="ce32" table:formula="of:=[.D55]" office:value-type="float" office:value="478451.05" calcext:value-type="float">
            <text:p>478.451,05</text:p>
          </table:table-cell>
          <table:table-cell table:style-name="ce32" table:formula="of:=[.E55]" office:value-type="float" office:value="0" calcext:value-type="float">
            <text:p>0,00</text:p>
          </table:table-cell>
          <table:table-cell table:style-name="ce32" table:formula="of:=[.F55]" office:value-type="float" office:value="1567968.34" calcext:value-type="float">
            <text:p>1.567.968,34</text:p>
          </table:table-cell>
          <table:table-cell table:style-name="ce56" table:formula="of:=[.D54]+[.C54]+[.E54]+[.F54]" office:value-type="float" office:value="2143437.35" calcext:value-type="float">
            <text:p>2.143.437,35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e (339193)e (339008-2423)</text:p>
            </table:table-cell>
            <table:table-cell table:style-name="ce33" office:value-type="float" office:value="97017.96" calcext:value-type="float">
              <text:p>97.017,96</text:p>
            </table:table-cell>
            <table:table-cell table:style-name="ce38" office:value-type="float" office:value="478451.05" calcext:value-type="float">
              <text:p>478.451,05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567968.34" calcext:value-type="float">
              <text:p>1.567.968,34</text:p>
            </table:table-cell>
            <table:table-cell table:style-name="ce56" table:formula="of:=[.D55]+[.C55]+[.E55]+[.F55]" office:value-type="float" office:value="2143437.35" calcext:value-type="float">
              <text:p>2.143.437,35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322992.32" calcext:value-type="float">
            <text:p>322.992,32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7]" office:value-type="float" office:value="0" calcext:value-type="float">
            <text:p>0,00</text:p>
          </table:table-cell>
          <table:table-cell table:style-name="ce56" table:formula="of:=[.D56]+[.C56]+[.E56]+[.F56]" office:value-type="float" office:value="322992.32" calcext:value-type="float">
            <text:p>322.992,32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8]" office:value-type="float" office:value="0" calcext:value-type="float">
            <text:p>0,00</text:p>
          </table:table-cell>
          <table:table-cell table:style-name="ce32" table:formula="of:=[.D58]" office:value-type="float" office:value="184157.56" calcext:value-type="float">
            <text:p>184.157,56</text:p>
          </table:table-cell>
          <table:table-cell table:style-name="ce32" table:formula="of:=[.E58]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184157.56" calcext:value-type="float">
            <text:p>184.157,56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4157.56" calcext:value-type="float">
              <text:p>184.157,5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8]+[.C58]+[.E58]+[.F58]" office:value-type="float" office:value="184157.56" calcext:value-type="float">
              <text:p>184.157,56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0]" office:value-type="float" office:value="0" calcext:value-type="float">
            <text:p>0,00</text:p>
          </table:table-cell>
          <table:table-cell table:style-name="ce32" table:formula="of:=[.D60]" office:value-type="float" office:value="622796.69" calcext:value-type="float">
            <text:p>622.796,69</text:p>
          </table:table-cell>
          <table:table-cell table:style-name="ce32" table:formula="of:=[.E60]" office:value-type="float" office:value="0" calcext:value-type="float">
            <text:p>0,00</text:p>
          </table:table-cell>
          <table:table-cell table:style-name="ce32" table:formula="of:=[.F60]" office:value-type="float" office:value="0" calcext:value-type="float">
            <text:p>0,00</text:p>
          </table:table-cell>
          <table:table-cell table:style-name="ce56" table:formula="of:=[.D59]+[.C59]+[.E59]+[.F59]" office:value-type="float" office:value="622796.69" calcext:value-type="float">
            <text:p>622.796,69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22796.69" calcext:value-type="float">
              <text:p>622.796,6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0]+[.C60]+[.E60]+[.F60]" office:value-type="float" office:value="622796.69" calcext:value-type="float">
              <text:p>622.796,69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2]" office:value-type="float" office:value="0" calcext:value-type="float">
            <text:p>0,00</text:p>
          </table:table-cell>
          <table:table-cell table:style-name="ce32" table:formula="of:=[.D62]" office:value-type="float" office:value="12649.2" calcext:value-type="float">
            <text:p>12.649,20</text:p>
          </table:table-cell>
          <table:table-cell table:style-name="ce32" table:formula="of:=[.E62]" office:value-type="float" office:value="0" calcext:value-type="float">
            <text:p>0,00</text:p>
          </table:table-cell>
          <table:table-cell table:style-name="ce32" table:formula="of:=[.F62]" office:value-type="float" office:value="0" calcext:value-type="float">
            <text:p>0,00</text:p>
          </table:table-cell>
          <table:table-cell table:style-name="ce56" table:formula="of:=[.D61]+[.C61]+[.E61]+[.F61]" office:value-type="float" office:value="12649.2" calcext:value-type="float">
            <text:p>12.649,2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2649.2" calcext:value-type="float">
              <text:p>12.649,2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2]+[.C62]+[.E62]+[.F62]" office:value-type="float" office:value="12649.2" calcext:value-type="float">
              <text:p>12.649,2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4:.C68])" office:value-type="float" office:value="0" calcext:value-type="float">
            <text:p>0,00</text:p>
          </table:table-cell>
          <table:table-cell table:style-name="ce32" table:formula="of:=SUM([.D64:.D68])" office:value-type="float" office:value="414761.74" calcext:value-type="float">
            <text:p>414.761,74</text:p>
          </table:table-cell>
          <table:table-cell table:style-name="ce32" table:formula="of:=SUM([.E64:.E68])" office:value-type="float" office:value="0" calcext:value-type="float">
            <text:p>0,00</text:p>
          </table:table-cell>
          <table:table-cell table:style-name="ce32" table:formula="of:=SUM([.F64:.F68])" office:value-type="float" office:value="0" calcext:value-type="float">
            <text:p>0,00</text:p>
          </table:table-cell>
          <table:table-cell table:style-name="ce56" table:formula="of:=[.D63]+[.C63]+[.E63]+[.F63]" office:value-type="float" office:value="414761.74" calcext:value-type="float">
            <text:p>414.761,7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75739.29" calcext:value-type="float">
              <text:p>375.739,2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4]+[.C64]+[.E64]+[.F64]" office:value-type="float" office:value="375739.29" calcext:value-type="float">
              <text:p>375.739,2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1385" calcext:value-type="float">
              <text:p>11.385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11385" calcext:value-type="float">
              <text:p>11.385,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7637.45" calcext:value-type="float">
              <text:p>27.637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27637.45" calcext:value-type="float">
              <text:p>27.637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0:.C80])" office:value-type="float" office:value="903353.68" calcext:value-type="float">
            <text:p>903.353,68</text:p>
          </table:table-cell>
          <table:table-cell table:style-name="ce32" table:formula="of:=SUM([.D70:.D80])" office:value-type="float" office:value="7901219.11" calcext:value-type="float">
            <text:p>7.901.219,11</text:p>
          </table:table-cell>
          <table:table-cell table:style-name="ce32" table:formula="of:=SUM([.E70:.E79])" office:value-type="float" office:value="0" calcext:value-type="float">
            <text:p>0,00</text:p>
          </table:table-cell>
          <table:table-cell table:style-name="ce32" table:formula="of:=SUM([.F70:.F79])" office:value-type="float" office:value="0" calcext:value-type="float">
            <text:p>0,00</text:p>
          </table:table-cell>
          <table:table-cell table:style-name="ce56" table:formula="of:=[.D69]+[.C69]+[.E69]+[.F69]" office:value-type="float" office:value="8804572.79" calcext:value-type="float">
            <text:p>8.804.572,79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0]+[.C70]+[.E70]+[.F7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7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table:formula="of:=133556.19+769797.49" office:value-type="float" office:value="903353.68" calcext:value-type="float">
              <text:p>903.353,68</text:p>
            </table:table-cell>
            <table:table-cell table:style-name="ce38" table:formula="of:=7672370.02+228849.09" office:value-type="float" office:value="7901219.11" calcext:value-type="float">
              <text:p>7.901.219,1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8804572.79" calcext:value-type="float">
              <text:p>8.804.572,79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3]+[.C82]+[.C84]+[.C85]+[.C86]+[.C87]+[.C88]" office:value-type="float" office:value="0" calcext:value-type="float">
            <text:p>0,00</text:p>
          </table:table-cell>
          <table:table-cell table:style-name="ce32" table:formula="of:=[.D83]+[.D82]+[.D84]+[.D85]+[.D86]+[.D87]+[.D88]" office:value-type="float" office:value="594869.32" calcext:value-type="float">
            <text:p>594.869,32</text:p>
          </table:table-cell>
          <table:table-cell table:style-name="ce32" table:formula="of:=[.E83]+[.E82]+[.E84]+[.E85]+[.E86]+[.E87]+[.E88]" office:value-type="float" office:value="7189.66" calcext:value-type="float">
            <text:p>7.189,66</text:p>
          </table:table-cell>
          <table:table-cell table:style-name="ce32" table:formula="of:=[.F83]+[.F82]+[.F84]+[.F85]+[.F86]+[.F87]+[.F88]" office:value-type="float" office:value="0" calcext:value-type="float">
            <text:p>0,00</text:p>
          </table:table-cell>
          <table:table-cell table:style-name="ce32" table:formula="of:=[.G83]+[.G82]+[.G84]+[.G85]+[.G86]+[.G87]+[.G88]" office:value-type="float" office:value="602058.98" calcext:value-type="float">
            <text:p>602.058,98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23424.98" calcext:value-type="float">
              <text:p>123.424,98</text:p>
            </table:table-cell>
            <table:table-cell table:style-name="ce41" office:value-type="float" office:value="7189.66" calcext:value-type="float">
              <text:p>7.189,66</text:p>
            </table:table-cell>
            <table:table-cell table:style-name="ce38"/>
            <table:table-cell table:style-name="ce56" table:formula="of:=[.D82]+[.C82]+[.E82]+[.F82]" office:value-type="float" office:value="130614.64" calcext:value-type="float">
              <text:p>130.614,64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54538.35" calcext:value-type="float">
              <text:p>454.538,3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3]+[.C83]+[.E83]+[.F83]" office:value-type="float" office:value="454538.35" calcext:value-type="float">
              <text:p>454.538,35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16905.99" calcext:value-type="float">
              <text:p>16.905,9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16905.99" calcext:value-type="float">
              <text:p>16.905,99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0]" office:value-type="float" office:value="0" calcext:value-type="float">
            <text:p>0,00</text:p>
          </table:table-cell>
          <table:table-cell table:style-name="ce32" table:formula="of:=[.F90]" office:value-type="float" office:value="0" calcext:value-type="float">
            <text:p>0,00</text:p>
          </table:table-cell>
          <table:table-cell table:style-name="ce56" table:formula="of:=[.D89]+[.C89]+[.E89]+[.F8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1]" office:value-type="float" office:value="0" calcext:value-type="float">
            <text:p>0,00</text:p>
          </table:table-cell>
          <table:table-cell table:style-name="ce32" table:formula="of:=[.D91]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1]+[.C91]+[.E91]+[.F91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3]" office:value-type="float" office:value="363680.49" calcext:value-type="float">
            <text:p>363.680,49</text:p>
          </table:table-cell>
          <table:table-cell table:style-name="ce32" table:formula="of:=[.D93]" office:value-type="float" office:value="12552881.34" calcext:value-type="float">
            <text:p>12.552.881,34</text:p>
          </table:table-cell>
          <table:table-cell table:style-name="ce32" table:formula="of:=[.E93]" office:value-type="float" office:value="674408.91" calcext:value-type="float">
            <text:p>674.408,91</text:p>
          </table:table-cell>
          <table:table-cell table:style-name="ce32" table:formula="of:=[.F93]" office:value-type="float" office:value="0" calcext:value-type="float">
            <text:p>0,00</text:p>
          </table:table-cell>
          <table:table-cell table:style-name="ce56" table:formula="of:=[.D92]+[.C92]+[.E92]+[.F92]" office:value-type="float" office:value="13590970.74" calcext:value-type="float">
            <text:p>13.590.970,74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363680.49" calcext:value-type="float">
              <text:p>363.680,49</text:p>
            </table:table-cell>
            <table:table-cell table:style-name="ce38" office:value-type="float" office:value="12552881.34" calcext:value-type="float">
              <text:p>12.552.881,34</text:p>
            </table:table-cell>
            <table:table-cell table:style-name="ce32" office:value-type="float" office:value="674408.91" calcext:value-type="float">
              <text:p>674.408,91</text:p>
            </table:table-cell>
            <table:table-cell table:style-name="ce38"/>
            <table:table-cell table:style-name="ce56" table:formula="of:=[.D93]+[.C93]+[.E93]+[.F93]" office:value-type="float" office:value="13590970.74" calcext:value-type="float">
              <text:p>13.590.970,74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5:.C97])" office:value-type="float" office:value="135209.8" calcext:value-type="float">
            <text:p>135.209,80</text:p>
          </table:table-cell>
          <table:table-cell table:style-name="ce40" table:formula="of:=[.D95]+[.D96]+[.D97]" office:value-type="float" office:value="286464.32" calcext:value-type="float">
            <text:p>286.464,32</text:p>
          </table:table-cell>
          <table:table-cell table:style-name="ce40" table:formula="of:=[.E95]+[.E96]+[.E97]" office:value-type="float" office:value="0" calcext:value-type="float">
            <text:p>0,00</text:p>
          </table:table-cell>
          <table:table-cell table:style-name="ce40" table:formula="of:=[.F95]+[.F96]+[.F97]" office:value-type="float" office:value="0" calcext:value-type="float">
            <text:p>0,00</text:p>
          </table:table-cell>
          <table:table-cell table:style-name="ce56" table:formula="of:=[.D94]+[.C94]+[.E94]+[.F94]" office:value-type="float" office:value="421674.12" calcext:value-type="float">
            <text:p>421.674,12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42816" calcext:value-type="float">
              <text:p>42.816,00</text:p>
            </table:table-cell>
            <table:table-cell table:style-name="ce38" office:value-type="float" office:value="255384.32" calcext:value-type="float">
              <text:p>255.384,3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5]+[.C95]+[.E95]+[.F95]" office:value-type="float" office:value="298200.32" calcext:value-type="float">
              <text:p>298.200,3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9540" calcext:value-type="float">
              <text:p>19.54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6]+[.C96]+[.E96]+[.F96]" office:value-type="float" office:value="19540" calcext:value-type="float">
              <text:p>19.540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92393.8" calcext:value-type="float">
              <text:p>92.393,80</text:p>
            </table:table-cell>
            <table:table-cell table:style-name="ce38" office:value-type="float" office:value="11540" calcext:value-type="float">
              <text:p>11.54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103933.8" calcext:value-type="float">
              <text:p>103.933,8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99]" office:value-type="float" office:value="0" calcext:value-type="float">
            <text:p>0,00</text:p>
          </table:table-cell>
          <table:table-cell table:style-name="ce32" table:formula="of:=[.D99]" office:value-type="float" office:value="0" calcext:value-type="float">
            <text:p>0,00</text:p>
          </table:table-cell>
          <table:table-cell table:style-name="ce32" table:formula="of:=[.E99]" office:value-type="float" office:value="0" calcext:value-type="float">
            <text:p>0,00</text:p>
          </table:table-cell>
          <table:table-cell table:style-name="ce32" table:formula="of:=[.F99]" office:value-type="float" office:value="0" calcext:value-type="float">
            <text:p>0,00</text:p>
          </table:table-cell>
          <table:table-cell table:style-name="ce56" table:formula="of:=[.D98]+[.C98]+[.E98]+[.F98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9]+[.C99]+[.E99]+[.F9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1]" office:value-type="float" office:value="0" calcext:value-type="float">
            <text:p>0,00</text:p>
          </table:table-cell>
          <table:table-cell table:style-name="ce40" table:formula="of:=[.D101]" office:value-type="float" office:value="0" calcext:value-type="float">
            <text:p>0,00</text:p>
          </table:table-cell>
          <table:table-cell table:style-name="ce32" table:formula="of:=[.E101]" office:value-type="float" office:value="0" calcext:value-type="float">
            <text:p>0,00</text:p>
          </table:table-cell>
          <table:table-cell table:style-name="ce32" table:formula="of:=[.F101]" office:value-type="float" office:value="0" calcext:value-type="float">
            <text:p>0,00</text:p>
          </table:table-cell>
          <table:table-cell table:style-name="ce56" table:formula="of:=[.D100]+[.C100]+[.E100]+[.F10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1]+[.C101]+[.E101]+[.F10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3]" office:value-type="float" office:value="0" calcext:value-type="float">
            <text:p>0,00</text:p>
          </table:table-cell>
          <table:table-cell table:style-name="ce32" table:formula="of:=[.F103]" office:value-type="float" office:value="0" calcext:value-type="float">
            <text:p>0,00</text:p>
          </table:table-cell>
          <table:table-cell table:style-name="ce56" table:formula="of:=[.D102]+[.C102]+[.E102]+[.F10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5]+[.C106]+[.C107]" office:value-type="float" office:value="0" calcext:value-type="float">
            <text:p>0,00</text:p>
          </table:table-cell>
          <table:table-cell table:style-name="ce32" table:formula="of:=[.D105]+[.D106]+[.D107]" office:value-type="float" office:value="33934.42" calcext:value-type="float">
            <text:p>33.934,42</text:p>
          </table:table-cell>
          <table:table-cell table:style-name="ce32" table:formula="of:=[.E105]+[.E106]+[.E107]" office:value-type="float" office:value="0" calcext:value-type="float">
            <text:p>0,00</text:p>
          </table:table-cell>
          <table:table-cell table:style-name="ce32" table:formula="of:=[.F105]+[.F106]+[.F107]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33934.42" calcext:value-type="float">
            <text:p>33.934,42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5]+[.C105]+[.E105]+[.F10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3934.42" calcext:value-type="float">
              <text:p>33.934,4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33934.42" calcext:value-type="float">
              <text:p>33.934,42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8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09]-[.C110]-[.C111]-[.C114]" office:value-type="float" office:value="0" calcext:value-type="float">
            <text:p>0,00</text:p>
          </table:table-cell>
          <table:table-cell table:style-name="ce32" table:formula="of:=[.D109]-[.D110]-[.D111]-[.D112]-[.D114]" office:value-type="float" office:value="125828.34" calcext:value-type="float">
            <text:p>125.828,34</text:p>
          </table:table-cell>
          <table:table-cell table:style-name="ce32" table:formula="of:=[.E109]-[.E110]-[.E111]-[.E114]" office:value-type="float" office:value="0" calcext:value-type="float">
            <text:p>0,00</text:p>
          </table:table-cell>
          <table:table-cell table:style-name="ce32" table:formula="of:=[.F109]-[.F110]-[.F111]-[.F114]" office:value-type="float" office:value="0" calcext:value-type="float">
            <text:p>0,00</text:p>
          </table:table-cell>
          <table:table-cell table:style-name="ce56" table:formula="of:=[.D108]+[.C108]+[.E108]+[.F108]" office:value-type="float" office:value="125828.34" calcext:value-type="float">
            <text:p>125.828,3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9762.76" calcext:value-type="float">
              <text:p>159.762,7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9]+[.C109]+[.E109]+[.F109]" office:value-type="float" office:value="159762.76" calcext:value-type="float">
              <text:p>159.762,76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3" office:value-type="float" office:value="33934.42" calcext:value-type="float">
              <text:p>33.934,4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0]+[.C110]+[.E110]+[.F110]" office:value-type="float" office:value="33934.42" calcext:value-type="float">
              <text:p>33.934,42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9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4]+[.C115]+[.C116]" office:value-type="float" office:value="0" calcext:value-type="float">
            <text:p>0,00</text:p>
          </table:table-cell>
          <table:table-cell table:style-name="ce32" table:formula="of:=[.D114]+[.D115]+[.D116]" office:value-type="float" office:value="0" calcext:value-type="float">
            <text:p>0,00</text:p>
          </table:table-cell>
          <table:table-cell table:style-name="ce32" table:formula="of:=[.E114]+[.E115]+[.E116]" office:value-type="float" office:value="0" calcext:value-type="float">
            <text:p>0,00</text:p>
          </table:table-cell>
          <table:table-cell table:style-name="ce32" table:formula="of:=[.F114]+[.F115]+[.F116]" office:value-type="float" office:value="0" calcext:value-type="float">
            <text:p>0,00</text:p>
          </table:table-cell>
          <table:table-cell table:style-name="ce32" table:formula="of:=[.G114]+[.G115]+[.G116]" office:value-type="float" office:value="0" calcext:value-type="float">
            <text:p>0,00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4]+[.C114]+[.E114]+[.F114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19:.C145])" office:value-type="float" office:value="12712944.9" calcext:value-type="float">
            <text:p>12.712.944,90</text:p>
          </table:table-cell>
          <table:table-cell table:style-name="ce32" table:formula="of:=SUM([.D119:.D145])" office:value-type="float" office:value="7548906.72" calcext:value-type="float">
            <text:p>7.548.906,72</text:p>
          </table:table-cell>
          <table:table-cell table:style-name="ce32" table:formula="of:=SUM([.E119:.E145])" office:value-type="float" office:value="138862.19" calcext:value-type="float">
            <text:p>138.862,19</text:p>
          </table:table-cell>
          <table:table-cell table:style-name="ce32" table:formula="of:=SUM([.F119:.F145])" office:value-type="float" office:value="0" calcext:value-type="float">
            <text:p>0,00</text:p>
          </table:table-cell>
          <table:table-cell table:style-name="ce56" table:formula="of:=[.D118]+[.C118]+[.E118]+[.F118]" office:value-type="float" office:value="20400713.81" calcext:value-type="float">
            <text:p>20.400.713,81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13825.21" calcext:value-type="float">
              <text:p>513.825,2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9]+[.C119]+[.E119]+[.F119]" office:value-type="float" office:value="513825.21" calcext:value-type="float">
              <text:p>513.825,21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138862.19" calcext:value-type="float">
              <text:p>138.862,19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0]+[.C120]+[.E120]+[.F120]" office:value-type="float" office:value="138862.19" calcext:value-type="float">
              <text:p>138.862,1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9498" calcext:value-type="float">
              <text:p>69.498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1]+[.C121]+[.E121]+[.F121]" office:value-type="float" office:value="69498" calcext:value-type="float">
              <text:p>69.498,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12324691.45" calcext:value-type="float">
              <text:p>12.324.691,45</text:p>
            </table:table-cell>
            <table:table-cell table:style-name="ce38" office:value-type="float" office:value="640462.55" calcext:value-type="float">
              <text:p>640.462,5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12965154" calcext:value-type="float">
              <text:p>12.965.154,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265665.4" calcext:value-type="float">
              <text:p>265.665,40</text:p>
            </table:table-cell>
            <table:table-cell table:style-name="ce38" office:value-type="float" office:value="6084.58" calcext:value-type="float">
              <text:p>6.084,58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3]+[.C123]+[.E123]+[.F123]" office:value-type="float" office:value="271749.98" calcext:value-type="float">
              <text:p>271.749,98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362210.15" calcext:value-type="float">
              <text:p>3.362.210,1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4]+[.C124]+[.E124]+[.F124]" office:value-type="float" office:value="3362210.15" calcext:value-type="float">
              <text:p>3.362.210,1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75138.87" calcext:value-type="float">
              <text:p>75.138,87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75138.87" calcext:value-type="float">
              <text:p>75.138,87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21010.93" calcext:value-type="float">
              <text:p>221.010,9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221010.93" calcext:value-type="float">
              <text:p>221.010,9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 e premiações (339031)</text:p>
            </table:table-cell>
            <table:table-cell table:style-name="ce33" office:value-type="float" office:value="12403" calcext:value-type="float">
              <text:p>12.403,00</text:p>
            </table:table-cell>
            <table:table-cell table:style-name="ce38" office:value-type="float" office:value="37920" calcext:value-type="float">
              <text:p>37.92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50323" calcext:value-type="float">
              <text:p>50.323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office:value-type="float" office:value="35046.18" calcext:value-type="float">
              <text:p>35.046,18</text:p>
            </table:table-cell>
            <table:table-cell table:style-name="ce38" office:value-type="float" office:value="421884.4" calcext:value-type="float">
              <text:p>421.884,4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456930.58" calcext:value-type="float">
              <text:p>456.930,58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4185.81" calcext:value-type="float">
              <text:p>44.185,8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44185.81" calcext:value-type="float">
              <text:p>44.185,81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9892.36" calcext:value-type="float">
              <text:p>79.892,3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79892.36" calcext:value-type="float">
              <text:p>79.892,3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6755.3" calcext:value-type="float">
              <text:p>36.755,3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36755.3" calcext:value-type="float">
              <text:p>36.755,3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59398.25" calcext:value-type="float">
              <text:p>659.398,2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659398.25" calcext:value-type="float">
              <text:p>659.398,2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table:formula="of:=1437432.81+2513.04" office:value-type="float" office:value="1439945.85" calcext:value-type="float">
              <text:p>1.439.945,8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1439945.85" calcext:value-type="float">
              <text:p>1.439.945,8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833.33" calcext:value-type="float">
              <text:p>15.833,3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15833.33" calcext:value-type="float">
              <text:p>15.833,3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contribuições/ convenios, acordos e ajustes (33204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3]+[.C143]+[.E143]+[.F14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6</text:p>
            </table:table-cell>
            <table:table-cell table:style-name="ce24" office:value-type="string" calcext:value-type="string">
              <text:p>eventos artísticos e culturais (339039.219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4]+[.C144]+[.E144]+[.F144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7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5]+[.C145]+[.E145]+[.F14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8]+[.C113]+[.C108]+[.C104]+[.C103]+[.C102]+[.C100]+[.C98]+[.C94]+[.C92]+[.C90]+[.C89]+[.C81]+[.C69]+[.C63]+[.C61]+[.C59]+[.C57]+[.C54]+[.C51]+[.C48]+[.C46]+[.C44]+[.C42]+[.C40]" office:value-type="float" office:value="41435291.73" calcext:value-type="float">
            <text:p>41.435.291,73</text:p>
          </table:table-cell>
          <table:table-cell table:style-name="ce32" table:formula="of:=[.D118]+[.D113]+[.D108]+[.D104]+[.D103]+[.D102]+[.D100]+[.D98]+[.D94]+[.D92]+[.D90]+[.D89]+[.D81]+[.D69]+[.D63]+[.D61]+[.D59]+[.D57]+[.D56]+[.D54]+[.D51]+[.D48]+[.D46]+[.D44]+[.D42]+[.D40]" office:value-type="float" office:value="31113682.87" calcext:value-type="float">
            <text:p>31.113.682,87</text:p>
          </table:table-cell>
          <table:table-cell table:style-name="ce32" table:formula="of:=[.E118]+[.E113]+[.E108]+[.E104]+[.E103]+[.E102]+[.E100]+[.E98]+[.E94]+[.E92]+[.E90]+[.E89]+[.E81]+[.E69]+[.E63]+[.E61]+[.E59]+[.E57]+[.E54]+[.E51]+[.E48]+[.E46]+[.E44]+[.E42]+[.E40]" office:value-type="float" office:value="820460.76" calcext:value-type="float">
            <text:p>820.460,76</text:p>
          </table:table-cell>
          <table:table-cell table:style-name="ce32" table:formula="of:=[.F118]+[.F113]+[.F108]+[.F104]+[.F103]+[.F102]+[.F100]+[.F98]+[.F94]+[.F92]+[.F90]+[.F89]+[.F81]+[.F69]+[.F63]+[.F61]+[.F59]+[.F57]+[.F54]+[.F51]+[.F48]+[.F46]+[.F44]+[.F42]+[.F40]" office:value-type="float" office:value="1567968.34" calcext:value-type="float">
            <text:p>1.567.968,34</text:p>
          </table:table-cell>
          <table:table-cell table:style-name="ce32" table:formula="of:=[.C146]+[.D146]+[.E146]+[.F146]" office:value-type="float" office:value="74937403.7" calcext:value-type="float">
            <text:p>74.937.403,70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51]" office:value-type="float" office:value="0" calcext:value-type="float">
            <text:p>0,00</text:p>
          </table:table-cell>
          <table:table-cell table:style-name="ce40" table:formula="of:=[.D151]" office:value-type="float" office:value="2021001.38" calcext:value-type="float">
            <text:p>2.021.001,38</text:p>
          </table:table-cell>
          <table:table-cell table:style-name="ce40" table:formula="of:=[.E151]" office:value-type="float" office:value="0" calcext:value-type="float">
            <text:p>0,00</text:p>
          </table:table-cell>
          <table:table-cell table:style-name="ce40" table:formula="of:=[.F151]" office:value-type="float" office:value="0" calcext:value-type="float">
            <text:p>0,00</text:p>
          </table:table-cell>
          <table:table-cell table:style-name="ce56" table:formula="of:=[.D150]+[.C150]+[.E150]+[.F150]" office:value-type="float" office:value="2021001.38" calcext:value-type="float">
            <text:p>2.021.001,38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47" office:value-type="float" office:value="2021001.38" calcext:value-type="float">
              <text:p>2.021.001,38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51]+[.C151]+[.E151]+[.F151]" office:value-type="float" office:value="2021001.38" calcext:value-type="float">
              <text:p>2.021.001,38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2]+[.C152]+[.E152]+[.F152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21535.8" calcext:value-type="float">
            <text:p>21.535,80</text:p>
          </table:table-cell>
          <table:table-cell table:number-columns-repeated="2" table:style-name="ce40" office:value-type="float" office:value="0" calcext:value-type="float">
            <text:p>0,00</text:p>
          </table:table-cell>
          <table:table-cell table:style-name="ce56" table:formula="of:=[.D154]+[.C154]+[.E154]+[.F154]" office:value-type="float" office:value="21535.8" calcext:value-type="float">
            <text:p>21.535,80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6]+[.D157]" office:value-type="float" office:value="0" calcext:value-type="float">
            <text:p>0,00</text:p>
          </table:table-cell>
          <table:table-cell table:style-name="ce40" table:formula="of:=[.E156]+[.E157]" office:value-type="float" office:value="0" calcext:value-type="float">
            <text:p>0,00</text:p>
          </table:table-cell>
          <table:table-cell table:style-name="ce40" table:formula="of:=[.F156]+[.F157]" office:value-type="float" office:value="0" calcext:value-type="float">
            <text:p>0,00</text:p>
          </table:table-cell>
          <table:table-cell table:style-name="ce56" table:formula="of:=[.D155]+[.C155]+[.E155]+[.F155]" office:value-type="float" office:value="0" calcext:value-type="float">
            <text:p>-0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6]+[.C156]+[.E156]+[.F156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7]+[.C157]+[.E157]+[.F157]" office:value-type="float" office:value="0" calcext:value-type="float">
              <text:p>-0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5]+[.C154]+[.C153]+[.C152]+[.C150]" office:value-type="float" office:value="0" calcext:value-type="float">
            <text:p>0,00</text:p>
          </table:table-cell>
          <table:table-cell table:style-name="ce40" table:formula="of:=[.D155]+[.D154]+[.D153]+[.D152]+[.D150]" office:value-type="float" office:value="2042537.18" calcext:value-type="float">
            <text:p>2.042.537,18</text:p>
          </table:table-cell>
          <table:table-cell table:style-name="ce40" table:formula="of:=[.E155]+[.E154]+[.E153]+[.E152]+[.E150]" office:value-type="float" office:value="0" calcext:value-type="float">
            <text:p>0,00</text:p>
          </table:table-cell>
          <table:table-cell table:style-name="ce40" table:formula="of:=[.F155]+[.F154]+[.F153]+[.F152]+[.F150]" office:value-type="float" office:value="0" calcext:value-type="float">
            <text:p>0,00</text:p>
          </table:table-cell>
          <table:table-cell table:style-name="ce56" table:formula="of:=[.D158]+[.C158]+[.E158]+[.F158]" office:value-type="float" office:value="2042537.18" calcext:value-type="float">
            <text:p>2.042.537,18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10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2]+[.C162]+[.E162]+[.F162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4]+[.C164]+[.E164]+[.F164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5]+[.C165]+[.E165]+[.F165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11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28634861.94" calcext:value-type="float">
            <text:p>128.634.861,94</text:p>
          </table:table-cell>
          <table:table-cell table:style-name="ce12" table:number-columns-repeated="3"/>
          <table:table-cell table:style-name="ce56" table:formula="of:=[.D169]+[.C169]+[.E169]+[.F169]" office:value-type="float" office:value="128634861.94" calcext:value-type="float">
            <text:p>128.634.861,94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41283800.58" calcext:value-type="float">
            <text:p>41.283.800,58</text:p>
          </table:table-cell>
          <table:table-cell table:style-name="ce12" table:number-columns-repeated="2"/>
          <table:table-cell table:style-name="ce32" office:value-type="float" office:value="1567968.34" calcext:value-type="float">
            <text:p>1.567.968,34</text:p>
          </table:table-cell>
          <table:table-cell table:style-name="ce56" table:formula="of:=[.D170]+[.C170]+[.E170]+[.F170]" office:value-type="float" office:value="42851768.92" calcext:value-type="float">
            <text:p>42.851.768,92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171]+[.C171]+[.E171]+[.F171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2]+[.C172]+[.E172]+[.F172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2]+[.C171]+[.C170]+[.C169]" office:value-type="float" office:value="169918662.52" calcext:value-type="float">
            <text:p>169.918.662,52</text:p>
          </table:table-cell>
          <table:table-cell table:style-name="ce32" table:formula="of:=[.D172]+[.D171]+[.D170]+[.D169]" office:value-type="float" office:value="0" calcext:value-type="float">
            <text:p>0,00</text:p>
          </table:table-cell>
          <table:table-cell table:style-name="ce32" table:formula="of:=[.E172]+[.E171]+[.E170]+[.E169]" office:value-type="float" office:value="0" calcext:value-type="float">
            <text:p>0,00</text:p>
          </table:table-cell>
          <table:table-cell table:style-name="ce32" table:formula="of:=[.F172]+[.F171]+[.F170]+[.F169]" office:value-type="float" office:value="1567968.34" calcext:value-type="float">
            <text:p>1.567.968,34</text:p>
          </table:table-cell>
          <table:table-cell table:style-name="ce56" table:formula="of:=[.D173]+[.C173]+[.E173]+[.F173]" office:value-type="float" office:value="171486630.86" calcext:value-type="float">
            <text:p>171.486.630,86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7871733.67" calcext:value-type="float">
            <text:p>17.871.733,67 </text:p>
          </table:table-cell>
          <table:table-cell table:style-name="ce55"/>
          <table:table-cell table:style-name="ce55" office:value-type="float" office:value="472151.16" calcext:value-type="float">
            <text:p>472.151,16 </text:p>
          </table:table-cell>
          <table:table-cell table:style-name="ce56" table:formula="of:=[.D177]+[.E177]+[.F177]" office:value-type="float" office:value="18343884.83" calcext:value-type="float">
            <text:p>18.343.884,83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8]+[.E178]+[.F178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30894299.65" calcext:value-type="float">
            <text:p>30.894.299,65 </text:p>
          </table:table-cell>
          <table:table-cell table:style-name="ce55"/>
          <table:table-cell table:style-name="ce55" office:value-type="float" office:value="32410.5" calcext:value-type="float">
            <text:p>32.410,50 </text:p>
          </table:table-cell>
          <table:table-cell table:style-name="ce56" table:formula="of:=[.D179]+[.E179]+[.F179]" office:value-type="float" office:value="30926710.15" calcext:value-type="float">
            <text:p>30.926.710,15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906238.32" calcext:value-type="float">
            <text:p>906.238,32 </text:p>
          </table:table-cell>
          <table:table-cell table:style-name="ce55"/>
          <table:table-cell table:style-name="ce56" table:formula="of:=[.D180]+[.E180]+[.F180]" office:value-type="float" office:value="906238.32" calcext:value-type="float">
            <text:p>906.238,32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7:.D180])" office:value-type="float" office:value="48766033.32" calcext:value-type="float">
            <text:p>48.766.033,32 </text:p>
          </table:table-cell>
          <table:table-cell table:style-name="ce54" table:formula="of:=SUM([.E177:.E180])" office:value-type="float" office:value="906238.32" calcext:value-type="float">
            <text:p>906.238,32 </text:p>
          </table:table-cell>
          <table:table-cell table:style-name="ce54" table:formula="of:=SUM([.F177:.F180])" office:value-type="float" office:value="504561.66" calcext:value-type="float">
            <text:p>504.561,66 </text:p>
          </table:table-cell>
          <table:table-cell table:style-name="ce56" table:formula="of:=[.D181]+[.E181]+[.F181]" office:value-type="float" office:value="50176833.3" calcext:value-type="float">
            <text:p>50.176.833,30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Maio.$A$1" table:cell-range-address="Maio.$A$1:Maio.$H$162"/>
        <table:named-range table:name="Excel_BuiltIn_Print_Area_1_1_1" table:base-cell-address="$Maio.$A$1" table:cell-range-address="Maio.$A$1:Maio.$H$164"/>
        <table:named-expression table:name="formularioDeCrud:pagedDataTable:j_id862" table:base-cell-address="$Maio.$B$29" table:expression="#REF!"/>
        <table:named-expression table:name="formularioDeCrud:pagedDataTable:j_id866" table:base-cell-address="$Maio.$C$29" table:expression="#REF!"/>
        <table:named-expression table:name="formularioDeCrud:pagedDataTable:j_id870" table:base-cell-address="$Maio.$D$29" table:expression="#REF!"/>
        <table:named-expression table:name="formularioDeCrud:pagedDataTable:j_id874" table:base-cell-address="$Maio.$E$29" table:expression="#REF!"/>
        <table:named-expression table:name="formularioDeCrud:pagedDataTable:j_id878" table:base-cell-address="$Maio.$F$29" table:expression="#REF!"/>
        <table:named-expression table:name="formularioDeCrud:pagedDataTable:j_id882" table:base-cell-address="$Maio.$G$29" table:expression="#REF!"/>
        <table:named-expression table:name="formularioDeCrud:pagedDataTable:j_id886" table:base-cell-address="$Maio.$H$29" table:expression="#REF!"/>
        <table:named-expression table:name="formularioDeCrud:pagedDataTable:j_id890" table:base-cell-address="$Maio.$I$29" table:expression="#REF!"/>
        <table:named-expression table:name="_10formularioDeCrud_pagedDataTable_j_id857" table:base-cell-address="$Maio.$A$1" table:expression="#REF!"/>
        <table:named-expression table:name="_11formularioDeCrud_pagedDataTable_j_id865" table:base-cell-address="$Maio.$A$1" table:expression="#REF!"/>
        <table:named-expression table:name="_12formularioDeCrud_pagedDataTable_j_id869" table:base-cell-address="$Maio.$A$1" table:expression="#REF!"/>
        <table:named-expression table:name="_13formularioDeCrud_pagedDataTable_j_id873" table:base-cell-address="$Maio.$A$1" table:expression="#REF!"/>
        <table:named-expression table:name="_14formularioDeCrud_pagedDataTable_j_id877" table:base-cell-address="$Maio.$A$1" table:expression="#REF!"/>
        <table:named-expression table:name="_15formularioDeCrud_pagedDataTable_j_id881" table:base-cell-address="$Maio.$A$1" table:expression="#REF!"/>
        <table:named-expression table:name="_9formularioDeCrud_pagedDataTable_j_id853" table:base-cell-address="$Maio.$A$1" table:expression="#REF!"/>
      </table:named-expressions>
      <table:database-ranges>
        <table:database-range table:name="__Anonymous_Sheet_DB__0" table:target-range-address="Maio.A38:Maio.G146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68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1:13:28.23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1:18:11.050000000</dc:date>
    <meta:editing-duration>P18DT16H54M44S</meta:editing-duration>
    <meta:editing-cycles>1038</meta:editing-cycles>
    <meta:print-date>2026-01-15T11:57:33.550000000</meta:print-date>
    <meta:printed-by>Arquivos PDF</meta:printed-by>
    <meta:document-statistic meta:table-count="1" meta:cell-count="900" meta:object-count="1"/>
  </office:meta>
</office:document-meta>
</file>